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0pt"/>
    </style:style>
    <style:style style:name="PdTitle" style:family="paragraph">
      <style:paragraph-properties fo:text-align="center" fo:margin-bottom="0.282cm" fo:line-height="115%"/>
      <style:text-properties style:font-name="Times New Roman" fo:font-size="10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0pt"/>
    </style:style>
    <style:style style:name="PdApp" style:family="paragraph">
      <style:paragraph-properties fo:text-align="end" fo:margin-bottom="0.106cm" fo:line-height="115%"/>
      <style:text-properties style:font-name="Times New Roman" fo:font-size="10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0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0pt"/>
    </style:style>
    <style:style style:name="PdGrif" style:family="paragraph">
      <style:paragraph-properties fo:text-align="start" fo:margin-bottom="0.106cm" fo:line-height="115%"/>
      <style:text-properties style:font-name="Times New Roman" fo:font-size="10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0pt"/>
    </style:style>
    <style:style style:name="PdBreak" style:family="paragraph">
      <style:paragraph-properties fo:break-before="page"/>
      <style:text-properties style:font-name="Times New Roman" fo:font-size="10pt"/>
    </style:style>
    <style:style style:name="PdReq" style:family="paragraph">
      <style:paragraph-properties fo:text-align="start" fo:margin-bottom="0.106cm"/>
      <style:text-properties style:font-name="Times New Roman" fo:font-size="10pt"/>
    </style:style>
    <style:style style:name="PdReqB" style:family="paragraph">
      <style:paragraph-properties fo:text-align="start" fo:margin-bottom="0.106cm"/>
      <style:text-properties style:font-name="Times New Roman" fo:font-size="10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0pt"/>
    </style:style>
    <style:style style:name="PdImgC" style:family="paragraph">
      <style:paragraph-properties fo:text-align="center" fo:margin-top="0.212cm" fo:margin-bottom="0.212cm"/>
      <style:text-properties style:font-name="Times New Roman" fo:font-size="10pt"/>
    </style:style>
    <style:style style:name="PdImgR" style:family="paragraph">
      <style:paragraph-properties fo:text-align="end" fo:margin-top="0.212cm" fo:margin-bottom="0.212cm"/>
      <style:text-properties style:font-name="Times New Roman" fo:font-size="10pt"/>
    </style:style>
    <style:style style:name="TdL" style:family="paragraph">
      <style:paragraph-properties fo:text-align="start" fo:text-indent="0cm" fo:margin-bottom="0cm"/>
      <style:text-properties style:font-name="Times New Roman" fo:font-size="10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0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0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0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0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0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63c8e73ec0" style:family="table-column">
      <style:table-column-properties style:rel-column-width="380*"/>
    </style:style>
    <style:style style:name="C63c8e73ec1" style:family="table-column">
      <style:table-column-properties style:rel-column-width="570*"/>
    </style:style>
    <style:style style:name="C63c8e73ec2" style:family="table-column">
      <style:table-column-properties style:rel-column-width="1266*"/>
    </style:style>
    <style:style style:name="C63c8e73ec3" style:family="table-column">
      <style:table-column-properties style:rel-column-width="506*"/>
    </style:style>
    <style:style style:name="C63c8e73ec4" style:family="table-column">
      <style:table-column-properties style:rel-column-width="760*"/>
    </style:style>
    <style:style style:name="C63c8e73ec5" style:family="table-column">
      <style:table-column-properties style:rel-column-width="823*"/>
    </style:style>
    <style:style style:name="C63c8e73ec6" style:family="table-column">
      <style:table-column-properties style:rel-column-width="696*"/>
    </style:style>
    <style:style style:name="C63c8e73ec7" style:family="table-column">
      <style:table-column-properties style:rel-column-width="1076*"/>
    </style:style>
    <style:style style:name="C63c8e73ec8" style:family="table-column">
      <style:table-column-properties style:rel-column-width="886*"/>
    </style:style>
    <style:style style:name="C63c8e73ec9" style:family="table-column">
      <style:table-column-properties style:rel-column-width="1013*"/>
    </style:style>
    <style:style style:name="C63c8e73ec10" style:family="table-column">
      <style:table-column-properties style:rel-column-width="1013*"/>
    </style:style>
    <style:style style:name="C63c8e73ec11" style:family="table-column">
      <style:table-column-properties style:rel-column-width="1013*"/>
    </style:style>
    <style:style style:name="C6f71d9a9c0" style:family="table-column">
      <style:table-column-properties style:rel-column-width="238*"/>
    </style:style>
    <style:style style:name="C6f71d9a9c1" style:family="table-column">
      <style:table-column-properties style:rel-column-width="714*"/>
    </style:style>
    <style:style style:name="C6f71d9a9c2" style:family="table-column">
      <style:table-column-properties style:rel-column-width="952*"/>
    </style:style>
    <style:style style:name="C6f71d9a9c3" style:family="table-column">
      <style:table-column-properties style:rel-column-width="952*"/>
    </style:style>
    <style:style style:name="C6f71d9a9c4" style:family="table-column">
      <style:table-column-properties style:rel-column-width="1111*"/>
    </style:style>
    <style:style style:name="C6f71d9a9c5" style:family="table-column">
      <style:table-column-properties style:rel-column-width="1191*"/>
    </style:style>
    <style:style style:name="C6f71d9a9c6" style:family="table-column">
      <style:table-column-properties style:rel-column-width="714*"/>
    </style:style>
    <style:style style:name="C6f71d9a9c7" style:family="table-column">
      <style:table-column-properties style:rel-column-width="794*"/>
    </style:style>
    <style:style style:name="C6f71d9a9c8" style:family="table-column">
      <style:table-column-properties style:rel-column-width="873*"/>
    </style:style>
    <style:style style:name="C6f71d9a9c9" style:family="table-column">
      <style:table-column-properties style:rel-column-width="952*"/>
    </style:style>
    <style:style style:name="C6f71d9a9c10" style:family="table-column">
      <style:table-column-properties style:rel-column-width="794*"/>
    </style:style>
    <style:style style:name="C6f71d9a9c11" style:family="table-column">
      <style:table-column-properties style:rel-column-width="714*"/>
    </style:style>
    <style:style style:name="Cc48c97d0c0" style:family="table-column">
      <style:table-column-properties style:rel-column-width="240*"/>
    </style:style>
    <style:style style:name="Cc48c97d0c1" style:family="table-column">
      <style:table-column-properties style:rel-column-width="800*"/>
    </style:style>
    <style:style style:name="Cc48c97d0c2" style:family="table-column">
      <style:table-column-properties style:rel-column-width="560*"/>
    </style:style>
    <style:style style:name="Cc48c97d0c3" style:family="table-column">
      <style:table-column-properties style:rel-column-width="1600*"/>
    </style:style>
    <style:style style:name="Cc48c97d0c4" style:family="table-column">
      <style:table-column-properties style:rel-column-width="960*"/>
    </style:style>
    <style:style style:name="Cc48c97d0c5" style:family="table-column">
      <style:table-column-properties style:rel-column-width="1200*"/>
    </style:style>
    <style:style style:name="Cc48c97d0c6" style:family="table-column">
      <style:table-column-properties style:rel-column-width="640*"/>
    </style:style>
    <style:style style:name="Cc48c97d0c7" style:family="table-column">
      <style:table-column-properties style:rel-column-width="1280*"/>
    </style:style>
    <style:style style:name="Cc48c97d0c8" style:family="table-column">
      <style:table-column-properties style:rel-column-width="800*"/>
    </style:style>
    <style:style style:name="Cc48c97d0c9" style:family="table-column">
      <style:table-column-properties style:rel-column-width="800*"/>
    </style:style>
    <style:style style:name="Cc48c97d0c10" style:family="table-column">
      <style:table-column-properties style:rel-column-width="1120*"/>
    </style:style>
    <style:style style:name="C4c89e891c0" style:family="table-column">
      <style:table-column-properties style:rel-column-width="270*"/>
    </style:style>
    <style:style style:name="C4c89e891c1" style:family="table-column">
      <style:table-column-properties style:rel-column-width="811*"/>
    </style:style>
    <style:style style:name="C4c89e891c2" style:family="table-column">
      <style:table-column-properties style:rel-column-width="991*"/>
    </style:style>
    <style:style style:name="C4c89e891c3" style:family="table-column">
      <style:table-column-properties style:rel-column-width="1081*"/>
    </style:style>
    <style:style style:name="C4c89e891c4" style:family="table-column">
      <style:table-column-properties style:rel-column-width="1171*"/>
    </style:style>
    <style:style style:name="C4c89e891c5" style:family="table-column">
      <style:table-column-properties style:rel-column-width="1081*"/>
    </style:style>
    <style:style style:name="C4c89e891c6" style:family="table-column">
      <style:table-column-properties style:rel-column-width="901*"/>
    </style:style>
    <style:style style:name="C4c89e891c7" style:family="table-column">
      <style:table-column-properties style:rel-column-width="811*"/>
    </style:style>
    <style:style style:name="C4c89e891c8" style:family="table-column">
      <style:table-column-properties style:rel-column-width="991*"/>
    </style:style>
    <style:style style:name="C4c89e891c9" style:family="table-column">
      <style:table-column-properties style:rel-column-width="1081*"/>
    </style:style>
    <style:style style:name="C4c89e891c10" style:family="table-column">
      <style:table-column-properties style:rel-column-width="811*"/>
    </style:style>
    <style:style style:name="C04173d96c0" style:family="table-column">
      <style:table-column-properties style:rel-column-width="1304*"/>
    </style:style>
    <style:style style:name="C04173d96c1" style:family="table-column">
      <style:table-column-properties style:rel-column-width="957*"/>
    </style:style>
    <style:style style:name="C04173d96c2" style:family="table-column">
      <style:table-column-properties style:rel-column-width="1130*"/>
    </style:style>
    <style:style style:name="C04173d96c3" style:family="table-column">
      <style:table-column-properties style:rel-column-width="957*"/>
    </style:style>
    <style:style style:name="C04173d96c4" style:family="table-column">
      <style:table-column-properties style:rel-column-width="1044*"/>
    </style:style>
    <style:style style:name="C04173d96c5" style:family="table-column">
      <style:table-column-properties style:rel-column-width="957*"/>
    </style:style>
    <style:style style:name="C04173d96c6" style:family="table-column">
      <style:table-column-properties style:rel-column-width="870*"/>
    </style:style>
    <style:style style:name="C04173d96c7" style:family="table-column">
      <style:table-column-properties style:rel-column-width="957*"/>
    </style:style>
    <style:style style:name="C04173d96c8" style:family="table-column">
      <style:table-column-properties style:rel-column-width="1130*"/>
    </style:style>
    <style:style style:name="C04173d96c9" style:family="table-column">
      <style:table-column-properties style:rel-column-width="696*"/>
    </style:style>
    <style:style style:name="C982c912ec0" style:family="table-column">
      <style:table-column-properties style:rel-column-width="254*"/>
    </style:style>
    <style:style style:name="C982c912ec1" style:family="table-column">
      <style:table-column-properties style:rel-column-width="763*"/>
    </style:style>
    <style:style style:name="C982c912ec2" style:family="table-column">
      <style:table-column-properties style:rel-column-width="1780*"/>
    </style:style>
    <style:style style:name="C982c912ec3" style:family="table-column">
      <style:table-column-properties style:rel-column-width="1271*"/>
    </style:style>
    <style:style style:name="C982c912ec4" style:family="table-column">
      <style:table-column-properties style:rel-column-width="593*"/>
    </style:style>
    <style:style style:name="C982c912ec5" style:family="table-column">
      <style:table-column-properties style:rel-column-width="339*"/>
    </style:style>
    <style:style style:name="C982c912ec6" style:family="table-column">
      <style:table-column-properties style:rel-column-width="1186*"/>
    </style:style>
    <style:style style:name="C982c912ec7" style:family="table-column">
      <style:table-column-properties style:rel-column-width="678*"/>
    </style:style>
    <style:style style:name="C982c912ec8" style:family="table-column">
      <style:table-column-properties style:rel-column-width="1017*"/>
    </style:style>
    <style:style style:name="C982c912ec9" style:family="table-column">
      <style:table-column-properties style:rel-column-width="932*"/>
    </style:style>
    <style:style style:name="C982c912ec10" style:family="table-column">
      <style:table-column-properties style:rel-column-width="1187*"/>
    </style:style>
    <style:style style:name="C1ee63db8c0" style:family="table-column">
      <style:table-column-properties style:rel-column-width="233*"/>
    </style:style>
    <style:style style:name="C1ee63db8c1" style:family="table-column">
      <style:table-column-properties style:rel-column-width="698*"/>
    </style:style>
    <style:style style:name="C1ee63db8c2" style:family="table-column">
      <style:table-column-properties style:rel-column-width="698*"/>
    </style:style>
    <style:style style:name="C1ee63db8c3" style:family="table-column">
      <style:table-column-properties style:rel-column-width="1318*"/>
    </style:style>
    <style:style style:name="C1ee63db8c4" style:family="table-column">
      <style:table-column-properties style:rel-column-width="853*"/>
    </style:style>
    <style:style style:name="C1ee63db8c5" style:family="table-column">
      <style:table-column-properties style:rel-column-width="1163*"/>
    </style:style>
    <style:style style:name="C1ee63db8c6" style:family="table-column">
      <style:table-column-properties style:rel-column-width="1085*"/>
    </style:style>
    <style:style style:name="C1ee63db8c7" style:family="table-column">
      <style:table-column-properties style:rel-column-width="1395*"/>
    </style:style>
    <style:style style:name="C1ee63db8c8" style:family="table-column">
      <style:table-column-properties style:rel-column-width="1085*"/>
    </style:style>
    <style:style style:name="C1ee63db8c9" style:family="table-column">
      <style:table-column-properties style:rel-column-width="853*"/>
    </style:style>
    <style:style style:name="C1ee63db8c10" style:family="table-column">
      <style:table-column-properties style:rel-column-width="620*"/>
    </style:style>
    <style:style style:name="C8ebefc6ec0" style:family="table-column">
      <style:table-column-properties style:rel-column-width="204*"/>
    </style:style>
    <style:style style:name="C8ebefc6ec1" style:family="table-column">
      <style:table-column-properties style:rel-column-width="612*"/>
    </style:style>
    <style:style style:name="C8ebefc6ec2" style:family="table-column">
      <style:table-column-properties style:rel-column-width="1769*"/>
    </style:style>
    <style:style style:name="C8ebefc6ec3" style:family="table-column">
      <style:table-column-properties style:rel-column-width="1565*"/>
    </style:style>
    <style:style style:name="C8ebefc6ec4" style:family="table-column">
      <style:table-column-properties style:rel-column-width="748*"/>
    </style:style>
    <style:style style:name="C8ebefc6ec5" style:family="table-column">
      <style:table-column-properties style:rel-column-width="816*"/>
    </style:style>
    <style:style style:name="C8ebefc6ec6" style:family="table-column">
      <style:table-column-properties style:rel-column-width="1225*"/>
    </style:style>
    <style:style style:name="C8ebefc6ec7" style:family="table-column">
      <style:table-column-properties style:rel-column-width="816*"/>
    </style:style>
    <style:style style:name="C8ebefc6ec8" style:family="table-column">
      <style:table-column-properties style:rel-column-width="1293*"/>
    </style:style>
    <style:style style:name="C8ebefc6ec9" style:family="table-column">
      <style:table-column-properties style:rel-column-width="953*"/>
    </style:style>
    <style:style style:name="C679ec01fc0" style:family="table-column">
      <style:table-column-properties style:rel-column-width="211*"/>
    </style:style>
    <style:style style:name="C679ec01fc1" style:family="table-column">
      <style:table-column-properties style:rel-column-width="634*"/>
    </style:style>
    <style:style style:name="C679ec01fc2" style:family="table-column">
      <style:table-column-properties style:rel-column-width="423*"/>
    </style:style>
    <style:style style:name="C679ec01fc3" style:family="table-column">
      <style:table-column-properties style:rel-column-width="845*"/>
    </style:style>
    <style:style style:name="C679ec01fc4" style:family="table-column">
      <style:table-column-properties style:rel-column-width="1549*"/>
    </style:style>
    <style:style style:name="C679ec01fc5" style:family="table-column">
      <style:table-column-properties style:rel-column-width="1268*"/>
    </style:style>
    <style:style style:name="C679ec01fc6" style:family="table-column">
      <style:table-column-properties style:rel-column-width="916*"/>
    </style:style>
    <style:style style:name="C679ec01fc7" style:family="table-column">
      <style:table-column-properties style:rel-column-width="775*"/>
    </style:style>
    <style:style style:name="C679ec01fc8" style:family="table-column">
      <style:table-column-properties style:rel-column-width="916*"/>
    </style:style>
    <style:style style:name="C679ec01fc9" style:family="table-column">
      <style:table-column-properties style:rel-column-width="845*"/>
    </style:style>
    <style:style style:name="C679ec01fc10" style:family="table-column">
      <style:table-column-properties style:rel-column-width="563*"/>
    </style:style>
    <style:style style:name="C679ec01fc11" style:family="table-column">
      <style:table-column-properties style:rel-column-width="1056*"/>
    </style:style>
    <style:style style:name="Ce16c2485c0" style:family="table-column">
      <style:table-column-properties style:rel-column-width="219*"/>
    </style:style>
    <style:style style:name="Ce16c2485c1" style:family="table-column">
      <style:table-column-properties style:rel-column-width="657*"/>
    </style:style>
    <style:style style:name="Ce16c2485c2" style:family="table-column">
      <style:table-column-properties style:rel-column-width="803*"/>
    </style:style>
    <style:style style:name="Ce16c2485c3" style:family="table-column">
      <style:table-column-properties style:rel-column-width="1022*"/>
    </style:style>
    <style:style style:name="Ce16c2485c4" style:family="table-column">
      <style:table-column-properties style:rel-column-width="1241*"/>
    </style:style>
    <style:style style:name="Ce16c2485c5" style:family="table-column">
      <style:table-column-properties style:rel-column-width="1022*"/>
    </style:style>
    <style:style style:name="Ce16c2485c6" style:family="table-column">
      <style:table-column-properties style:rel-column-width="1241*"/>
    </style:style>
    <style:style style:name="Ce16c2485c7" style:family="table-column">
      <style:table-column-properties style:rel-column-width="1095*"/>
    </style:style>
    <style:style style:name="Ce16c2485c8" style:family="table-column">
      <style:table-column-properties style:rel-column-width="949*"/>
    </style:style>
    <style:style style:name="Ce16c2485c9" style:family="table-column">
      <style:table-column-properties style:rel-column-width="730*"/>
    </style:style>
    <style:style style:name="Ce16c2485c10" style:family="table-column">
      <style:table-column-properties style:rel-column-width="1022*"/>
    </style:style>
    <style:style style:name="C37123287c0" style:family="table-column">
      <style:table-column-properties style:rel-column-width="441*"/>
    </style:style>
    <style:style style:name="C37123287c1" style:family="table-column">
      <style:table-column-properties style:rel-column-width="1324*"/>
    </style:style>
    <style:style style:name="C37123287c2" style:family="table-column">
      <style:table-column-properties style:rel-column-width="1765*"/>
    </style:style>
    <style:style style:name="C37123287c3" style:family="table-column">
      <style:table-column-properties style:rel-column-width="1618*"/>
    </style:style>
    <style:style style:name="C37123287c4" style:family="table-column">
      <style:table-column-properties style:rel-column-width="1471*"/>
    </style:style>
    <style:style style:name="C37123287c5" style:family="table-column">
      <style:table-column-properties style:rel-column-width="2206*"/>
    </style:style>
    <style:style style:name="C37123287c6" style:family="table-column">
      <style:table-column-properties style:rel-column-width="1177*"/>
    </style:style>
    <style:style style:name="C41a3ff3bc0" style:family="table-column">
      <style:table-column-properties style:rel-column-width="1429*"/>
    </style:style>
    <style:style style:name="C41a3ff3bc1" style:family="table-column">
      <style:table-column-properties style:rel-column-width="1746*"/>
    </style:style>
    <style:style style:name="C41a3ff3bc2" style:family="table-column">
      <style:table-column-properties style:rel-column-width="1746*"/>
    </style:style>
    <style:style style:name="C41a3ff3bc3" style:family="table-column">
      <style:table-column-properties style:rel-column-width="1587*"/>
    </style:style>
    <style:style style:name="C41a3ff3bc4" style:family="table-column">
      <style:table-column-properties style:rel-column-width="2222*"/>
    </style:style>
    <style:style style:name="C41a3ff3bc5" style:family="table-column">
      <style:table-column-properties style:rel-column-width="1270*"/>
    </style:style>
    <style:style style:name="C83158eccc0" style:family="table-column">
      <style:table-column-properties style:rel-column-width="509*"/>
    </style:style>
    <style:style style:name="C83158eccc1" style:family="table-column">
      <style:table-column-properties style:rel-column-width="2034*"/>
    </style:style>
    <style:style style:name="C83158eccc2" style:family="table-column">
      <style:table-column-properties style:rel-column-width="1864*"/>
    </style:style>
    <style:style style:name="C83158eccc3" style:family="table-column">
      <style:table-column-properties style:rel-column-width="2034*"/>
    </style:style>
    <style:style style:name="C83158eccc4" style:family="table-column">
      <style:table-column-properties style:rel-column-width="2203*"/>
    </style:style>
    <style:style style:name="C83158eccc5" style:family="table-column">
      <style:table-column-properties style:rel-column-width="1356*"/>
    </style:style>
    <style:style style:name="C7c933b1ec0" style:family="table-column">
      <style:table-column-properties style:rel-column-width="509*"/>
    </style:style>
    <style:style style:name="C7c933b1ec1" style:family="table-column">
      <style:table-column-properties style:rel-column-width="1695*"/>
    </style:style>
    <style:style style:name="C7c933b1ec2" style:family="table-column">
      <style:table-column-properties style:rel-column-width="1695*"/>
    </style:style>
    <style:style style:name="C7c933b1ec3" style:family="table-column">
      <style:table-column-properties style:rel-column-width="1186*"/>
    </style:style>
    <style:style style:name="C7c933b1ec4" style:family="table-column">
      <style:table-column-properties style:rel-column-width="1695*"/>
    </style:style>
    <style:style style:name="C7c933b1ec5" style:family="table-column">
      <style:table-column-properties style:rel-column-width="1864*"/>
    </style:style>
    <style:style style:name="C7c933b1ec6" style:family="table-column">
      <style:table-column-properties style:rel-column-width="1356*"/>
    </style:style>
  </office:automatic-styles>
  <office:body>
    <office:text>
      <text:p text:style-name="PdGrif">ООО «Ромашка», ИНН 7701234567</text:p>
      <text:p text:style-name="PdGrif">Производственный участок № 2</text:p>
      <text:p text:style-name="PdGrif">Журнал регистрации вводного инструктажа по охране труда</text:p>
      <text:p text:style-name="PdGrif">Том (книга) № 1. Количество листов: 48.</text:p>
      <text:p text:style-name="PdGrif">Начат: 12.01.2026</text:p>
      <text:p text:style-name="PdGrif">Окончен: 31.12.2026</text:p>
      <text:p text:style-name="PdGrif">Ответственный за ведение: Специалист по охране труда Иванов Иван Иванович</text:p>
      <text:p text:style-name="PdGrif">Место ведения и хранения: г. Москва, ул. Ленина, д. 1, стр. 2, помещение 14</text:p>
      <text:p text:style-name="PdGrif">Утверждаю: Генеральный директор ____________ Смирнов Пётр Алексеевич</text:p>
      <text:p text:style-name="PdGrif">Журнал заведён и введён в действие приказом от 11.01.2026 № 57-ОД.</text:p>
      <text:p text:style-name="PdTitle">Журнал</text:p>
      <text:p text:style-name="PdCity">г. Москва<text:tab/>«12» марта 2026 г.</text:p>
      <text:p text:style-name="PdHead">Назначение журнала и основание ведения</text:p>
      <text:p text:style-name="PdBody">Настоящий журнал — регистр учёта ООО «Ромашка», в котором в хронологическом порядке фиксируются события, документы и действия по теме: Журнал регистрации вводного инструктажа по охране труда. Запись в журнале подтверждает, что событие произошло в указанную дату, а действие выполнено конкретным лицом. Ведение журнала обязательно, если этого требует нормативный акт, договор или локальный акт организации, и целесообразно во всех случаях, когда факт нужно будет доказывать позже — при проверке, при расследовании происшествия или в суде. Отсутствие журнала само по себе трактуется как отсутствие самого учёта: доказывать проведённый инструктаж или выданный документ приходится другими средствами, и получается это редко.</text:p>
      <text:p text:style-name="PdHead">Заведение журнала и назначение ответственного</text:p>
      <text:p text:style-name="PdBody">Журнал заведён приказом ООО «Ромашка» от 11.01.2026 № 57-ОД. Тем же приказом ответственным за ведение журнала назначен Специалист по охране труда Иванов Иван Иванович. На период отпуска, командировки или временной нетрудоспособности ответственного журнал ведёт Кузнецова Мария Сергеевна; передача журнала оформляется актом приёма-передачи. Приказ доводится до ответственного и замещающего лица под подпись.</text:p>
      <text:p text:style-name="PdHead">Ответственный за ведение журнала</text:p>
      <text:p text:style-name="PdBody">Ответственный за ведение журнала — Специалист по охране труда Иванов Иван Иванович. Он вносит записи, следит за полнотой и своевременностью заполнения граф, хранит журнал и предъявляет его по требованию руководителя или контролирующего органа. Право вносить записи имеют только ответственный и замещающее его лицо; посторонние записи и записи задним числом не допускаются. Ответственный не вправе передавать журнал третьим лицам без ведома руководителя, а при выдаче журнала за пределы места хранения делает отметку о том, кому и на какой срок журнал выдан.</text:p>
      <text:p text:style-name="PdHead">Что фиксируется в журнале проверок и контроля</text:p>
      <text:p text:style-name="PdBody">В журнал вносятся контрольные и надзорные мероприятия в отношении организации, а также результаты собственного входного контроля. По каждой проверке фиксируются наименование контролирующего органа, вид мероприятия, реквизиты решения о проведении, даты начала и окончания, фамилии и должности проверяющих. Отдельно записываются выявленные нарушения, реквизиты и срок предписания, отметка о фактическом устранении. По входному контролю указываются поставщик, наименование и партия поступивших материалов, проверяемые показатели, фактический результат и решение: принять, принять с замечаниями или вернуть. Запись о проверке вносится в день её начала, а не после получения акта.</text:p>
      <text:p text:style-name="PdHead">Что фиксируется в журнале по персональным данным</text:p>
      <text:p text:style-name="PdBody">В журнал вносятся операции с персональными данными, которые организация обязана учитывать: обращения субъектов персональных данных, движение материальных носителей и передача данных третьим лицам. По обращению фиксируются дата поступления, кто обратился, содержание требования — доступ, уточнение, блокирование или уничтожение, — принятое решение и дата ответа. По носителю указываются вид и учётный номер, состав размещённых данных, кому выдан, дата выдачи и возврата, отметка об уничтожении. По передаче — получатель, правовое основание, состав переданных данных, цель и способ передачи. Записи журнала подтверждают выполнение обязанности оператора по учёту и служат первым доказательством при проверке.</text:p>
      <text:p text:style-name="PdHead">Что фиксируется в журнале делопроизводства</text:p>
      <text:p text:style-name="PdBody">В журнал вносятся регистрируемые документы организации: приказы и локальные акты, входящая и исходящая корреспонденция, служебные записки, договоры, доверенности, бланки строгой отчётности. Регистрация — это присвоение документу номера и даты; с этого момента документ считается существующим и получает срок исполнения. По каждому документу фиксируются регистрационный номер, дата, корреспондент или контрагент, вид и краткое содержание, исполнитель, срок исполнения и отметка о его исполнении. Для доверенностей дополнительно указываются срок действия, объём полномочий и отметка об отзыве. Для бланков строгой отчётности — серия и номера бланков, кому выданы, отчёт об использовании и акт о списании испорченных.</text:p>
      <text:p text:style-name="PdHead">Что фиксируется в кадровом журнале</text:p>
      <text:p text:style-name="PdBody">В журнал вносятся кадровые события и документы: движение трудовых книжек и вкладышей, заключение и расторжение трудовых договоров, направление в командировки, учёт отработанного времени, приём и передача листков нетрудоспособности. По каждой записи указываются дата, фамилия, имя и отчество работника, должность и подразделение, вид и номер документа, краткое содержание. Для трудовых книжек дополнительно фиксируются серия и номер бланка, основание выдачи и подпись работника о получении. Для командировок — место назначения, срок, цель поездки и реквизиты приказа. Записи по одному работнику должны сходиться между собой: расхождение дат в журнале и в приказе проверяющий трактует как оформление задним числом.</text:p>
      <text:p text:style-name="PdHead">Что фиксируется в журнале происшествий, аварий и работ повышенной опасности</text:p>
      <text:p text:style-name="PdBody">В журнал вносятся несчастные случаи, микротравмы, аварии, инциденты, а также выдача и закрытие нарядов-допусков и результаты проверок состояния охраны труда. По каждому событию фиксируются дата и время, место и объект, фамилия и должность пострадавшего или исполнителя работ, краткое описание обстоятельств и принятые меры. Для несчастного случая указываются номер и дата акта расследования, для наряда-допуска — номер наряда, состав бригады, ответственный руководитель работ и время начала и окончания. По результатам проверки состояния охраны труда записываются выявленные нарушения, срок устранения и отметка о фактическом устранении с подписью ответственного.</text:p>
      <text:p text:style-name="PdHead">Что фиксируется в журнале по оборудованию и транспорту</text:p>
      <text:p text:style-name="PdBody">В журнал вносятся работы и контрольные операции по оборудованию, инструменту, средствам измерений и транспорту: техническое обслуживание, ремонт, заявки на ремонт, поверка и калибровка, замеры сопротивления изоляции, выпуск транспорта на линию. По каждой записи фиксируются дата, наименование объекта и инвентарный или заводской номер, вид выполненной работы, результат с фактическими значениями и заключение о пригодности к дальнейшей эксплуатации. Для поверки и замеров дополнительно указываются номер протокола или свидетельства и дата следующей проверки — именно по ней проверяющий определяет, просрочен ли контроль. Для транспорта фиксируются номер путевого листа, показания одометра, результат предрейсового осмотра и данные выданных топливных карт.</text:p>
      <text:p text:style-name="PdHead">Что фиксируется в журнале выдачи средств защиты и документов</text:p>
      <text:p text:style-name="PdBody">В журнал вносится каждая выдача средств индивидуальной защиты, смывающих средств, инструкций по охране труда и первичных средств пожаротушения. По каждой выдаче указываются дата, кому выдано, наименование и характеристика выданного, количество, а для средств защиты — размер, рост и нормативный срок носки. Для огнетушителей и иных первичных средств пожаротушения дополнительно фиксируются марка, заводской номер, дата зарядки или перезарядки и дата следующей проверки. Возврат, замена и списание средств защиты отмечаются в тех же строках или отдельной записью со ссылкой на номер первичной записи.</text:p>
      <text:p text:style-name="PdHead">Что фиксируется в журнале пропускного режима</text:p>
      <text:p text:style-name="PdBody">В журнал вносятся факты доступа людей и передачи предметов, за которые организация отвечает: проход посетителей, выдача и возврат ключей от помещений, установка и снятие пломб. По посетителю фиксируются дата и время входа и выхода, фамилия, имя и отчество, реквизиты документа, удостоверяющего личность, организация, цель визита и к кому направлен. По ключу — номер помещения и ключа, кому выдан, время выдачи и возврата, подписи получателя и дежурного. По пломбе — номер пломбы, объект опломбирования, кто и когда опломбировал, кто и когда вскрыл, состояние пломбы на момент вскрытия. Журнал пропускного режима содержит персональные данные посетителей, поэтому доступ к нему ограничивается наравне с кадровыми документами.</text:p>
      <text:p text:style-name="PdHead">Что фиксируется в журнале инструктажей и обучения</text:p>
      <text:p text:style-name="PdBody">В журнал вносится каждый проведённый инструктаж по охране труда: вводный, первичный и повторный на рабочем месте, внеплановый и целевой. По каждому инструктажу фиксируются дата, фамилия, имя и отчество инструктируемого, год рождения, профессия или должность, подразделение, вид инструктажа и номер программы либо инструкции, по которой он проведён. Для внепланового инструктажа обязательно указывается причина: изменение технологии, новое оборудование, требование инспектора, происшествие. Для целевого — конкретная разовая работа и реквизиты наряда-допуска, если он оформлялся. Результаты проверки знаний требований охраны труда вносятся с указанием формы проверки и решения комиссии.</text:p>
      <text:p text:style-name="PdHead">Что фиксируется в журнале санитарного и производственного контроля</text:p>
      <text:p text:style-name="PdBody">В журнал вносятся операции санитарной обработки и контроля условий: текущая и генеральная уборка помещений, дезинфекция, приготовление и расход дезинфицирующих средств, контроль температурного режима холодильного оборудования. По каждой записи фиксируются дата и время, помещение или единица оборудования, вид обработки, наименование применённого средства и его концентрация, израсходованное количество. Для температурного контроля указывается фактическое значение по каждому измерению и отметка о выходе за допустимые пределы с описанием принятых мер. Записи вносятся сразу после выполнения операции: журнал, заполненный за месяц одним почерком в один день, доказательственного значения не имеет.</text:p>
      <text:p text:style-name="PdHead">Разграфка: регистрация инструктажа и проверки знаний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63c8e73e">
        <table:table-column table:style-name="C63c8e73ec0"/>
        <table:table-column table:style-name="C63c8e73ec1"/>
        <table:table-column table:style-name="C63c8e73ec2"/>
        <table:table-column table:style-name="C63c8e73ec3"/>
        <table:table-column table:style-name="C63c8e73ec4"/>
        <table:table-column table:style-name="C63c8e73ec5"/>
        <table:table-column table:style-name="C63c8e73ec6"/>
        <table:table-column table:style-name="C63c8e73ec7"/>
        <table:table-column table:style-name="C63c8e73ec8"/>
        <table:table-column table:style-name="C63c8e73ec9"/>
        <table:table-column table:style-name="C63c8e73ec10"/>
        <table:table-column table:style-name="C63c8e73ec11"/>
        <table:table-row>
          <table:table-cell table:style-name="TdC" office:value-type="string">
            <text:p text:style-name="TdCB">№ записи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Фамилия, имя, отчество инструктируемого</text:p>
          </table:table-cell>
          <table:table-cell table:style-name="TdC" office:value-type="string">
            <text:p text:style-name="TdCB">Год рождения</text:p>
          </table:table-cell>
          <table:table-cell table:style-name="TdC" office:value-type="string">
            <text:p text:style-name="TdCB">Профессия, должность</text:p>
          </table:table-cell>
          <table:table-cell table:style-name="TdC" office:value-type="string">
            <text:p text:style-name="TdCB">Подразделение</text:p>
          </table:table-cell>
          <table:table-cell table:style-name="TdC" office:value-type="string">
            <text:p text:style-name="TdCB">Вид инструктажа</text:p>
          </table:table-cell>
          <table:table-cell table:style-name="TdC" office:value-type="string">
            <text:p text:style-name="TdCB">Причина внепланового или целевого</text:p>
          </table:table-cell>
          <table:table-cell table:style-name="TdC" office:value-type="string">
            <text:p text:style-name="TdCB">Номер программы (инструкции)</text:p>
          </table:table-cell>
          <table:table-cell table:style-name="TdC" office:value-type="string">
            <text:p text:style-name="TdCB">ФИО и должность инструктирующего</text:p>
          </table:table-cell>
          <table:table-cell table:style-name="TdC" office:value-type="string">
            <text:p text:style-name="TdCB">Подпись инструктируемого</text:p>
          </table:table-cell>
          <table:table-cell table:style-name="TdC" office:value-type="string">
            <text:p text:style-name="TdCB">Подпись инструктирующе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: выдача средств защиты, инструкций и средств пожаротушения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6f71d9a9">
        <table:table-column table:style-name="C6f71d9a9c0"/>
        <table:table-column table:style-name="C6f71d9a9c1"/>
        <table:table-column table:style-name="C6f71d9a9c2"/>
        <table:table-column table:style-name="C6f71d9a9c3"/>
        <table:table-column table:style-name="C6f71d9a9c4"/>
        <table:table-column table:style-name="C6f71d9a9c5"/>
        <table:table-column table:style-name="C6f71d9a9c6"/>
        <table:table-column table:style-name="C6f71d9a9c7"/>
        <table:table-column table:style-name="C6f71d9a9c8"/>
        <table:table-column table:style-name="C6f71d9a9c9"/>
        <table:table-column table:style-name="C6f71d9a9c10"/>
        <table:table-column table:style-name="C6f71d9a9c1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выдачи</text:p>
          </table:table-cell>
          <table:table-cell table:style-name="TdC" office:value-type="string">
            <text:p text:style-name="TdCB">ФИО получателя</text:p>
          </table:table-cell>
          <table:table-cell table:style-name="TdC" office:value-type="string">
            <text:p text:style-name="TdCB">Профессия, должность</text:p>
          </table:table-cell>
          <table:table-cell table:style-name="TdC" office:value-type="string">
            <text:p text:style-name="TdCB">Наименование выданного</text:p>
          </table:table-cell>
          <table:table-cell table:style-name="TdC" office:value-type="string">
            <text:p text:style-name="TdCB">Марка, размер, заводской номер</text:p>
          </table:table-cell>
          <table:table-cell table:style-name="TdC" office:value-type="string">
            <text:p text:style-name="TdCB">Единица измерения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Срок носки (годности)</text:p>
          </table:table-cell>
          <table:table-cell table:style-name="TdC" office:value-type="string">
            <text:p text:style-name="TdCB">Дата следующей проверки</text:p>
          </table:table-cell>
          <table:table-cell table:style-name="TdC" office:value-type="string">
            <text:p text:style-name="TdCB">Подпись получателя</text:p>
          </table:table-cell>
          <table:table-cell table:style-name="TdC" office:value-type="string">
            <text:p text:style-name="TdCB">Подпись выдавше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: происшествия, аварии, наряды-допуски, контроль состояния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c48c97d0">
        <table:table-column table:style-name="Cc48c97d0c0"/>
        <table:table-column table:style-name="Cc48c97d0c1"/>
        <table:table-column table:style-name="Cc48c97d0c2"/>
        <table:table-column table:style-name="Cc48c97d0c3"/>
        <table:table-column table:style-name="Cc48c97d0c4"/>
        <table:table-column table:style-name="Cc48c97d0c5"/>
        <table:table-column table:style-name="Cc48c97d0c6"/>
        <table:table-column table:style-name="Cc48c97d0c7"/>
        <table:table-column table:style-name="Cc48c97d0c8"/>
        <table:table-column table:style-name="Cc48c97d0c9"/>
        <table:table-column table:style-name="Cc48c97d0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и время события</text:p>
          </table:table-cell>
          <table:table-cell table:style-name="TdC" office:value-type="string">
            <text:p text:style-name="TdCB">Место, объект</text:p>
          </table:table-cell>
          <table:table-cell table:style-name="TdC" office:value-type="string">
            <text:p text:style-name="TdCB">ФИО пострадавшего или исполнителя работ</text:p>
          </table:table-cell>
          <table:table-cell table:style-name="TdC" office:value-type="string">
            <text:p text:style-name="TdCB">Профессия, должность</text:p>
          </table:table-cell>
          <table:table-cell table:style-name="TdC" office:value-type="string">
            <text:p text:style-name="TdCB">Краткое описание обстоятельств</text:p>
          </table:table-cell>
          <table:table-cell table:style-name="TdC" office:value-type="string">
            <text:p text:style-name="TdCB">Принятые меры</text:p>
          </table:table-cell>
          <table:table-cell table:style-name="TdC" office:value-type="string">
            <text:p text:style-name="TdCB">Реквизиты акта (наряда-допуска)</text:p>
          </table:table-cell>
          <table:table-cell table:style-name="TdC" office:value-type="string">
            <text:p text:style-name="TdCB">Срок устранения</text:p>
          </table:table-cell>
          <table:table-cell table:style-name="TdC" office:value-type="string">
            <text:p text:style-name="TdCB">Отметка о выполнении</text:p>
          </table:table-cell>
          <table:table-cell table:style-name="TdC" office:value-type="string">
            <text:p text:style-name="TdCB">ФИО и подпись ответственно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: кадровый учёт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4c89e891">
        <table:table-column table:style-name="C4c89e891c0"/>
        <table:table-column table:style-name="C4c89e891c1"/>
        <table:table-column table:style-name="C4c89e891c2"/>
        <table:table-column table:style-name="C4c89e891c3"/>
        <table:table-column table:style-name="C4c89e891c4"/>
        <table:table-column table:style-name="C4c89e891c5"/>
        <table:table-column table:style-name="C4c89e891c6"/>
        <table:table-column table:style-name="C4c89e891c7"/>
        <table:table-column table:style-name="C4c89e891c8"/>
        <table:table-column table:style-name="C4c89e891c9"/>
        <table:table-column table:style-name="C4c89e891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записи</text:p>
          </table:table-cell>
          <table:table-cell table:style-name="TdC" office:value-type="string">
            <text:p text:style-name="TdCB">Вид и номер документа</text:p>
          </table:table-cell>
          <table:table-cell table:style-name="TdC" office:value-type="string">
            <text:p text:style-name="TdCB">ФИО работника</text:p>
          </table:table-cell>
          <table:table-cell table:style-name="TdC" office:value-type="string">
            <text:p text:style-name="TdCB">Должность, подразделение</text:p>
          </table:table-cell>
          <table:table-cell table:style-name="TdC" office:value-type="string">
            <text:p text:style-name="TdCB">Краткое содержание</text:p>
          </table:table-cell>
          <table:table-cell table:style-name="TdC" office:value-type="string">
            <text:p text:style-name="TdCB">Серия и номер бланка</text:p>
          </table:table-cell>
          <table:table-cell table:style-name="TdC" office:value-type="string">
            <text:p text:style-name="TdCB">Период (срок)</text:p>
          </table:table-cell>
          <table:table-cell table:style-name="TdC" office:value-type="string">
            <text:p text:style-name="TdCB">Кому выдан или передан</text:p>
          </table:table-cell>
          <table:table-cell table:style-name="TdC" office:value-type="string">
            <text:p text:style-name="TdCB">Подпись работника</text:p>
          </table:table-cell>
          <table:table-cell table:style-name="TdC" office:value-type="string">
            <text:p text:style-name="TdCB">Отметка о возврат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: регистрация документов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04173d96">
        <table:table-column table:style-name="C04173d96c0"/>
        <table:table-column table:style-name="C04173d96c1"/>
        <table:table-column table:style-name="C04173d96c2"/>
        <table:table-column table:style-name="C04173d96c3"/>
        <table:table-column table:style-name="C04173d96c4"/>
        <table:table-column table:style-name="C04173d96c5"/>
        <table:table-column table:style-name="C04173d96c6"/>
        <table:table-column table:style-name="C04173d96c7"/>
        <table:table-column table:style-name="C04173d96c8"/>
        <table:table-column table:style-name="C04173d96c9"/>
        <table:table-row>
          <table:table-cell table:style-name="TdC" office:value-type="string">
            <text:p text:style-name="TdCB">Регистрационный номер</text:p>
          </table:table-cell>
          <table:table-cell table:style-name="TdC" office:value-type="string">
            <text:p text:style-name="TdCB">Дата регистрации</text:p>
          </table:table-cell>
          <table:table-cell table:style-name="TdC" office:value-type="string">
            <text:p text:style-name="TdCB">Корреспондент (контрагент)</text:p>
          </table:table-cell>
          <table:table-cell table:style-name="TdC" office:value-type="string">
            <text:p text:style-name="TdCB">Вид и номер документа</text:p>
          </table:table-cell>
          <table:table-cell table:style-name="TdC" office:value-type="string">
            <text:p text:style-name="TdCB">Краткое содержание</text:p>
          </table:table-cell>
          <table:table-cell table:style-name="TdC" office:value-type="string">
            <text:p text:style-name="TdCB">Исполнитель</text:p>
          </table:table-cell>
          <table:table-cell table:style-name="TdC" office:value-type="string">
            <text:p text:style-name="TdCB">Срок исполнения</text:p>
          </table:table-cell>
          <table:table-cell table:style-name="TdC" office:value-type="string">
            <text:p text:style-name="TdCB">Отметка об исполнении</text:p>
          </table:table-cell>
          <table:table-cell table:style-name="TdC" office:value-type="string">
            <text:p text:style-name="TdCB">Номер дела по номенклатуре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: учёт операций с персональными данными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982c912e">
        <table:table-column table:style-name="C982c912ec0"/>
        <table:table-column table:style-name="C982c912ec1"/>
        <table:table-column table:style-name="C982c912ec2"/>
        <table:table-column table:style-name="C982c912ec3"/>
        <table:table-column table:style-name="C982c912ec4"/>
        <table:table-column table:style-name="C982c912ec5"/>
        <table:table-column table:style-name="C982c912ec6"/>
        <table:table-column table:style-name="C982c912ec7"/>
        <table:table-column table:style-name="C982c912ec8"/>
        <table:table-column table:style-name="C982c912ec9"/>
        <table:table-column table:style-name="C982c912e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Субъект персональных данных или получатель</text:p>
          </table:table-cell>
          <table:table-cell table:style-name="TdC" office:value-type="string">
            <text:p text:style-name="TdCB">Основание обработки (передачи)</text:p>
          </table:table-cell>
          <table:table-cell table:style-name="TdC" office:value-type="string">
            <text:p text:style-name="TdCB">Состав данных</text:p>
          </table:table-cell>
          <table:table-cell table:style-name="TdC" office:value-type="string">
            <text:p text:style-name="TdCB">Цель</text:p>
          </table:table-cell>
          <table:table-cell table:style-name="TdC" office:value-type="string">
            <text:p text:style-name="TdCB">Вид и учётный номер носителя</text:p>
          </table:table-cell>
          <table:table-cell table:style-name="TdC" office:value-type="string">
            <text:p text:style-name="TdCB">Способ передачи</text:p>
          </table:table-cell>
          <table:table-cell table:style-name="TdC" office:value-type="string">
            <text:p text:style-name="TdCB">Срок ответа или возврата</text:p>
          </table:table-cell>
          <table:table-cell table:style-name="TdC" office:value-type="string">
            <text:p text:style-name="TdCB">Отметка об исполнении</text:p>
          </table:table-cell>
          <table:table-cell table:style-name="TdC" office:value-type="string">
            <text:p text:style-name="TdCB">ФИО и подпись ответственно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: проверки, предписания, входной контроль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1ee63db8">
        <table:table-column table:style-name="C1ee63db8c0"/>
        <table:table-column table:style-name="C1ee63db8c1"/>
        <table:table-column table:style-name="C1ee63db8c2"/>
        <table:table-column table:style-name="C1ee63db8c3"/>
        <table:table-column table:style-name="C1ee63db8c4"/>
        <table:table-column table:style-name="C1ee63db8c5"/>
        <table:table-column table:style-name="C1ee63db8c6"/>
        <table:table-column table:style-name="C1ee63db8c7"/>
        <table:table-column table:style-name="C1ee63db8c8"/>
        <table:table-column table:style-name="C1ee63db8c9"/>
        <table:table-column table:style-name="C1ee63db8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начала</text:p>
          </table:table-cell>
          <table:table-cell table:style-name="TdC" office:value-type="string">
            <text:p text:style-name="TdCB">Дата окончания</text:p>
          </table:table-cell>
          <table:table-cell table:style-name="TdC" office:value-type="string">
            <text:p text:style-name="TdCB">Контролирующий орган или поставщик</text:p>
          </table:table-cell>
          <table:table-cell table:style-name="TdC" office:value-type="string">
            <text:p text:style-name="TdCB">Вид мероприятия</text:p>
          </table:table-cell>
          <table:table-cell table:style-name="TdC" office:value-type="string">
            <text:p text:style-name="TdCB">Основание (решение, накладная)</text:p>
          </table:table-cell>
          <table:table-cell table:style-name="TdC" office:value-type="string">
            <text:p text:style-name="TdCB">ФИО и должность проверяющего</text:p>
          </table:table-cell>
          <table:table-cell table:style-name="TdC" office:value-type="string">
            <text:p text:style-name="TdCB">Выявленные нарушения или показатели</text:p>
          </table:table-cell>
          <table:table-cell table:style-name="TdC" office:value-type="string">
            <text:p text:style-name="TdCB">Предписание, срок устранения</text:p>
          </table:table-cell>
          <table:table-cell table:style-name="TdC" office:value-type="string">
            <text:p text:style-name="TdCB">Отметка об устранении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: обслуживание, ремонт, поверка, замеры, транспорт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8ebefc6e">
        <table:table-column table:style-name="C8ebefc6ec0"/>
        <table:table-column table:style-name="C8ebefc6ec1"/>
        <table:table-column table:style-name="C8ebefc6ec2"/>
        <table:table-column table:style-name="C8ebefc6ec3"/>
        <table:table-column table:style-name="C8ebefc6ec4"/>
        <table:table-column table:style-name="C8ebefc6ec5"/>
        <table:table-column table:style-name="C8ebefc6ec6"/>
        <table:table-column table:style-name="C8ebefc6ec7"/>
        <table:table-column table:style-name="C8ebefc6ec8"/>
        <table:table-column table:style-name="C8ebefc6ec9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Наименование объекта, инвентарный (заводской) номер</text:p>
          </table:table-cell>
          <table:table-cell table:style-name="TdC" office:value-type="string">
            <text:p text:style-name="TdCB">Вид работы: ТО, ремонт, поверка, замер, осмотр</text:p>
          </table:table-cell>
          <table:table-cell table:style-name="TdC" office:value-type="string">
            <text:p text:style-name="TdCB">Фактические показатели</text:p>
          </table:table-cell>
          <table:table-cell table:style-name="TdC" office:value-type="string">
            <text:p text:style-name="TdCB">Заключение о пригодности</text:p>
          </table:table-cell>
          <table:table-cell table:style-name="TdC" office:value-type="string">
            <text:p text:style-name="TdCB">Реквизиты протокола (свидетельства)</text:p>
          </table:table-cell>
          <table:table-cell table:style-name="TdC" office:value-type="string">
            <text:p text:style-name="TdCB">Дата следующей проверки</text:p>
          </table:table-cell>
          <table:table-cell table:style-name="TdC" office:value-type="string">
            <text:p text:style-name="TdCB">Исполнитель или подрядная организация</text:p>
          </table:table-cell>
          <table:table-cell table:style-name="TdC" office:value-type="string">
            <text:p text:style-name="TdCB">ФИО и подпись ответственно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: уборка, дезинфекция, температурный режим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679ec01f">
        <table:table-column table:style-name="C679ec01fc0"/>
        <table:table-column table:style-name="C679ec01fc1"/>
        <table:table-column table:style-name="C679ec01fc2"/>
        <table:table-column table:style-name="C679ec01fc3"/>
        <table:table-column table:style-name="C679ec01fc4"/>
        <table:table-column table:style-name="C679ec01fc5"/>
        <table:table-column table:style-name="C679ec01fc6"/>
        <table:table-column table:style-name="C679ec01fc7"/>
        <table:table-column table:style-name="C679ec01fc8"/>
        <table:table-column table:style-name="C679ec01fc9"/>
        <table:table-column table:style-name="C679ec01fc10"/>
        <table:table-column table:style-name="C679ec01fc1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Время</text:p>
          </table:table-cell>
          <table:table-cell table:style-name="TdC" office:value-type="string">
            <text:p text:style-name="TdCB">Помещение, оборудование</text:p>
          </table:table-cell>
          <table:table-cell table:style-name="TdC" office:value-type="string">
            <text:p text:style-name="TdCB">Вид обработки или контролируемый показатель</text:p>
          </table:table-cell>
          <table:table-cell table:style-name="TdC" office:value-type="string">
            <text:p text:style-name="TdCB">Наименование средства, концентрация</text:p>
          </table:table-cell>
          <table:table-cell table:style-name="TdC" office:value-type="string">
            <text:p text:style-name="TdCB">Расход, единица измерения</text:p>
          </table:table-cell>
          <table:table-cell table:style-name="TdC" office:value-type="string">
            <text:p text:style-name="TdCB">Фактическое значение</text:p>
          </table:table-cell>
          <table:table-cell table:style-name="TdC" office:value-type="string">
            <text:p text:style-name="TdCB">Отклонение и принятые меры</text:p>
          </table:table-cell>
          <table:table-cell table:style-name="TdC" office:value-type="string">
            <text:p text:style-name="TdCB">ФИО исполнителя</text:p>
          </table:table-cell>
          <table:table-cell table:style-name="TdC" office:value-type="string">
            <text:p text:style-name="TdCB">Подпись</text:p>
          </table:table-cell>
          <table:table-cell table:style-name="TdC" office:value-type="string">
            <text:p text:style-name="TdCB">Отметка контролирующе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: посетители, ключи, пломбы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e16c2485">
        <table:table-column table:style-name="Ce16c2485c0"/>
        <table:table-column table:style-name="Ce16c2485c1"/>
        <table:table-column table:style-name="Ce16c2485c2"/>
        <table:table-column table:style-name="Ce16c2485c3"/>
        <table:table-column table:style-name="Ce16c2485c4"/>
        <table:table-column table:style-name="Ce16c2485c5"/>
        <table:table-column table:style-name="Ce16c2485c6"/>
        <table:table-column table:style-name="Ce16c2485c7"/>
        <table:table-column table:style-name="Ce16c2485c8"/>
        <table:table-column table:style-name="Ce16c2485c9"/>
        <table:table-column table:style-name="Ce16c2485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Время выдачи или входа</text:p>
          </table:table-cell>
          <table:table-cell table:style-name="TdC" office:value-type="string">
            <text:p text:style-name="TdCB">ФИО посетителя (получателя)</text:p>
          </table:table-cell>
          <table:table-cell table:style-name="TdC" office:value-type="string">
            <text:p text:style-name="TdCB">Документ, удостоверяющий личность</text:p>
          </table:table-cell>
          <table:table-cell table:style-name="TdC" office:value-type="string">
            <text:p text:style-name="TdCB">Организация</text:p>
          </table:table-cell>
          <table:table-cell table:style-name="TdC" office:value-type="string">
            <text:p text:style-name="TdCB">Помещение, номер ключа или пломбы</text:p>
          </table:table-cell>
          <table:table-cell table:style-name="TdC" office:value-type="string">
            <text:p text:style-name="TdCB">Цель визита, к кому направлен</text:p>
          </table:table-cell>
          <table:table-cell table:style-name="TdC" office:value-type="string">
            <text:p text:style-name="TdCB">Время возврата или выхода</text:p>
          </table:table-cell>
          <table:table-cell table:style-name="TdC" office:value-type="string">
            <text:p text:style-name="TdCB">Подпись получателя</text:p>
          </table:table-cell>
          <table:table-cell table:style-name="TdC" office:value-type="string">
            <text:p text:style-name="TdCB">Подпись ответственно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Примечание; отметка об устранении замечания.</text:p>
      <text:p text:style-name="PdHead">Разграфка журнала по форме организации</text:p>
      <text:p text:style-name="PdBody">Журнал ведётся по форме, установленной ООО «Ромашка». Состав и порядок граф: Дата и время осмотра; наименование объекта; результат осмотра; выявленные замечания; срок устранения; ФИО и должность проверяющего; подпись проверяющего; отметка об устранении.</text:p>
      <text:p text:style-name="PdBody">Ниже приведён разворот журнала. Если утверждённая форма содержит больше граф, чем помещается на развороте, журнал ведётся на листах формата A3 или в альбомной ориентации.</text:p>
      <table:table table:style-name="Tbl" table:name="C37123287">
        <table:table-column table:style-name="C37123287c0"/>
        <table:table-column table:style-name="C37123287c1"/>
        <table:table-column table:style-name="C37123287c2"/>
        <table:table-column table:style-name="C37123287c3"/>
        <table:table-column table:style-name="C37123287c4"/>
        <table:table-column table:style-name="C37123287c5"/>
        <table:table-column table:style-name="C37123287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Содержание записи</text:p>
          </table:table-cell>
          <table:table-cell table:style-name="TdC" office:value-type="string">
            <text:p text:style-name="TdCB">Объект, документ, лицо</text:p>
          </table:table-cell>
          <table:table-cell table:style-name="TdC" office:value-type="string">
            <text:p text:style-name="TdCB">Результат, отметка</text:p>
          </table:table-cell>
          <table:table-cell table:style-name="TdC" office:value-type="string">
            <text:p text:style-name="TdCB">ФИО и должность ответственного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Общие правила внесения записей</text:p>
      <text:p text:style-name="PdBody">Записи вносятся в хронологическом порядке, последовательно, без пропуска строк и без оставления пустых мест между записями. Запись делается в день события — в день проведения инструктажа, регистрации документа, выдачи имущества или выполнения операции. Текст пишется разборчиво, чернилами или пастой тёмного цвета; запись карандашом не допускается. Сокращения применяются только общепринятые, фамилия и инициалы пишутся полностью в графе, где это предусмотрено формой. Незаполненные графы прочёркиваются, чтобы в них нельзя было дописать сведения позже.</text:p>
      <text:p text:style-name="PdHead">Исправление ошибочной записи</text:p>
      <text:p text:style-name="PdBody">Ошибочная запись не стирается, не замазывается корректором и не удаляется. Неверный текст зачёркивается одной тонкой чертой так, чтобы он оставался читаемым, рядом или на свободном поле пишется верный текст. Исправление сопровождается надписью «исправленному верить», датой исправления, должностью, фамилией и подписью лица, внёсшего исправление. Если исправление затрагивает сведения, которые подписывал другой человек, его подпись под исправлением также обязательна. Исправление, внесённое без заверения, считается недостоверным целиком, вместе с исходной записью.</text:p>
      <text:p text:style-name="PdHead">Оформление бумажного журнала: прошивка, нумерация, заверительная надпись</text:p>
      <text:p text:style-name="PdBody">До первой записи листы журнала нумеруются сквозной нумерацией, журнал прошнуровывается и скрепляется. На последнем листе делается заверительная надпись с количеством пронумерованных и прошнурованных листов, датой, должностью, фамилией и подписью руководителя; при наличии печати ставится печать так, чтобы её оттиск частично попадал на наклейку и частично на лист. Концы шнура выводятся на последний лист и заклеиваются наклейкой. Форма заверительной надписи — Приложение № 1. Журнал хранится в запираемом шкафу по адресу: г. Москва, ул. Ленина, д. 1, стр. 2, помещение 14.</text:p>
      <text:p text:style-name="PdHead">Ведение журнала в электронном виде</text:p>
      <text:p text:style-name="PdBody">Журнал ведётся в информационной системе 1С:Документооборот, база «Охрана труда». Система должна обеспечивать неизменность внесённых записей, фиксацию даты и времени внесения, идентификацию лица, внёсшего запись, и сохранение истории изменений. Записи, требующие подписи, подписываются электронной подписью; вид подписи определяется тем же приказом, которым журнал введён в действие. Резервная копия электронного журнала создаётся не реже одного раза в неделю и хранится отдельно от основной базы. По требованию проверяющего электронный журнал распечатывается за нужный период, распечатка заверяется подписью ответственного.</text:p>
      <text:p text:style-name="PdHead">Соотношение бумажной и электронной части</text:p>
      <text:p text:style-name="PdBody">Журнал ведётся одновременно на бумаге и в информационной системе 1С:Документооборот, база «Охрана труда». При расхождении сведений приоритет имеет бумажный экземпляр с личными подписями. Электронная часть используется для поиска, контроля сроков и подготовки отчётов и не заменяет бумажный журнал в части подписей.</text:p>
      <text:p text:style-name="PdHead">Нумерация записей: ежегодная</text:p>
      <text:p text:style-name="PdBody">Записи нумеруются в пределах календарного года: первая запись года получает номер 1. Если номер записи входит в состав регистрационного номера документа, к нему через дробь добавляется год либо индекс подразделения. В конце года после последней записи делается отметка о количестве записей за год с датой и подписью ответственного.</text:p>
      <text:p text:style-name="PdHead">Нумерация записей: сквозная</text:p>
      <text:p text:style-name="PdBody">Записи нумеруются сквозной нумерацией с начала журнала до его окончания, независимо от смены календарного года. При заведении следующего тома нумерация продолжается с номера, следующего за последним номером предыдущего тома. Номер записи не переиспользуется даже после исправления или аннулирования записи.</text:p>
      <text:p text:style-name="PdHead">Доступ к журналу</text:p>
      <text:p text:style-name="PdBody">Журнал не содержит сведений ограниченного доступа. Он предъявляется по требованию руководителя организации, проверяющих органов и работников, чьи сведения в нём отражены. Вынос журнала за пределы места хранения допускается с отметкой о том, кому и на какой срок он выдан.</text:p>
      <text:p text:style-name="PdHead">Контроль за ведением журнала</text:p>
      <text:p text:style-name="PdBody">Полнота и своевременность ведения журнала проверяются с периодичностью Ежемесячно. Проверку проводит руководитель организации или назначенное им лицо. Результат проверки оформляется отметкой на очередной свободной строке журнала: дата проверки, объём проверенного периода, выявленные недостатки, срок их устранения, должность, фамилия и подпись проверяющего. Выявленные недостатки устраняются в установленный срок, повторная проверка их устранения проводится не позднее следующего контрольного срока.</text:p>
      <text:p text:style-name="PdHead">Закрытие журнала и заведение следующего тома</text:p>
      <text:p text:style-name="PdBody">Журнал закрывается, когда закончились листы либо истёк период, на который он заводился. После последней записи делается отметка: «Журнал окончен», дата, количество внесённых записей, должность, фамилия и подпись ответственного. Дата окончания переносится на титульный лист в строку «Окончен». Следующий том заводится в день закрытия предыдущего, чтобы в учёте не возникло разрыва; на титульном листе нового тома указывается, с какого номера продолжается нумерация.</text:p>
      <text:p text:style-name="PdHead">Особенности ведения журнала в организации</text:p>
      <text:p text:style-name="PdBody">Записи вносятся в день проведения инструктажа; журнал хранится в кабинете охраны труда в запираемом шкафу; при выдаче журнала проверяющему делается отметка в листе учёта выдачи.</text:p>
      <text:p text:style-name="PdHead">Формы, прилагаемые к журналу</text:p>
      <text:p text:style-name="PdBody">К журналу применяются следующие формы: Приложение № 1 — заверительная надпись; Приложение № 2 — лист ознакомления лиц, допущенных к ведению журнала; Приложение № 3 — акт приёма-передачи журнала. Формы заполняются по мере наступления соответствующих событий и хранятся вместе с журналом весь срок его хранения.</text:p>
      <text:p text:style-name="PdBreak"/>
      <text:p text:style-name="PdApp">Приложение № 1 к документу</text:p>
      <text:p text:style-name="PdTitle">Лист-заверитель журнала</text:p>
      <text:p text:style-name="PdBody">ООО «Ромашка»</text:p>
      <text:p text:style-name="PdBody">Журнал регистрации вводного инструктажа по охране труда, том № 1</text:p>
      <text:p text:style-name="PdBody">В настоящем журнале пронумеровано, прошнуровано и скреплено печатью 48 листов.</text:p>
      <text:p text:style-name="PdBody">Журнал начат 12.01.2026, окончен 31.12.2026.</text:p>
      <text:p text:style-name="PdBody">Всего внесено записей: ____________.</text:p>
      <text:p text:style-name="PdBody">Генеральный директор ____________ Смирнов Пётр Алексеевич</text:p>
      <text:p text:style-name="PdBody">Дата составления заверительной надписи: «___» ____________ 20___ г.</text:p>
      <text:p text:style-name="PdBody">Место печати (при наличии печати у организации).</text:p>
      <text:p text:style-name="PdBody">Отметки о проверке журнала:</text:p>
      <table:table table:style-name="Tbl" table:name="C41a3ff3b">
        <table:table-column table:style-name="C41a3ff3bc0"/>
        <table:table-column table:style-name="C41a3ff3bc1"/>
        <table:table-column table:style-name="C41a3ff3bc2"/>
        <table:table-column table:style-name="C41a3ff3bc3"/>
        <table:table-column table:style-name="C41a3ff3bc4"/>
        <table:table-column table:style-name="C41a3ff3bc5"/>
        <table:table-row>
          <table:table-cell table:style-name="TdC" office:value-type="string">
            <text:p text:style-name="TdCB">Дата проверки</text:p>
          </table:table-cell>
          <table:table-cell table:style-name="TdC" office:value-type="string">
            <text:p text:style-name="TdCB">Проверенный период</text:p>
          </table:table-cell>
          <table:table-cell table:style-name="TdC" office:value-type="string">
            <text:p text:style-name="TdCB">Выявленные недостатки</text:p>
          </table:table-cell>
          <table:table-cell table:style-name="TdC" office:value-type="string">
            <text:p text:style-name="TdCB">Срок устранения</text:p>
          </table:table-cell>
          <table:table-cell table:style-name="TdC" office:value-type="string">
            <text:p text:style-name="TdCB">Должность и ФИО проверяющего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reak"/>
      <text:p text:style-name="PdApp">Приложение № 2 к документу</text:p>
      <text:p text:style-name="PdTitle">Лист ознакомления с порядком ведения журнала</text:p>
      <text:p text:style-name="PdBody">Работники, допущенные к ведению журнала Журнал регистрации вводного инструктажа по охране труда, ознакомлены с порядком внесения, исправления и хранения записей и предупреждены о недопустимости записей задним числом и подписей за других лиц.</text:p>
      <table:table table:style-name="Tbl" table:name="C83158ecc">
        <table:table-column table:style-name="C83158eccc0"/>
        <table:table-column table:style-name="C83158eccc1"/>
        <table:table-column table:style-name="C83158eccc2"/>
        <table:table-column table:style-name="C83158eccc3"/>
        <table:table-column table:style-name="C83158eccc4"/>
        <table:table-column table:style-name="C83158ecc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ознакомления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Основание допуска (приказ)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reak"/>
      <text:p text:style-name="PdApp">Приложение № 3 к документу</text:p>
      <text:p text:style-name="PdTitle">Акт приёма-передачи журнала при смене ответственного</text:p>
      <text:p text:style-name="PdBody">ООО «Ромашка». Акт приёма-передачи журнала Журнал регистрации вводного инструктажа по охране труда, том № 1.</text:p>
      <text:p text:style-name="PdBody">Сдал: ____________________ Принял: ____________________ Дата: «___» ____________ 20___ г.</text:p>
      <text:p text:style-name="PdBody">На момент передачи в журнале пронумеровано 48 листов, последняя запись № ______ от «___» ____________ 20___ г.</text:p>
      <text:p text:style-name="PdBody">Выявленные недостатки: незаполненные графы, отсутствующие подписи, незаверенные исправления — перечисляются ниже.</text:p>
      <table:table table:style-name="Tbl" table:name="C7c933b1e">
        <table:table-column table:style-name="C7c933b1ec0"/>
        <table:table-column table:style-name="C7c933b1ec1"/>
        <table:table-column table:style-name="C7c933b1ec2"/>
        <table:table-column table:style-name="C7c933b1ec3"/>
        <table:table-column table:style-name="C7c933b1ec4"/>
        <table:table-column table:style-name="C7c933b1ec5"/>
        <table:table-column table:style-name="C7c933b1e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омер и дата записи</text:p>
          </table:table-cell>
          <table:table-cell table:style-name="TdC" office:value-type="string">
            <text:p text:style-name="TdCB">Характер недостатка</text:p>
          </table:table-cell>
          <table:table-cell table:style-name="TdC" office:value-type="string">
            <text:p text:style-name="TdCB">Кем допущен</text:p>
          </table:table-cell>
          <table:table-cell table:style-name="TdC" office:value-type="string">
            <text:p text:style-name="TdCB">Срок устранения</text:p>
          </table:table-cell>
          <table:table-cell table:style-name="TdC" office:value-type="string">
            <text:p text:style-name="TdCB">Отметка об устранении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одписи: сдал ____________ принял ____________ руководитель ____________</text:p>
      <text:p text:style-name="PdNote">Образец заполнения «Журнал» с сайта primadoc.ru. Документ, заполненный под вашу ситуацию, собирается в конструкторе: https://primadoc.ru/doc/zhurn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Журнал — образец заполнения</dc:title>
    <meta:generator>Примадок</meta:generator>
    <meta:creation-date>2026-09-14T13:13:38</meta:creation-date>
  </office:meta>
</office:document-meta>
</file>