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9pt"/>
    </style:style>
    <style:style style:name="PdTitle" style:family="paragraph">
      <style:paragraph-properties fo:text-align="center" fo:margin-bottom="0.282cm" fo:line-height="115%"/>
      <style:text-properties style:font-name="Times New Roman" fo:font-size="9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9pt"/>
    </style:style>
    <style:style style:name="PdApp" style:family="paragraph">
      <style:paragraph-properties fo:text-align="end" fo:margin-bottom="0.106cm" fo:line-height="115%"/>
      <style:text-properties style:font-name="Times New Roman" fo:font-size="9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9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9pt"/>
    </style:style>
    <style:style style:name="PdGrif" style:family="paragraph">
      <style:paragraph-properties fo:text-align="start" fo:margin-bottom="0.106cm" fo:line-height="115%"/>
      <style:text-properties style:font-name="Times New Roman" fo:font-size="9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9pt"/>
    </style:style>
    <style:style style:name="PdBreak" style:family="paragraph">
      <style:paragraph-properties fo:break-before="page"/>
      <style:text-properties style:font-name="Times New Roman" fo:font-size="9pt"/>
    </style:style>
    <style:style style:name="PdReq" style:family="paragraph">
      <style:paragraph-properties fo:text-align="start" fo:margin-bottom="0.106cm"/>
      <style:text-properties style:font-name="Times New Roman" fo:font-size="9pt"/>
    </style:style>
    <style:style style:name="PdReqB" style:family="paragraph">
      <style:paragraph-properties fo:text-align="start" fo:margin-bottom="0.106cm"/>
      <style:text-properties style:font-name="Times New Roman" fo:font-size="9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9pt"/>
    </style:style>
    <style:style style:name="PdImgC" style:family="paragraph">
      <style:paragraph-properties fo:text-align="center" fo:margin-top="0.212cm" fo:margin-bottom="0.212cm"/>
      <style:text-properties style:font-name="Times New Roman" fo:font-size="9pt"/>
    </style:style>
    <style:style style:name="PdImgR" style:family="paragraph">
      <style:paragraph-properties fo:text-align="end" fo:margin-top="0.212cm" fo:margin-bottom="0.212cm"/>
      <style:text-properties style:font-name="Times New Roman" fo:font-size="9pt"/>
    </style:style>
    <style:style style:name="TdL" style:family="paragraph">
      <style:paragraph-properties fo:text-align="start" fo:text-indent="0cm" fo:margin-bottom="0cm"/>
      <style:text-properties style:font-name="Times New Roman" fo:font-size="9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9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9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9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9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9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857b72e5c0" style:family="table-column">
      <style:table-column-properties style:rel-column-width="1765*"/>
    </style:style>
    <style:style style:name="C857b72e5c1" style:family="table-column">
      <style:table-column-properties style:rel-column-width="5882*"/>
    </style:style>
    <style:style style:name="C857b72e5c2" style:family="table-column">
      <style:table-column-properties style:rel-column-width="2353*"/>
    </style:style>
    <style:style style:name="Cfc4e2ccfc0" style:family="table-column">
      <style:table-column-properties style:rel-column-width="1268*"/>
    </style:style>
    <style:style style:name="Cfc4e2ccfc1" style:family="table-column">
      <style:table-column-properties style:rel-column-width="1831*"/>
    </style:style>
    <style:style style:name="Cfc4e2ccfc2" style:family="table-column">
      <style:table-column-properties style:rel-column-width="845*"/>
    </style:style>
    <style:style style:name="Cfc4e2ccfc3" style:family="table-column">
      <style:table-column-properties style:rel-column-width="986*"/>
    </style:style>
    <style:style style:name="Cfc4e2ccfc4" style:family="table-column">
      <style:table-column-properties style:rel-column-width="845*"/>
    </style:style>
    <style:style style:name="Cfc4e2ccfc5" style:family="table-column">
      <style:table-column-properties style:rel-column-width="704*"/>
    </style:style>
    <style:style style:name="Cfc4e2ccfc6" style:family="table-column">
      <style:table-column-properties style:rel-column-width="1268*"/>
    </style:style>
    <style:style style:name="Cfc4e2ccfc7" style:family="table-column">
      <style:table-column-properties style:rel-column-width="1127*"/>
    </style:style>
    <style:style style:name="Cfc4e2ccfc8" style:family="table-column">
      <style:table-column-properties style:rel-column-width="1127*"/>
    </style:style>
    <style:style style:name="C9d80e64fc0" style:family="table-column">
      <style:table-column-properties style:rel-column-width="441*"/>
    </style:style>
    <style:style style:name="C9d80e64fc1" style:family="table-column">
      <style:table-column-properties style:rel-column-width="1912*"/>
    </style:style>
    <style:style style:name="C9d80e64fc2" style:family="table-column">
      <style:table-column-properties style:rel-column-width="882*"/>
    </style:style>
    <style:style style:name="C9d80e64fc3" style:family="table-column">
      <style:table-column-properties style:rel-column-width="2059*"/>
    </style:style>
    <style:style style:name="C9d80e64fc4" style:family="table-column">
      <style:table-column-properties style:rel-column-width="882*"/>
    </style:style>
    <style:style style:name="C9d80e64fc5" style:family="table-column">
      <style:table-column-properties style:rel-column-width="1324*"/>
    </style:style>
    <style:style style:name="C9d80e64fc6" style:family="table-column">
      <style:table-column-properties style:rel-column-width="1177*"/>
    </style:style>
    <style:style style:name="C9d80e64fc7" style:family="table-column">
      <style:table-column-properties style:rel-column-width="1323*"/>
    </style:style>
  </office:automatic-styles>
  <office:body>
    <office:text>
      <text:p text:style-name="PdTitle">Журнал учёта товарно-материальных ценностей, сданных на хранение (форма № МХ-2)</text:p>
      <text:p text:style-name="PdCity">г. Москва<text:tab/>«12» марта 2026 г.</text:p>
      <text:p text:style-name="PdHead">Титульная часть журнала</text:p>
      <text:p text:style-name="PdBody">ЖУРНАЛ УЧЁТА ТОВАРНО-МАТЕРИАЛЬНЫХ ЦЕННОСТЕЙ, СДАННЫХ НА ХРАНЕНИЕ № 2.</text:p>
      <text:p text:style-name="PdBody">Унифицированная форма № МХ-2, форма по ОКУД 0335002, утверждена постановлением Госкомстата России от 09.08.1999 № 66. Тем же постановлением введены форма № МХ-1 — акт о приёме-передаче ТМЦ на хранение и форма № МХ-3 — акт о возврате ТМЦ, сданных на хранение.</text:p>
      <text:p text:style-name="PdBody">Хранитель: ООО «Складской терминал Юг», код по ОКПО 55401239.</text:p>
      <text:p text:style-name="PdBody">Место хранения: склад № 4, секция Б, 344019, г. Ростов-на-Дону, ул. Луговая, д. 3.</text:p>
      <text:p text:style-name="PdBody">Журнал начат 01.01.2026, окончен 31.12.2026. Листов в журнале: 50.</text:p>
      <text:p text:style-name="PdBody">Журнал является регистром бухгалтерского учёта: данные из первичных документов систематизируются и накапливаются в регистрах (ст. 10 402-ФЗ). С 2013 года применение унифицированной формы не обязательно, поэтому хранитель вправе вести журнал по этому образцу, дополнить его своими графами или утвердить собственный регистр в учётной политике.</text:p>
      <text:p text:style-name="PdHead">Таблица журнала</text:p>
      <table:table table:style-name="Tbl" table:name="C857b72e5">
        <table:table-column table:style-name="C857b72e5c0"/>
        <table:table-column table:style-name="C857b72e5c1"/>
        <table:table-column table:style-name="C857b72e5c2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10</text:p>
          </table:table-cell>
          <table:table-cell table:style-name="TdC" office:value-type="string">
            <text:p text:style-name="TdL">100 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Записи вносят в хронологическом порядке: строку открывают в день приёма ценностей, а графы возврата заполняют в день фактической выдачи.</text:p>
      <table:table table:style-name="Tbl" table:name="Cfc4e2ccf">
        <table:table-column table:style-name="Cfc4e2ccfc0"/>
        <table:table-column table:style-name="Cfc4e2ccfc1"/>
        <table:table-column table:style-name="Cfc4e2ccfc2"/>
        <table:table-column table:style-name="Cfc4e2ccfc3"/>
        <table:table-column table:style-name="Cfc4e2ccfc4"/>
        <table:table-column table:style-name="Cfc4e2ccfc5"/>
        <table:table-column table:style-name="Cfc4e2ccfc6"/>
        <table:table-column table:style-name="Cfc4e2ccfc7"/>
        <table:table-column table:style-name="Cfc4e2ccfc8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Поклажедатель</text:p>
          </table:table-cell>
          <table:table-cell table:style-name="TdC" office:value-type="string">
            <text:p text:style-name="TdCB">Акт приёма</text:p>
          </table:table-cell>
          <table:table-cell table:style-name="TdC" office:value-type="string">
            <text:p text:style-name="TdCB">Что принято</text:p>
          </table:table-cell>
          <table:table-cell table:style-name="TdC" office:value-type="string">
            <text:p text:style-name="TdCB">Кол-во</text:p>
          </table:table-cell>
          <table:table-cell table:style-name="TdC" office:value-type="string">
            <text:p text:style-name="TdCB">Место</text:p>
          </table:table-cell>
          <table:table-cell table:style-name="TdC" office:value-type="string">
            <text:p text:style-name="TdCB">Дата возврата</text:p>
          </table:table-cell>
          <table:table-cell table:style-name="TdC" office:value-type="string">
            <text:p text:style-name="TdCB">Акт возврата</text:p>
          </table:table-cell>
          <table:table-cell table:style-name="TdC" office:value-type="string">
            <text:p text:style-name="TdCB">Подпись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Каждая партия — отдельная строка. Учёт «одной строкой на поклажедателя» ломается при первом же частичном возврате: становится непонятно, что именно забрали и что осталось.</text:p>
      <text:p text:style-name="PdBody">Незакрытая строка возврата означает, что ценности формально числятся на складе. Если товар вывезен, а запись не сделана, хранитель продолжает отвечать за вещь, которой у него нет.</text:p>
      <text:p text:style-name="PdBreak"/>
      <text:p text:style-name="PdApp">Приложение № 1 к документу</text:p>
      <text:p text:style-name="PdTitle">Ведомость остатков ценностей на хранении</text:p>
      <text:p text:style-name="PdBody">Ведомость к журналу № 2 хранителя ООО «Складской терминал Юг», место хранения склад № 4, секция Б.</text:p>
      <table:table table:style-name="Tbl" table:name="C9d80e64f">
        <table:table-column table:style-name="C9d80e64fc0"/>
        <table:table-column table:style-name="C9d80e64fc1"/>
        <table:table-column table:style-name="C9d80e64fc2"/>
        <table:table-column table:style-name="C9d80e64fc3"/>
        <table:table-column table:style-name="C9d80e64fc4"/>
        <table:table-column table:style-name="C9d80e64fc5"/>
        <table:table-column table:style-name="C9d80e64fc6"/>
        <table:table-column table:style-name="C9d80e64f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Поклажедатель</text:p>
          </table:table-cell>
          <table:table-cell table:style-name="TdC" office:value-type="string">
            <text:p text:style-name="TdCB">Акт приёма</text:p>
          </table:table-cell>
          <table:table-cell table:style-name="TdC" office:value-type="string">
            <text:p text:style-name="TdCB">Наименование</text:p>
          </table:table-cell>
          <table:table-cell table:style-name="TdC" office:value-type="string">
            <text:p text:style-name="TdCB">Кол-во</text:p>
          </table:table-cell>
          <table:table-cell table:style-name="TdC" office:value-type="string">
            <text:p text:style-name="TdCB">Дата приёма</text:p>
          </table:table-cell>
          <table:table-cell table:style-name="TdC" office:value-type="string">
            <text:p text:style-name="TdCB">Дней хранения</text:p>
          </table:table-cell>
          <table:table-cell table:style-name="TdC" office:value-type="string">
            <text:p text:style-name="TdCB">Начислено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едомость выводят на отчётную дату по незакрытым строкам журнала. Она отвечает сразу на два вопроса: что фактически лежит на складе и сколько за это причитается.</text:p>
      <text:p text:style-name="PdBody">Сверку с фактическим наличием проводят по местам хранения, а не по документам: расхождение между журналом и складом всегда дешевле обнаружить самим.</text:p>
      <text:p text:style-name="PdBody">Копию ведомости по своим позициям удобно направлять поклажедателю вместе со счётом — это снимает большую часть споров о сроке хранения.</text:p>
      <text:p text:style-name="PdNote">Образец заполнения «Журнал учёта товарно-материальных ценностей, сданных на хранение (форма № МХ-2)» с сайта primadoc.ru. Документ, заполненный под вашу ситуацию, собирается в конструкторе: https://primadoc.ru/doc/zhurnal-ucheta-tovarno-materialnyh-cennostey-sdannyh-na-hranenie-forma-mh-2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Журнал учёта товарно-материальных ценностей, сданных на хранение (форма № МХ-2) — образец заполнения</dc:title>
    <meta:generator>Примадок</meta:generator>
    <meta:creation-date>2026-09-15T09:54:27</meta:creation-date>
  </office:meta>
</office:document-meta>
</file>