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e77f7353c0" style:family="table-column">
      <style:table-column-properties style:rel-column-width="682*"/>
    </style:style>
    <style:style style:name="Ce77f7353c1" style:family="table-column">
      <style:table-column-properties style:rel-column-width="3182*"/>
    </style:style>
    <style:style style:name="Ce77f7353c2" style:family="table-column">
      <style:table-column-properties style:rel-column-width="2727*"/>
    </style:style>
    <style:style style:name="Ce77f7353c3" style:family="table-column">
      <style:table-column-properties style:rel-column-width="1364*"/>
    </style:style>
    <style:style style:name="Ce77f7353c4" style:family="table-column">
      <style:table-column-properties style:rel-column-width="2046*"/>
    </style:style>
  </office:automatic-styles>
  <office:body>
    <office:text>
      <text:p text:style-name="PdAddr">Главе городского округа Иванову И. И.</text:p>
      <text:p text:style-name="PdAddr">Администрация городского округа Мытищи Московской области</text:p>
      <text:p text:style-name="PdAddr">Адрес: 141008, Московская обл., г. Мытищи, Новомытищинский просп., д. 36/7</text:p>
      <text:p text:style-name="PdAddr">От: Гражданин Иванов Иван Иванович______От: Иванов Иван Иванович</text:p>
      <text:p text:style-name="PdAddr">Статус: работник отдела логистики, собственник квартиры № 14, клиент по договору № 77-А</text:p>
      <text:p text:style-name="PdAddr">Идентификатор у адресата: табельный № 1147, лицевой счёт 5500431, договор № 77-А от 12.03.2026</text:p>
      <text:p text:style-name="PdAddr">Адрес для ответа: 141008, Московская обл., г. Мытищи, ул. Летная, д. 4, кв. 14</text:p>
      <text:p text:style-name="PdAddr">Телефон: +7 916 555-11-22</text:p>
      <text:p text:style-name="PdAddr">Электронная почта: ivanova.m@example.ru</text:p>
      <text:p text:style-name="PdAddr">Заявление подписывает: Петров П. П. по доверенности от 04.02.2026 № 77 АГ 1234567</text:p>
      <text:p text:style-name="PdTitle">ЗАЯВЛЕНИЕ</text:p>
      <text:p text:style-name="PdSub">{{field.subject}}</text:p>
      <text:p text:style-name="PdCity">г. Москва<text:tab/>«12» марта 2026 г.</text:p>
      <text:p text:style-name="PdHead">Обстоятельства</text:p>
      <text:p text:style-name="PdBody">12 марта 2026 года я обратилась в отдел кадров с устной просьбой выдать справку о периоде работы за 2019-2024 годы. Справка не выдана, письменного отказа не получала.</text:p>
      <text:p text:style-name="PdBody">Обращение основано на следующем: статья 62 Трудового кодекса, пункт 4.2 договора управления.</text:p>
      <text:p text:style-name="PdBody">Прошу учитывать, что сведения обо мне у адресата хранятся под идентификатором табельный № 1147, лицевой счёт 5500431, договор № 77-А от 12.03.2026.</text:p>
      <text:p text:style-name="PdBody">Изложенные обстоятельства подтверждаются документами, приложенными к настоящему заявлению.</text:p>
      <text:p text:style-name="PdBody">На основании изложенного прошу: выдать справку о периоде работы с 01.02.2019 по 31.12.2024 с указанием должности и оснований приёма и перевода.</text:p>
      <text:p text:style-name="PdBody">Сумма, о которой идёт речь: 100 000.</text:p>
      <text:p text:style-name="PdBody">Прошу исполнить просьбу в срок до 01.01.2026.</text:p>
      <text:p text:style-name="PdBody">Прошу зарегистрировать настоящее заявление и сообщить его входящий номер и дату регистрации.</text:p>
      <text:p text:style-name="PdHead">Порядок рассмотрения государственным или муниципальным органом</text:p>
      <text:p text:style-name="PdBody">Настоящее заявление является письменным обращением гражданина и подлежит обязательному рассмотрению (ст. 7 59-ФЗ).</text:p>
      <text:p text:style-name="PdBody">Обращение регистрируется в течение трёх дней с момента поступления; если вопрос не относится к компетенции адресата, обращение в течение семи дней пересылается в уполномоченный орган, о чём заявителя уведомляют (ст. 8 59-ФЗ).</text:p>
      <text:p text:style-name="PdBody">Заявитель вправе представлять дополнительные документы, знакомиться с материалами рассмотрения, получать письменный ответ по существу поставленных вопросов (ст. 5 59-ФЗ).</text:p>
      <text:p text:style-name="PdBody">Обращение рассматривается в течение тридцати дней со дня регистрации; срок может быть продлён не более чем на тридцать дней с уведомлением заявителя (ст. 12 59-ФЗ).</text:p>
      <text:p text:style-name="PdBody">Ответ по существу не даётся, если в обращении не указаны фамилия заявителя и адрес для ответа, поэтому эти сведения приведены в шапке настоящего заявления (ст. 11 59-ФЗ).</text:p>
      <text:p text:style-name="PdBody">Преследование заявителя в связи с его обращением не допускается (ст. 6 59-ФЗ).</text:p>
      <text:p text:style-name="PdHead">Порядок рассмотрения работодателем</text:p>
      <text:p text:style-name="PdBody">Заявление подаётся в приёмную или кадровую службу работодателя; отметка о принятии ставится на экземпляре заявителя.</text:p>
      <text:p text:style-name="PdBody">Если заявление касается выдачи документов, связанных с работой, работодатель обязан выдать их не позднее трёх рабочих дней со дня подачи письменного заявления (ст. 62 ТК РФ).</text:p>
      <text:p text:style-name="PdBody">Если заявление касается отпуска без сохранения заработной платы, отпуск предоставляется по соглашению сторон, а в случаях, прямо перечисленных в законе, работодатель обязан его предоставить (ст. 128 ТК РФ).</text:p>
      <text:p text:style-name="PdBody">Если заявление касается увольнения по инициативе работника, течение срока предупреждения начинается на следующий день после получения заявления работодателем (ст. 80 ТК РФ).</text:p>
      <text:p text:style-name="PdBody">По остальным вопросам единого срока ответа Трудовой кодекс не устанавливает: разумным ориентиром служит срок, закреплённый правилами внутреннего трудового распорядка или коллективным договором.</text:p>
      <text:p text:style-name="PdBody">Отказ работодателя принять заявление не лишает его юридической силы: в этом случае заявление направляется заказным письмом с описью вложения по адресу организации.</text:p>
      <text:p text:style-name="PdHead">Порядок рассмотрения управляющей организацией</text:p>
      <text:p text:style-name="PdBody">Управляющая организация оказывает услуги на основании договора управления многоквартирным домом и отвечает перед собственниками за их качество (ст. 162 ЖК РФ).</text:p>
      <text:p text:style-name="PdBody">Способ управления домом и перечень работ определяются решением общего собрания собственников, поэтому в заявлении указаны реквизиты дома и помещения заявителя (ст. 161 ЖК РФ).</text:p>
      <text:p text:style-name="PdBody">Собственник несёт расходы на содержание общего имущества и вправе требовать, чтобы начисления соответствовали фактическому объёму услуг (ст. 158 ЖК РФ).</text:p>
      <text:p text:style-name="PdBody">Сообщение о нарушении качества коммунальной услуги подлежит регистрации аварийно-диспетчерской службой с присвоением номера и указанием времени приёма (ст. 106 пп рф 354).</text:p>
      <text:p text:style-name="PdBody">Если заявление касается перерасчёта платы за период временного отсутствия, к нему прилагаются документы, подтверждающие продолжительность отсутствия (ст. 93 пп рф 354).</text:p>
      <text:p text:style-name="PdBody">Заявитель просит дать письменный ответ; при отсутствии ответа обращение направляется в орган государственного жилищного надзора (ст. 20 ЖК РФ).</text:p>
      <text:p text:style-name="PdHead">Порядок рассмотрения образовательной или медицинской организацией</text:p>
      <text:p text:style-name="PdBody">Родители несовершеннолетнего обучающегося вправе знакомиться с уставом организации, образовательными программами и иными документами, регламентирующими её деятельность (ст. 44 273-ФЗ).</text:p>
      <text:p text:style-name="PdBody">Организация обязана обеспечить приём и рассмотрение обращений родителей и обучающихся, а при возникновении спора — передать его в комиссию по урегулированию споров между участниками образовательных отношений (ст. 45 273-ФЗ).</text:p>
      <text:p text:style-name="PdBody">Если заявление касается здоровья ребёнка, организация обязана создать условия охраны здоровья обучающихся (ст. 41 273-ФЗ).</text:p>
      <text:p text:style-name="PdBody">Если заявление адресовано медицинской организации, заявитель реализует право на получение информации о состоянии здоровья и на медицинскую помощь в доступной форме (ст. 19 323-ФЗ).</text:p>
      <text:p text:style-name="PdBody">Сведения о заявителе и о ребёнке относятся к персональным данным и обрабатываются только для целей рассмотрения настоящего обращения (ст. 6 152-ФЗ).</text:p>
      <text:p text:style-name="PdHead">Порядок рассмотрения коммерческой организацией</text:p>
      <text:p text:style-name="PdBody">Обязательства должны исполняться надлежащим образом в соответствии с условиями обязательства и требованиями закона (ст. 309 ГК РФ).</text:p>
      <text:p text:style-name="PdBody">Односторонний отказ от исполнения обязательства и одностороннее изменение его условий не допускаются, за исключением случаев, предусмотренных законом (ст. 310 ГК РФ).</text:p>
      <text:p text:style-name="PdBody">Заявление считается доставленным с момента, когда оно поступило адресату или адресат уклонился от его получения; риск неполучения лежит на адресате (ст. 165.1 ГК РФ).</text:p>
      <text:p text:style-name="PdBody">Если заявитель — потребитель и речь идёт о требовании по качеству товара, срок его удовлетворения установлен законом и исчисляется со дня предъявления требования (ст. 22 ЗоЗПП).</text:p>
      <text:p text:style-name="PdBody">Если заявление адресовано финансовой организации, при отказе или молчании спор передаётся финансовому уполномоченному до обращения в суд (ст. 15 123-ФЗ).</text:p>
      <text:p text:style-name="PdBody">Заявитель просит дать письменный мотивированный ответ и, в случае отказа, указать его основания.</text:p>
      <text:p text:style-name="PdHead">Порядок рассмотрения иным адресатом</text:p>
      <text:p text:style-name="PdBody">Для настоящего обращения обязательная форма законом не установлена; юридическое значение ему придают адресат, данные заявителя, изложение обстоятельств, просьба, дата и подпись.</text:p>
      <text:p text:style-name="PdBody">Заявление считается доставленным с момента поступления адресату либо с момента, когда адресат уклонился от его получения (ст. 165.1 ГК РФ).</text:p>
      <text:p text:style-name="PdBody">Заявитель просит дать письменный ответ по существу поставленных вопросов и направить его способом, указанным ниже.</text:p>
      <text:p text:style-name="PdBody">При отсутствии ответа заявитель вправе повторно обратиться к адресату, обратиться в орган, осуществляющий контроль за его деятельностью, либо в суд.</text:p>
      <text:p text:style-name="PdHead">Порядок направления ответа</text:p>
      <text:p text:style-name="PdBody">Ответ прошу направить: Почтой на адрес заявителя.</text:p>
      <text:p text:style-name="PdBody">Дополнительный адрес для ответа: ivanova.m@example.ru.</text:p>
      <text:p text:style-name="PdBody">Прошу изложить ответ по существу поставленных вопросов; при отказе прошу указать его мотивы и норму, на которой отказ основан.</text:p>
      <text:p text:style-name="PdBody">Прошу не разглашать сведения о заявителе и содержание настоящего обращения третьим лицам, кроме случаев, когда это необходимо для рассмотрения обращения.</text:p>
      <text:p text:style-name="PdHead">Персональные данные</text:p>
      <text:p text:style-name="PdBody">Персональные данные, указанные в настоящем заявлении, представлены заявителем для рассмотрения обращения и подготовки ответа.</text:p>
      <text:p text:style-name="PdBody">Обработка этих данных допускается в объёме, необходимом для достижения указанной цели (ст. 6 152-ФЗ).</text:p>
      <text:p text:style-name="PdBody">Заявитель не даёт согласия на использование своих данных в иных целях, в том числе для рассылок и передачи третьим лицам, не участвующим в рассмотрении обращения (ст. 5 152-ФЗ).</text:p>
      <text:p text:style-name="PdBody">К заявлению прилагаются: копия трудового договора на 3 л., копия обращения от 12.03.2026 на 1 л..______К заявлению прилагаются документы, подтверждающие изложенные обстоятельства, по описи.</text:p>
      <text:p text:style-name="PdBody">Приложена копия документа, подтверждающего полномочия подписанта.</text:p>
      <text:p text:style-name="PdBody">Перечень приложений приведён в описи, составленной в двух экземплярах.</text:p>
      <text:p text:style-name="PdBody">01.01.2026</text:p>
      <text:p text:style-name="PdBody">Петров П. П. по доверенности от 04.02.2026 № 77 АГ 1234567 ______________________Иванов Иван Иванович ________________</text:p>
      <text:p text:style-name="PdBody">Достоверность изложенных сведений заявитель подтверждает.</text:p>
      <text:p text:style-name="PdBreak"/>
      <text:p text:style-name="PdApp">Приложение № 1 к документу</text:p>
      <text:p text:style-name="PdTitle">Второй экземпляр: отметка о принятии и опись вложения</text:p>
      <text:p text:style-name="PdBody">Настоящий лист заполняется на экземпляре заявителя и служит доказательством обращения.</text:p>
      <text:p text:style-name="PdBody">Опись документов, переданных вместе с заявлением:</text:p>
      <table:table table:style-name="Tbl" table:name="Ce77f7353">
        <table:table-column table:style-name="Ce77f7353c0"/>
        <table:table-column table:style-name="Ce77f7353c1"/>
        <table:table-column table:style-name="Ce77f7353c2"/>
        <table:table-column table:style-name="Ce77f7353c3"/>
        <table:table-column table:style-name="Ce77f7353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документа</text:p>
          </table:table-cell>
          <table:table-cell table:style-name="TdC" office:value-type="string">
            <text:p text:style-name="TdCB">Реквизиты (дата, номер)</text:p>
          </table:table-cell>
          <table:table-cell table:style-name="TdC" office:value-type="string">
            <text:p text:style-name="TdCB">Листов</text:p>
          </table:table-cell>
          <table:table-cell table:style-name="TdC" office:value-type="string">
            <text:p text:style-name="TdCB">Оригинал или копия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Заявление и приложенные документы сдал: ____________ / ____________</text:p>
      <text:p text:style-name="PdBody">Заявление и приложенные документы принял: ____________ / ____________</text:p>
      <text:p text:style-name="PdBody">Входящий № ______ от «___» ____________ ______ г., должность принявшего лица: ______________________</text:p>
      <text:p text:style-name="PdBody">При отправке почтой к экземпляру заявителя подшиваются: кассовый чек, опись вложения формы 107 и уведомление о вручении.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Заявитель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Заявитель ____________ / Иванов И. И.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Образец заполнения «Заявление (в свободной форме)» с сайта primadoc.ru. Документ, заполненный под вашу ситуацию, собирается в конструкторе: https://primadoc.ru/doc/zayavlenie-v-svobodnoy-form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Заявление (в свободной форме) — образец заполнения</dc:title>
    <meta:generator>Примадок</meta:generator>
    <meta:creation-date>2026-09-15T10:34:39</meta:creation-date>
  </office:meta>
</office:document-meta>
</file>