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2pt"/>
    </style:style>
    <style:style style:name="PdTitle" style:family="paragraph">
      <style:paragraph-properties fo:text-align="center" fo:margin-bottom="0.282cm" fo:line-height="115%"/>
      <style:text-properties style:font-name="Times New Roman" fo:font-size="12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2pt"/>
    </style:style>
    <style:style style:name="PdApp" style:family="paragraph">
      <style:paragraph-properties fo:text-align="end" fo:margin-bottom="0.106cm" fo:line-height="115%"/>
      <style:text-properties style:font-name="Times New Roman" fo:font-size="12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2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2pt"/>
    </style:style>
    <style:style style:name="PdGrif" style:family="paragraph">
      <style:paragraph-properties fo:text-align="start" fo:margin-bottom="0.106cm" fo:line-height="115%"/>
      <style:text-properties style:font-name="Times New Roman" fo:font-size="12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17.5cm" style:type="right"/>
        </style:tab-stops>
      </style:paragraph-properties>
      <style:text-properties style:font-name="Times New Roman" fo:font-size="12pt"/>
    </style:style>
    <style:style style:name="PdBreak" style:family="paragraph">
      <style:paragraph-properties fo:break-before="page"/>
      <style:text-properties style:font-name="Times New Roman" fo:font-size="12pt"/>
    </style:style>
    <style:style style:name="PdReq" style:family="paragraph">
      <style:paragraph-properties fo:text-align="start" fo:margin-bottom="0.106cm"/>
      <style:text-properties style:font-name="Times New Roman" fo:font-size="12pt"/>
    </style:style>
    <style:style style:name="PdReqB" style:family="paragraph">
      <style:paragraph-properties fo:text-align="start" fo:margin-bottom="0.106cm"/>
      <style:text-properties style:font-name="Times New Roman" fo:font-size="12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2pt"/>
    </style:style>
    <style:style style:name="PdImgC" style:family="paragraph">
      <style:paragraph-properties fo:text-align="center" fo:margin-top="0.212cm" fo:margin-bottom="0.212cm"/>
      <style:text-properties style:font-name="Times New Roman" fo:font-size="12pt"/>
    </style:style>
    <style:style style:name="PdImgR" style:family="paragraph">
      <style:paragraph-properties fo:text-align="end" fo:margin-top="0.212cm" fo:margin-bottom="0.212cm"/>
      <style:text-properties style:font-name="Times New Roman" fo:font-size="12pt"/>
    </style:style>
    <style:style style:name="TdL" style:family="paragraph">
      <style:paragraph-properties fo:text-align="start" fo:text-indent="0cm" fo:margin-bottom="0cm"/>
      <style:text-properties style:font-name="Times New Roman" fo:font-size="12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2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2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2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2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2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4a88e015c0" style:family="table-column">
      <style:table-column-properties style:rel-column-width="732*"/>
    </style:style>
    <style:style style:name="C4a88e015c1" style:family="table-column">
      <style:table-column-properties style:rel-column-width="3415*"/>
    </style:style>
    <style:style style:name="C4a88e015c2" style:family="table-column">
      <style:table-column-properties style:rel-column-width="2195*"/>
    </style:style>
    <style:style style:name="C4a88e015c3" style:family="table-column">
      <style:table-column-properties style:rel-column-width="2195*"/>
    </style:style>
    <style:style style:name="C4a88e015c4" style:family="table-column">
      <style:table-column-properties style:rel-column-width="1464*"/>
    </style:style>
  </office:automatic-styles>
  <office:body>
    <office:text>
      <text:p text:style-name="PdAddr">В МИФНС № 46 по г. Москве</text:p>
      <text:p text:style-name="PdAddr">от Иванов Иван Иванович</text:p>
      <text:p text:style-name="PdAddr">Реквизиты заявителя: ______</text:p>
      <text:p text:style-name="PdAddr">генеральный директор, действует на основании устава. Контакты: +7 (495) 111-22-33, info@romashka.ru</text:p>
      <text:p text:style-name="PdTitle">Заявление в ФНС (регистрационное)</text:p>
      <text:p text:style-name="PdCity">г. Москва<text:tab/>«12» марта 2026 г.</text:p>
      <text:p text:style-name="PdHead">Регистрационное действие</text:p>
      <text:p text:style-name="PdBody">Заявитель обращается за совершением регистрационного действия: регистрация ООО (Р11001).</text:p>
      <text:p text:style-name="PdBody">Заявление подаётся по форме, утверждённой приказом Федеральной налоговой службы; сведения настоящего документа переносятся в соответствующие листы этой формы без изменений.</text:p>
      <text:p text:style-name="PdBody">Содержание регистрационного действия: Изменение адреса места нахождения ООО «Ромашка»: прежний адрес — г. Москва, ул. Садовая, д. 8, офис 2; новый адрес — 119071, г. Москва, ул. Ленина, д. 1, помещение 5, на основании решения единственного участника № 3 от 12.05.2025</text:p>
      <text:p text:style-name="PdBody">Дата решения (события), с которой возникла обязанность обратиться за регистрацией: 12.05.2026.</text:p>
      <text:p text:style-name="PdHead">Создание общества с ограниченной ответственностью</text:p>
      <text:p text:style-name="PdBody">Регистрация создания юридического лица производится на основании заявления по форме Р11001, решения об учреждении и устава.</text:p>
      <text:p text:style-name="PdBody">Регистрирующий орган вносит запись в единый государственный реестр юридических лиц в срок не более трёх рабочих дней со дня представления документов (ст. 9 129-ФЗ).</text:p>
      <text:p text:style-name="PdBody">Адрес места нахождения подтверждается гарантийным письмом собственника помещения и правоустанавливающими документами: недостоверность адреса — самостоятельное основание для отказа.</text:p>
      <text:p text:style-name="PdBody">Одновременно с регистрацией целесообразно подать уведомление о переходе на упрощённую систему налогообложения — отдельным документом.</text:p>
      <text:p text:style-name="PdHead">Изменение сведений о юридическом лице</text:p>
      <text:p text:style-name="PdBody">Заявление подаётся по единой форме Р13014, которой оформляются и изменения устава, и изменения сведений реестра, не связанных с уставом.</text:p>
      <text:p text:style-name="PdBody">Меняются следующие сведения: смена руководителя (единоличного исполнительного органа).</text:p>
      <text:p text:style-name="PdBody">Юридическое лицо обязано сообщить об изменении сведений, содержащихся в реестре, в течение семи рабочих дней со дня изменения (ст. 5 129-ФЗ).</text:p>
      <text:p text:style-name="PdBody">Регистрация изменений производится в срок не более пяти рабочих дней со дня представления документов.</text:p>
      <text:p text:style-name="PdHead">Смена руководителя</text:p>
      <text:p text:style-name="PdBody">Новый руководитель: генеральный директор Петров Пётр Петрович, ИНН 771234567890. Основание — решение уполномоченного органа общества от 12.05.2026.</text:p>
      <text:p text:style-name="PdBody">Заявителем при смене руководителя выступает новый руководитель: подпись прежнего директора на форме недействительна с момента прекращения его полномочий.</text:p>
      <text:p text:style-name="PdBody">Семидневный срок исчисляется со дня, следующего за днём принятия решения о назначении нового руководителя.</text:p>
      <text:p text:style-name="PdBody">До внесения записи в реестр перед третьими лицами и банками действует прежний руководитель — на это время оформляется передача дел и печати.</text:p>
      <text:p text:style-name="PdHead">Смена адреса места нахождения</text:p>
      <text:p text:style-name="PdBody">Новый адрес места нахождения: 119071, г. Москва, ул. Ленина, д. 1, помещение 5, комната 3.</text:p>
      <text:p text:style-name="PdBody">Если меняется населённый пункт, регистрация проводится в два этапа: сначала подаётся заявление о принятии решения об изменении места нахождения, затем, не ранее двадцати дней после внесения этой записи, — заявление о самом изменении.</text:p>
      <text:p text:style-name="PdBody">Если адрес меняется в пределах того же населённого пункта, применяется обычный порядок и семидневный срок.</text:p>
      <text:p text:style-name="PdBody">К заявлению прилагаются документы на новое помещение: гарантийное письмо собственника, выписка из реестра недвижимости либо договор аренды.</text:p>
      <text:p text:style-name="PdHead">Изменение видов деятельности</text:p>
      <text:p text:style-name="PdBody">Изменяемые коды видов экономической деятельности: внести 62.01, 62.02, 63.11.1; исключить 47.91; основной вид деятельности — 62.01.</text:p>
      <text:p text:style-name="PdBody">Сведения о кодах в реестр вносятся по заявлению и уставом не определяются, поэтому изменение устава при этом не требуется.</text:p>
      <text:p text:style-name="PdBody">Основной вид деятельности указывается один; от него зависят тариф взносов на страхование от несчастных случаев и попадание в перечни отраслевой поддержки.</text:p>
      <text:p text:style-name="PdBody">Срок сообщения об изменении — семь рабочих дней со дня фактического начала нового вида деятельности.</text:p>
      <text:p text:style-name="PdHead">Регистрация индивидуального предпринимателя</text:p>
      <text:p text:style-name="PdBody">Регистрация физического лица в качестве индивидуального предпринимателя производится по заявлению формы Р21001 с приложением копии паспорта.</text:p>
      <text:p text:style-name="PdBody">Регистрирующий орган принимает решение в срок не более трёх рабочих дней со дня представления документов (ст. 22.1-22.3 129-ФЗ).</text:p>
      <text:p text:style-name="PdBody">При личной подаче с предъявлением паспорта нотариальное свидетельствование подписи на заявлении не требуется.</text:p>
      <text:p text:style-name="PdBody">Уведомление о переходе на упрощённую систему налогообложения может быть подано вместе с заявлением о регистрации либо в течение тридцати календарных дней после постановки на учёт.</text:p>
      <text:p text:style-name="PdHead">Прекращение деятельности индивидуального предпринимателя</text:p>
      <text:p text:style-name="PdBody">Прекращение деятельности регистрируется по заявлению формы Р26001; государственная пошлина при электронной подаче не уплачивается.</text:p>
      <text:p text:style-name="PdBody">Запись о прекращении деятельности вносится в течение пяти рабочих дней со дня представления документов (ст. 22.1-22.3 129-ФЗ).</text:p>
      <text:p text:style-name="PdBody">Прекращение статуса предпринимателя не прекращает обязательств: задолженность по налогам, взносам и перед контрагентами сохраняется за гражданином.</text:p>
      <text:p text:style-name="PdBody">Последняя налоговая отчётность и расчёт по страховым взносам подаются в сроки, установленные для прекращения деятельности, — обычно в пределах пятнадцати календарных дней с даты внесения записи.</text:p>
      <text:p text:style-name="PdHead">Переход на упрощённую систему налогообложения</text:p>
      <text:p text:style-name="PdBody">Заявитель уведомляет о переходе на упрощённую систему налогообложения с с 1 января 2027 года; объект налогообложения — доходы.</text:p>
      <text:p text:style-name="PdBody">Организации и предприниматели, изъявившие желание перейти на упрощённую систему со следующего календарного года, уведомляют налоговый орган не позднее 31 декабря текущего года (ст. 346.13 НК РФ).</text:p>
      <text:p text:style-name="PdBody">Вновь созданная организация и вновь зарегистрированный предприниматель уведомляют о переходе не позднее тридцати календарных дней с даты постановки на учёт и применяют упрощённую систему с даты постановки на учёт.</text:p>
      <text:p text:style-name="PdBody">Объект налогообложения может быть изменён только с начала следующего календарного года и только при уведомлении налогового органа до 31 декабря.</text:p>
      <text:p text:style-name="PdHead">Регистрация контрольно-кассовой техники</text:p>
      <text:p text:style-name="PdBody">Заявитель обращается за регистрацией контрольно-кассовой техники: АТОЛ 91Ф, заводской номер 00307101234567, фискальный накопитель ФН-1.1М № 9289000101234567, адрес установки: г. Москва, ул. Ленина, д. 1.</text:p>
      <text:p text:style-name="PdBody">Заявление подаётся на бумажном носителе в налоговый орган либо в электронной форме через кабинет контрольно-кассовой техники, и в последнем случае бумажное заявление не требуется.</text:p>
      <text:p text:style-name="PdBody">Налоговый орган формирует регистрационный номер, который вводится в фискальный накопитель, после чего формируется отчёт о регистрации и выдаётся карточка регистрации.</text:p>
      <text:p text:style-name="PdBody">Применение кассовой техники без регистрации приравнивается к неприменению кассовой техники.</text:p>
      <text:p text:style-name="PdHead">Способ подачи и государственная пошлина</text:p>
      <text:p text:style-name="PdBody">Способ подачи документов: электронно с УКЭП (через сервис ФНС/Госуслуги) — без пошлины. Государственная пошлина: не уплачивается — электронная подача с усиленной квалифицированной подписью. Реквизиты документа об уплате: платёжное поручение от 20.05.2026 № 145 на 4 000 руб..</text:p>
      <text:p text:style-name="PdBody">Подпись заявителя на заявлении, подаваемом на бумажном носителе, свидетельствуется нотариально, кроме случая личной подачи документов о регистрации и прекращении деятельности предпринимателя с предъявлением паспорта (ст. 9 129-ФЗ).</text:p>
      <text:p text:style-name="PdBody">Государственная пошлина не уплачивается при подаче документов в электронной форме с усиленной квалифицированной электронной подписью, через нотариуса и через многофункциональный центр при электронном взаимодействии с регистрирующим органом.</text:p>
      <text:p text:style-name="PdBody">В остальных случаях пошлина составляет 4 000 рублей за регистрацию юридического лица и 800 рублей за регистрацию предпринимателя, а за регистрацию изменений в устав — 800 рублей.</text:p>
      <text:p text:style-name="PdHead">Прилагаемые документы и получение результата</text:p>
      <text:p text:style-name="PdBody">Прилагаемые документы: Решение единственного участника № 3 от 12.05.2025, устав в новой редакции на 12 листах, гарантийное письмо собственника помещения, копия выписки из ЕГРН, квитанция об уплате госпошлины.</text:p>
      <text:p text:style-name="PdBody">Документы, содержащие более одного листа, представляются прошитыми и пронумерованными; при электронной подаче каждый документ формируется отдельным файлом.</text:p>
      <text:p text:style-name="PdBody">Результат государственной регистрации направляется в форме электронных документов на адрес электронной почты, указанный в заявлении, и по адресу электронной почты, содержащемуся в реестре.</text:p>
      <text:p text:style-name="PdBody">Документы на бумажном носителе с отметкой регистрирующего органа выдаются по отдельному запросу заявителя.</text:p>
      <text:p text:style-name="PdHead">Подпись заявителя</text:p>
      <text:p text:style-name="PdBody">Заявитель: Иванов Иван Иванович, генеральный директор, действует на основании устава.</text:p>
      <text:p text:style-name="PdBody">Достоверность и полноту представленных сведений подтверждаю.</text:p>
      <text:p text:style-name="PdBody">Контакты для связи: +7 (495) 111-22-33, info@romashka.ru.</text:p>
      <text:p text:style-name="PdBreak"/>
      <text:p text:style-name="PdApp">Приложение № 1 к документу</text:p>
      <text:p text:style-name="PdTitle">Опись документов, представляемых на государственную регистрацию</text:p>
      <text:p text:style-name="PdBody">Опись составляется в двух экземплярах: первый передаётся в регистрирующий орган, второй с отметкой о приёме остаётся у заявителя.</text:p>
      <text:p text:style-name="PdBody">Заявитель: Иванов Иван Иванович. Регистрирующий орган: МИФНС № 46 по г. Москве. Регистрационное действие: регистрация ООО (Р11001).</text:p>
      <table:table table:style-name="Tbl" table:name="C4a88e015">
        <table:table-column table:style-name="C4a88e015c0"/>
        <table:table-column table:style-name="C4a88e015c1"/>
        <table:table-column table:style-name="C4a88e015c2"/>
        <table:table-column table:style-name="C4a88e015c3"/>
        <table:table-column table:style-name="C4a88e015c4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Наименование документа</text:p>
          </table:table-cell>
          <table:table-cell table:style-name="TdC" office:value-type="string">
            <text:p text:style-name="TdCB">Дата и номер</text:p>
          </table:table-cell>
          <table:table-cell table:style-name="TdC" office:value-type="string">
            <text:p text:style-name="TdCB">Оригинал или копия</text:p>
          </table:table-cell>
          <table:table-cell table:style-name="TdC" office:value-type="string">
            <text:p text:style-name="TdCB">Листов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Всего документов: ______ на ______ листах.</text:p>
      <text:p text:style-name="PdBody">Дата представления: «___» __________ 20___ г. Подпись заявителя: ______________________</text:p>
      <text:p text:style-name="PdBody">Отметка о приёме: должность, Ф. И. О., подпись, дата ______________________________</text:p>
      <table:table table:style-name="Rq" table:name="Reqs1">
        <table:table-column table:style-name="RqC" table:number-columns-repeated="2"/>
        <table:table-row>
          <table:table-cell table:style-name="RqD" office:value-type="string">
            <text:p text:style-name="PdReqB">Заявитель</text:p>
            <text:p text:style-name="PdReq">Иванов Иван Иванович<text:line-break/><text:line-break/>Дата рождения: 05.06.1985<text:line-break/><text:line-break/>Паспорт: 4510 123456, выдан ГУ МВД России по г. Москве 20.07.2015<text:line-break/><text:line-break/>Адрес места жительства: 127015, Москва, ул. Новодмитровская, д. 2, кв. 15</text:p>
            <text:p text:style-name="PdReq">Заявитель ____________ / Иванов И. И.</text:p>
          </table:table-cell>
          <table:table-cell table:style-name="RqD" office:value-type="string">
            <text:p text:style-name="PdReq"/>
          </table:table-cell>
        </table:table-row>
      </table:table>
      <text:p text:style-name="PdReq"/>
      <text:p text:style-name="PdNote">Образец заполнения «Заявление в ФНС (регистрационное)» с сайта primadoc.ru. Документ, заполненный под вашу ситуацию, собирается в конструкторе: https://primadoc.ru/doc/zayavlenie-v-fns-registracionnoe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1cm" fo:page-height="29.7cm" style:print-orientation="portrait" fo:margin-top="1.8cm" fo:margin-right="1.5cm" fo:margin-bottom="1.8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Заявление в ФНС (регистрационное) — образец заполнения</dc:title>
    <meta:generator>Примадок</meta:generator>
    <meta:creation-date>2026-09-17T05:20:47</meta:creation-date>
  </office:meta>
</office:document-meta>
</file>