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4a88e015c0" style:family="table-column">
      <style:table-column-properties style:rel-column-width="732*"/>
    </style:style>
    <style:style style:name="C4a88e015c1" style:family="table-column">
      <style:table-column-properties style:rel-column-width="3415*"/>
    </style:style>
    <style:style style:name="C4a88e015c2" style:family="table-column">
      <style:table-column-properties style:rel-column-width="2195*"/>
    </style:style>
    <style:style style:name="C4a88e015c3" style:family="table-column">
      <style:table-column-properties style:rel-column-width="2195*"/>
    </style:style>
    <style:style style:name="C4a88e015c4" style:family="table-column">
      <style:table-column-properties style:rel-column-width="1464*"/>
    </style:style>
  </office:automatic-styles>
  <office:body>
    <office:text>
      <text:p text:style-name="PdAddr">В ______</text:p>
      <text:p text:style-name="PdAddr">от ______</text:p>
      <text:p text:style-name="PdAddr">Реквизиты заявителя: ______</text:p>
      <text:p text:style-name="PdAddr">______. Контакты: ______</text:p>
      <text:p text:style-name="PdTitle">Заявление в ФНС (регистрационное)</text:p>
      <text:p text:style-name="PdCity">г. ______<text:tab/>«__» __________ ____ г.</text:p>
      <text:p text:style-name="PdHead">Регистрационное действие</text:p>
      <text:p text:style-name="PdBody">Заявитель обращается за совершением регистрационного действия: ______.</text:p>
      <text:p text:style-name="PdBody">Заявление подаётся по форме, утверждённой приказом Федеральной налоговой службы; сведения настоящего документа переносятся в соответствующие листы этой формы без изменений.</text:p>
      <text:p text:style-name="PdBody">Содержание регистрационного действия: ______</text:p>
      <text:p text:style-name="PdBody">Дата решения (события), с которой возникла обязанность обратиться за регистрацией: ______.</text:p>
      <text:p text:style-name="PdHead">Создание общества с ограниченной ответственностью</text:p>
      <text:p text:style-name="PdBody">Регистрация создания юридического лица производится на основании заявления по форме Р11001, решения об учреждении и устава.</text:p>
      <text:p text:style-name="PdBody">Регистрирующий орган вносит запись в единый государственный реестр юридических лиц в срок не более трёх рабочих дней со дня представления документов (ст. 9 129-ФЗ).</text:p>
      <text:p text:style-name="PdBody">Адрес места нахождения подтверждается гарантийным письмом собственника помещения и правоустанавливающими документами: недостоверность адреса — самостоятельное основание для отказа.</text:p>
      <text:p text:style-name="PdBody">Одновременно с регистрацией целесообразно подать уведомление о переходе на упрощённую систему налогообложения — отдельным документом.</text:p>
      <text:p text:style-name="PdHead">Изменение сведений о юридическом лице</text:p>
      <text:p text:style-name="PdBody">Заявление подаётся по единой форме Р13014, которой оформляются и изменения устава, и изменения сведений реестра, не связанных с уставом.</text:p>
      <text:p text:style-name="PdBody">Меняются следующие сведения: ______.</text:p>
      <text:p text:style-name="PdBody">Юридическое лицо обязано сообщить об изменении сведений, содержащихся в реестре, в течение семи рабочих дней со дня изменения (ст. 5 129-ФЗ).</text:p>
      <text:p text:style-name="PdBody">Регистрация изменений производится в срок не более пяти рабочих дней со дня представления документов.</text:p>
      <text:p text:style-name="PdHead">Смена руководителя</text:p>
      <text:p text:style-name="PdBody">Новый руководитель: ______. Основание — решение уполномоченного органа общества от ______.</text:p>
      <text:p text:style-name="PdBody">Заявителем при смене руководителя выступает новый руководитель: подпись прежнего директора на форме недействительна с момента прекращения его полномочий.</text:p>
      <text:p text:style-name="PdBody">Семидневный срок исчисляется со дня, следующего за днём принятия решения о назначении нового руководителя.</text:p>
      <text:p text:style-name="PdBody">До внесения записи в реестр перед третьими лицами и банками действует прежний руководитель — на это время оформляется передача дел и печати.</text:p>
      <text:p text:style-name="PdHead">Смена адреса места нахождения</text:p>
      <text:p text:style-name="PdBody">Новый адрес места нахождения: ______.</text:p>
      <text:p text:style-name="PdBody">Если меняется населённый пункт, регистрация проводится в два этапа: сначала подаётся заявление о принятии решения об изменении места нахождения, затем, не ранее двадцати дней после внесения этой записи, — заявление о самом изменении.</text:p>
      <text:p text:style-name="PdBody">Если адрес меняется в пределах того же населённого пункта, применяется обычный порядок и семидневный срок.</text:p>
      <text:p text:style-name="PdBody">К заявлению прилагаются документы на новое помещение: гарантийное письмо собственника, выписка из реестра недвижимости либо договор аренды.</text:p>
      <text:p text:style-name="PdHead">Изменение видов деятельности</text:p>
      <text:p text:style-name="PdBody">Изменяемые коды видов экономической деятельности: ______.</text:p>
      <text:p text:style-name="PdBody">Сведения о кодах в реестр вносятся по заявлению и уставом не определяются, поэтому изменение устава при этом не требуется.</text:p>
      <text:p text:style-name="PdBody">Основной вид деятельности указывается один; от него зависят тариф взносов на страхование от несчастных случаев и попадание в перечни отраслевой поддержки.</text:p>
      <text:p text:style-name="PdBody">Срок сообщения об изменении — семь рабочих дней со дня фактического начала нового вида деятельности.</text:p>
      <text:p text:style-name="PdHead">Регистрация индивидуального предпринимателя</text:p>
      <text:p text:style-name="PdBody">Регистрация физического лица в качестве индивидуального предпринимателя производится по заявлению формы Р21001 с приложением копии паспорта.</text:p>
      <text:p text:style-name="PdBody">Регистрирующий орган принимает решение в срок не более трёх рабочих дней со дня представления документов (ст. 22.1-22.3 129-ФЗ).</text:p>
      <text:p text:style-name="PdBody">При личной подаче с предъявлением паспорта нотариальное свидетельствование подписи на заявлении не требуется.</text:p>
      <text:p text:style-name="PdBody">Уведомление о переходе на упрощённую систему налогообложения может быть подано вместе с заявлением о регистрации либо в течение тридцати календарных дней после постановки на учёт.</text:p>
      <text:p text:style-name="PdHead">Прекращение деятельности индивидуального предпринимателя</text:p>
      <text:p text:style-name="PdBody">Прекращение деятельности регистрируется по заявлению формы Р26001; государственная пошлина при электронной подаче не уплачивается.</text:p>
      <text:p text:style-name="PdBody">Запись о прекращении деятельности вносится в течение пяти рабочих дней со дня представления документов (ст. 22.1-22.3 129-ФЗ).</text:p>
      <text:p text:style-name="PdBody">Прекращение статуса предпринимателя не прекращает обязательств: задолженность по налогам, взносам и перед контрагентами сохраняется за гражданином.</text:p>
      <text:p text:style-name="PdBody">Последняя налоговая отчётность и расчёт по страховым взносам подаются в сроки, установленные для прекращения деятельности, — обычно в пределах пятнадцати календарных дней с даты внесения записи.</text:p>
      <text:p text:style-name="PdHead">Переход на упрощённую систему налогообложения</text:p>
      <text:p text:style-name="PdBody">Заявитель уведомляет о переходе на упрощённую систему налогообложения с ______; объект налогообложения — ______.</text:p>
      <text:p text:style-name="PdBody">Организации и предприниматели, изъявившие желание перейти на упрощённую систему со следующего календарного года, уведомляют налоговый орган не позднее 31 декабря текущего года (ст. 346.13 НК РФ).</text:p>
      <text:p text:style-name="PdBody">Вновь созданная организация и вновь зарегистрированный предприниматель уведомляют о переходе не позднее тридцати календарных дней с даты постановки на учёт и применяют упрощённую систему с даты постановки на учёт.</text:p>
      <text:p text:style-name="PdBody">Объект налогообложения может быть изменён только с начала следующего календарного года и только при уведомлении налогового органа до 31 декабря.</text:p>
      <text:p text:style-name="PdHead">Регистрация контрольно-кассовой техники</text:p>
      <text:p text:style-name="PdBody">Заявитель обращается за регистрацией контрольно-кассовой техники: ______.</text:p>
      <text:p text:style-name="PdBody">Заявление подаётся на бумажном носителе в налоговый орган либо в электронной форме через кабинет контрольно-кассовой техники, и в последнем случае бумажное заявление не требуется.</text:p>
      <text:p text:style-name="PdBody">Налоговый орган формирует регистрационный номер, который вводится в фискальный накопитель, после чего формируется отчёт о регистрации и выдаётся карточка регистрации.</text:p>
      <text:p text:style-name="PdBody">Применение кассовой техники без регистрации приравнивается к неприменению кассовой техники.</text:p>
      <text:p text:style-name="PdHead">Способ подачи и государственная пошлина</text:p>
      <text:p text:style-name="PdBody">Способ подачи документов: ______. Государственная пошлина: ______. Реквизиты документа об уплате: ______.</text:p>
      <text:p text:style-name="PdBody">Подпись заявителя на заявлении, подаваемом на бумажном носителе, свидетельствуется нотариально, кроме случая личной подачи документов о регистрации и прекращении деятельности предпринимателя с предъявлением паспорта (ст. 9 129-ФЗ).</text:p>
      <text:p text:style-name="PdBody">Государственная пошлина не уплачивается при подаче документов в электронной форме с усиленной квалифицированной электронной подписью, через нотариуса и через многофункциональный центр при электронном взаимодействии с регистрирующим органом.</text:p>
      <text:p text:style-name="PdBody">В остальных случаях пошлина составляет 4 000 рублей за регистрацию юридического лица и 800 рублей за регистрацию предпринимателя, а за регистрацию изменений в устав — 800 рублей.</text:p>
      <text:p text:style-name="PdHead">Прилагаемые документы и получение результата</text:p>
      <text:p text:style-name="PdBody">Прилагаемые документы: ______.</text:p>
      <text:p text:style-name="PdBody">Документы, содержащие более одного листа, представляются прошитыми и пронумерованными; при электронной подаче каждый документ формируется отдельным файлом.</text:p>
      <text:p text:style-name="PdBody">Результат государственной регистрации направляется в форме электронных документов на адрес электронной почты, указанный в заявлении, и по адресу электронной почты, содержащемуся в реестре.</text:p>
      <text:p text:style-name="PdBody">Документы на бумажном носителе с отметкой регистрирующего органа выдаются по отдельному запросу заявителя.</text:p>
      <text:p text:style-name="PdHead">Подпись заявителя</text:p>
      <text:p text:style-name="PdBody">Заявитель: ______, ______.</text:p>
      <text:p text:style-name="PdBody">Достоверность и полноту представленных сведений подтверждаю.</text:p>
      <text:p text:style-name="PdBody">Контакты для связи: ______.</text:p>
      <text:p text:style-name="PdBreak"/>
      <text:p text:style-name="PdApp">Приложение № 1 к документу</text:p>
      <text:p text:style-name="PdTitle">Опись документов, представляемых на государственную регистрацию</text:p>
      <text:p text:style-name="PdBody">Опись составляется в двух экземплярах: первый передаётся в регистрирующий орган, второй с отметкой о приёме остаётся у заявителя.</text:p>
      <text:p text:style-name="PdBody">Заявитель: ______. Регистрирующий орган: ______. Регистрационное действие: ______.</text:p>
      <table:table table:style-name="Tbl" table:name="C4a88e015">
        <table:table-column table:style-name="C4a88e015c0"/>
        <table:table-column table:style-name="C4a88e015c1"/>
        <table:table-column table:style-name="C4a88e015c2"/>
        <table:table-column table:style-name="C4a88e015c3"/>
        <table:table-column table:style-name="C4a88e015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документа</text:p>
          </table:table-cell>
          <table:table-cell table:style-name="TdC" office:value-type="string">
            <text:p text:style-name="TdCB">Дата и номер</text:p>
          </table:table-cell>
          <table:table-cell table:style-name="TdC" office:value-type="string">
            <text:p text:style-name="TdCB">Оригинал или копия</text:p>
          </table:table-cell>
          <table:table-cell table:style-name="TdC" office:value-type="string">
            <text:p text:style-name="TdCB">Листов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документов: ______ на ______ листах.</text:p>
      <text:p text:style-name="PdBody">Дата представления: «___» __________ 20___ г. Подпись заявителя: ______________________</text:p>
      <text:p text:style-name="PdBody">Отметка о приёме: должность, Ф. И. О., подпись, дата ______________________________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Заявитель</text:p>
            <text:p text:style-name="PdReq">__________<text:line-break/><text:line-break/>Дата рождения: __________<text:line-break/><text:line-break/>Паспорт: __________, выдан __________ __________<text:line-break/><text:line-break/>Адрес места жительства: __________</text:p>
            <text:p text:style-name="PdReq">Заявитель ____________ / ________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Пустой бланк «Заявление в ФНС (регистрационное)» с сайта primadoc.ru. Документ, заполненный под вашу ситуацию, собирается в конструкторе: https://primadoc.ru/doc/zayavlenie-v-fns-registracionno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Заявление в ФНС (регистрационное) — пустой бланк</dc:title>
    <meta:generator>Примадок</meta:generator>
    <meta:creation-date>2026-09-17T03:53:18</meta:creation-date>
  </office:meta>
</office:document-meta>
</file>