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</office:automatic-styles>
  <office:body>
    <office:text>
      <text:p text:style-name="PdAddr">Председатель первичной профсоюзной организации Первичная профсоюзная организация ООО «Ветрено»</text:p>
      <text:p text:style-name="PdAddr">Рогачёв Илья Степанович</text:p>
      <text:p text:style-name="PdAddr">от Слесарь-ремонтник 5 разряда Ремонтно-механический цех ООО «Ветрено» Иванов Иван Иванович, табельный номер 01288</text:p>
      <text:p text:style-name="PdAddr">ЗАЯВЛЕНИЕ о выходе из профсоюза</text:p>
      <text:p text:style-name="PdTitle">Заявление о выходе из профсоюза</text:p>
      <text:p text:style-name="PdCity">г. Москва<text:tab/>«12» марта 2026 г.</text:p>
      <text:p text:style-name="PdHead">Заявление о выходе</text:p>
      <text:p text:style-name="PdBody">Прошу считать меня выбывшим(ей) из членов Первичная профсоюзная организация ООО «Ветрено» с 01.10.2026 по собственному желанию.</text:p>
      <text:p text:style-name="PdBody">Членом профсоюзной организации являюсь с 01.04.2019, профсоюзный билет № 0043821.</text:p>
      <text:p text:style-name="PdBody">Решение о выходе принято мной добровольно, без принуждения со стороны работодателя или иных лиц. Право на объединение и, соответственно, на выход из объединения принадлежит работнику и реализуется его собственным волеизъявлением (ст. 21 ТК РФ).</text:p>
      <text:p text:style-name="PdHead">Основание выхода</text:p>
      <text:p text:style-name="PdBody">Причина выхода — личные обстоятельства. Обязанности объяснять мотивы выхода у члена профсоюза нет, дополнительных пояснений не даю и прошу не запрашивать.</text:p>
      <text:p text:style-name="PdHead">Выход в связи с увольнением</text:p>
      <text:p text:style-name="PdBody">Выход связан с прекращением трудовых отношений: последний день моей работы — 30.09.2026.</text:p>
      <text:p text:style-name="PdBody">Прошу снять меня с профсоюзного учёта не позднее дня увольнения и прекратить начисление членских взносов с этой даты.</text:p>
      <text:p text:style-name="PdBody">Прошу также произвести сверку по уплаченным взносам до дня увольнения, поскольку окончательный расчёт с работником производится в день прекращения трудового договора (ст. 84.1 ТК РФ).</text:p>
      <text:p text:style-name="PdHead">Выход в связи с переходом в другую организацию</text:p>
      <text:p text:style-name="PdBody">Выход связан с переходом на профсоюзный учёт в другую первичную организацию: Первичная профсоюзная организация АО «Ремстрой».</text:p>
      <text:p text:style-name="PdBody">Прошу выдать мне выписку или справку о периоде членства и об уплаченных взносах для постановки на учёт по новому месту.</text:p>
      <text:p text:style-name="PdHead">Основание выхода</text:p>
      <text:p text:style-name="PdBody">Причина выхода: по личным причинам (без объяснения).</text:p>
      <text:p text:style-name="PdBody">Прошу принять заявление без вызова на заседание профсоюзного комитета и без обсуждения мотивов: закон не связывает прекращение членства с решением какого-либо органа профсоюза.</text:p>
      <text:p text:style-name="PdHead">Прекращение удержания членских взносов</text:p>
      <text:p text:style-name="PdBody">Членские взносы удерживались из моей заработной платы в размере 1 процент от начисленной заработной платы на основании ранее данного мной письменного согласия. Настоящим отзываю это согласие с 01.10.2026.</text:p>
      <text:p text:style-name="PdBody">Прошу профсоюзный комитет уведомить работодателя о прекращении перечисления взносов, а работодателя — прекратить удержание начиная с ближайшей выплаты заработной платы.</text:p>
      <text:p text:style-name="PdBody">Удержания из заработной платы допускаются только в случаях, предусмотренных законом или с письменного согласия работника; после отзыва согласия основание для удержания отпадает (ст. 137 ТК РФ).</text:p>
      <text:p text:style-name="PdBody">Последний уплаченный взнос — за сентябрь 2026 года. Прошу провести сверку расчётов по взносам и сообщить мне её результат письменно.</text:p>
      <text:p text:style-name="PdHead">Взносы, уплачиваемые самостоятельно</text:p>
      <text:p text:style-name="PdBody">Взносы уплачивались мной самостоятельно в размере 1 процент от начисленной заработной платы. Последний уплаченный взнос — за сентябрь 2026 года. С даты выхода уплату прекращаю; задолженности за прошедшие периоды за собой не признаю и прошу провести сверку расчётов.</text:p>
      <text:p text:style-name="PdHead">Возврат профсоюзного билета</text:p>
      <text:p text:style-name="PdBody">Профсоюзный билет № 0043821 сдаю вместе с настоящим заявлением. Прошу сделать отметку о приёме билета на моём экземпляре заявления.</text:p>
      <text:p text:style-name="PdHead">Порядок подачи и приложения</text:p>
      <text:p text:style-name="PdBody">Заявление подаётся способом: лично в профсоюзный комитет под роспись. Прошу зарегистрировать его в день поступления и вернуть мне второй экземпляр с отметкой о принятии.</text:p>
      <text:p text:style-name="PdBody">Копия настоящего заявления направляется работодателю ООО «Ветрено» для прекращения удержания членских взносов из заработной платы.</text:p>
      <text:p text:style-name="PdBody">Телефон для связи: +7 920 911-44-06.</text:p>
      <text:p text:style-name="PdBody">______</text:p>
      <text:p text:style-name="PdBody">Иванов Иван Иванович ____________________</text:p>
      <text:p text:style-name="PdBreak"/>
      <text:p text:style-name="PdApp">Приложение № 1 к документу</text:p>
      <text:p text:style-name="PdTitle">Заявление работодателю о прекращении удержания профсоюзных взносов</text:p>
      <text:p text:style-name="PdBody">Генеральный директор ООО «Ветрено»</text:p>
      <text:p text:style-name="PdBody">Ерохина Надежда Павловна</text:p>
      <text:p text:style-name="PdBody">от Слесарь-ремонтник 5 разряда Иванов Иван Иванович</text:p>
      <text:p text:style-name="PdBody">ЗАЯВЛЕНИЕ об отзыве согласия на удержание членских взносов</text:p>
      <text:p text:style-name="PdBody">Ранее мной было дано письменное согласие на ежемесячное удержание из моей заработной платы членских профсоюзных взносов в размере 1 процент от начисленной заработной платы и перечисление их на счёт Первичная профсоюзная организация ООО «Ветрено».</text:p>
      <text:p text:style-name="PdBody">Настоящим отзываю указанное согласие с 01.10.2026 в связи с выходом из профсоюзной организации и прошу прекратить удержание начиная с ближайшей выплаты заработной платы.</text:p>
      <text:p text:style-name="PdBody">Прошу сообщить мне письменно, с какой именно выплаты удержание прекращено, а при обнаружении излишне удержанных сумм — вернуть их при ближайшем расчёте.</text:p>
      <text:p text:style-name="PdBody">Копия заявления о выходе из профсоюза с отметкой о принятии прилагается.</text:p>
      <text:p text:style-name="PdBody">______</text:p>
      <text:p text:style-name="PdBody">Иванов Иван Иванович ____________________</text:p>
      <text:p text:style-name="PdBody">Это самостоятельный документ: он подаётся работодателю отдельно от заявления в профсоюз и регистрируется в приёмной или отделе кадров. Без него бухгалтерия формально продолжает исполнять ранее данное вами согласие.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Работник</text:p>
            <text:p text:style-name="PdReq">Иванов Иван Иванович<text:line-break/><text:line-break/>Дата рождения: 05.06.1985<text:line-break/><text:line-break/>Паспорт: 4510 123456, выдан ГУ МВД России по г. Москве 20.07.2015<text:line-break/><text:line-break/>Адрес места жительства: 127015, Москва, ул. Новодмитровская, д. 2, кв. 15</text:p>
            <text:p text:style-name="PdReq">Работник ____________ / Иванов И. И.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Образец заполнения «Заявление о выходе из профсоюза» с сайта primadoc.ru. Документ, заполненный под вашу ситуацию, собирается в конструкторе: https://primadoc.ru/doc/zayavlenie-o-vyhode-iz-profsoyuza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Заявление о выходе из профсоюза — образец заполнения</dc:title>
    <meta:generator>Примадок</meta:generator>
    <meta:creation-date>2026-09-17T04:35:01</meta:creation-date>
  </office:meta>
</office:document-meta>
</file>