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2213d87ec0" style:family="table-column">
      <style:table-column-properties style:rel-column-width="750*"/>
    </style:style>
    <style:style style:name="C2213d87ec1" style:family="table-column">
      <style:table-column-properties style:rel-column-width="1000*"/>
    </style:style>
    <style:style style:name="C2213d87ec2" style:family="table-column">
      <style:table-column-properties style:rel-column-width="1500*"/>
    </style:style>
    <style:style style:name="C2213d87ec3" style:family="table-column">
      <style:table-column-properties style:rel-column-width="2250*"/>
    </style:style>
    <style:style style:name="C2213d87ec4" style:family="table-column">
      <style:table-column-properties style:rel-column-width="2500*"/>
    </style:style>
    <style:style style:name="C2213d87ec5" style:family="table-column">
      <style:table-column-properties style:rel-column-width="2000*"/>
    </style:style>
  </office:automatic-styles>
  <office:body>
    <office:text>
      <text:p text:style-name="PdAddr">Генеральный директор ООО «Ветрено»</text:p>
      <text:p text:style-name="PdAddr">Ерохина Надежда Павловна</text:p>
      <text:p text:style-name="PdAddr">от Ведущий специалист Отдел клиентского сервиса Иванов Иван Иванович, табельный номер 00982</text:p>
      <text:p text:style-name="PdAddr">ЗАЯВЛЕНИЕ о предоставлении отпуска по беременности и родам</text:p>
      <text:p text:style-name="PdTitle">Заявление на декретный отпуск (по беременности и родам)</text:p>
      <text:p text:style-name="PdCity">г. Москва<text:tab/>«12» марта 2026 г.</text:p>
      <text:p text:style-name="PdBody">Прошу предоставить мне отпуск по беременности и родам с 12.10.2026 по 28.02.2027 продолжительностью 140 140 (ст. 255 ТК РФ).</text:p>
      <text:p text:style-name="PdBody">Основание: электронный листок нетрудоспособности № 910 123 456 789 от 12.10.2026, сформированный ГБУЗ «Городская поликлиника № 4».</text:p>
      <text:p text:style-name="PdBody">Прошу учесть, что до 20.10.2026 включительно я продолжаю работать, поэтому за эти дни прошу начислить заработную плату, а пособие назначить с даты фактического начала отпуска.</text:p>
      <text:p text:style-name="PdHead">Продолжительность отпуска при обычных родах</text:p>
      <text:p text:style-name="PdBody">Отпуск предоставляется продолжительностью семьдесят календарных дней до родов и семьдесят календарных дней после родов и исчисляется суммарно (ст. 255 ТК РФ).</text:p>
      <text:p text:style-name="PdBody">Это означает, что отпуск предоставляется полностью независимо от числа дней, фактически использованных до родов.</text:p>
      <text:p text:style-name="PdHead">Продолжительность отпуска при осложнённых родах</text:p>
      <text:p text:style-name="PdBody">Отпуск предоставляется продолжительностью семьдесят календарных дней до родов и восемьдесят шесть календарных дней после родов в связи с осложнёнными родами (ст. 255 ТК РФ).</text:p>
      <text:p text:style-name="PdBody">Дополнительные дни оформляются продлением листка нетрудоспособности, которое медицинская организация передаёт в информационную систему; отдельного заявления на них не требуется, но приказ работодателя дополняется.</text:p>
      <text:p text:style-name="PdHead">Продолжительность отпуска при многоплодной беременности</text:p>
      <text:p text:style-name="PdBody">Отпуск предоставляется продолжительностью восемьдесят четыре календарных дня до родов и сто десять календарных дней после родов в связи с многоплодной беременностью (ст. 255 ТК РФ).</text:p>
      <text:p text:style-name="PdBody">При многоплодной беременности листок нетрудоспособности формируется раньше обычного срока, поэтому дата начала отпуска отличается от привычной тридцатой недели.</text:p>
      <text:p text:style-name="PdHead">Отпуск при усыновлении ребёнка</text:p>
      <text:p text:style-name="PdBody">Прошу предоставить отпуск в связи с усыновлением ребёнка в возрасте до трёх месяцев: ребёнок, рождённый 02.10.2026, решение суда от 21.10.2026.</text:p>
      <text:p text:style-name="PdBody">Отпуск предоставляется на период со дня усыновления и до истечения семидесяти календарных дней со дня рождения ребёнка, а при усыновлении двух и более детей — ста десяти дней.</text:p>
      <text:p text:style-name="PdBody">По окончании этого периода я вправе оформить отпуск по уходу за ребёнком до достижения им возраста трёх лет (ст. 256 ТК РФ).</text:p>
      <text:p text:style-name="PdHead">Иная продолжительность отпуска</text:p>
      <text:p text:style-name="PdBody">Продолжительность отпуска определена листком нетрудоспособности и составляет 140 140.</text:p>
      <text:p text:style-name="PdBody">Прошу оформить отпуск ровно на указанный период; при последующем продлении листка нетрудоспособности прошу издать дополнительный приказ без повторного заявления.</text:p>
      <text:p text:style-name="PdHead">Присоединение ежегодного оплачиваемого отпуска</text:p>
      <text:p text:style-name="PdBody">Прошу предоставить мне ежегодный оплачиваемый отпуск с 21.09.2026 продолжительностью 21 21 непосредственно перед отпуском по беременности и родам (ст. 260 ТК РФ).</text:p>
      <text:p text:style-name="PdBody">Прошу учесть, что такой отпуск предоставляется по моему желанию независимо от стажа работы у данного работодателя и вне графика отпусков (ст. 122 ТК РФ).</text:p>
      <text:p text:style-name="PdBody">Отпускные прошу выплатить не позднее чем за три дня до начала отпуска.</text:p>
      <text:p text:style-name="PdHead">Назначение и выплата пособия</text:p>
      <text:p text:style-name="PdBody">Прошу назначить и выплатить мне пособие по беременности и родам за весь период отпуска (ст. 6 81-ФЗ).</text:p>
      <text:p text:style-name="PdBody">Прошу направить в Социальный фонд России сведения, необходимые для назначения пособия, в установленный законом срок (ст. 13 255-ФЗ).</text:p>
      <text:p text:style-name="PdBody">Способ получения: на банковский счёт. Банк: ПАО «Банк Прима», г. Москва. Счёт: 40817810099910004312. БИК: 044525999. СНИЛС: 112-233-445 95.</text:p>
      <text:p text:style-name="PdBody">Прошу при расчёте пособия заменить календарные годы расчётного периода: 2025 и 2024 годы заменить на 2022 и 2021 годы, поскольку в них имели место периоды отпуска по беременности и родам либо по уходу за ребёнком и замена приведёт к увеличению размера пособия.</text:p>
      <text:p text:style-name="PdBody">К заявлению прилагаю: 1. Сведения о номере электронного листка нетрудоспособности — 1 л.</text:p>
      <text:p text:style-name="PdBody">Прошу ознакомить меня с приказом о предоставлении отпуска под подпись и выдать его копию.</text:p>
      <text:p text:style-name="PdBody">Телефон для связи: +7 916 302-77-15. Электронная почта: m.kotova@example.ru.</text:p>
      <text:p text:style-name="PdBody">______</text:p>
      <text:p text:style-name="PdBody">Иванов Иван Иванович ____________________</text:p>
      <text:p text:style-name="PdBreak"/>
      <text:p text:style-name="PdApp">Приложение № 1 к документу</text:p>
      <text:p text:style-name="PdTitle">Что должно быть сделано по датам</text:p>
      <text:p text:style-name="PdBody">Таблица помогает не пропустить ни одного шага и понять, чья это обязанность. Заполняется работницей и кадровой службой совместно; отметки о выполнении подтверждают, что сведения ушли в фонд вовремя.</text:p>
      <table:table table:style-name="Tbl" table:name="C2213d87e">
        <table:table-column table:style-name="C2213d87ec0"/>
        <table:table-column table:style-name="C2213d87ec1"/>
        <table:table-column table:style-name="C2213d87ec2"/>
        <table:table-column table:style-name="C2213d87ec3"/>
        <table:table-column table:style-name="C2213d87ec4"/>
        <table:table-column table:style-name="C2213d87e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Шаг</text:p>
          </table:table-cell>
          <table:table-cell table:style-name="TdC" office:value-type="string">
            <text:p text:style-name="TdCB">Кто делает</text:p>
          </table:table-cell>
          <table:table-cell table:style-name="TdC" office:value-type="string">
            <text:p text:style-name="TdCB">Срок</text:p>
          </table:table-cell>
          <table:table-cell table:style-name="TdC" office:value-type="string">
            <text:p text:style-name="TdCB">Отметка о выпол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риентировочная последовательность такая: медицинская организация формирует листок нетрудоспособности, работница подаёт заявление, работодатель издаёт приказ и отражает отпуск в табеле, работодатель направляет в Социальный фонд сведения для назначения пособия, фонд перечисляет пособие на указанный счёт.</text:p>
      <text:p text:style-name="PdBody">Отдельной строкой стоит отметить возврат: приказ о выходе из отпуска по беременности и родам и, при необходимости, заявление на отпуск по уходу за ребёнком — их подают заранее, а не в последний день.</text:p>
      <text:p text:style-name="PdBody">Если роды прошли раньше или позже ожидаемого срока и листок нетрудоспособности продлён, в таблицу добавляется строка о дополнительном приказе: сам отпуск при этом заново не оформляется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Работница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Работница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Заявление на декретный отпуск (по беременности и родам)» с сайта primadoc.ru. Документ, заполненный под вашу ситуацию, собирается в конструкторе: https://primadoc.ru/doc/zayavlenie-na-dekretnyy-otpusk-po-beremennosti-i-rodam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на декретный отпуск (по беременности и родам) — образец заполнения</dc:title>
    <meta:generator>Примадок</meta:generator>
    <meta:creation-date>2026-09-17T05:22:38</meta:creation-date>
  </office:meta>
</office:document-meta>
</file>