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fo="urn:oasis:names:tc:opendocument:xmlns:xsl-fo-compatible:1.0" xmlns:table="urn:oasis:names:tc:opendocument:xmlns:table:1.0" xmlns:draw="urn:oasis:names:tc:opendocument:xmlns:drawing:1.0" xmlns:svg="urn:oasis:names:tc:opendocument:xmlns:svg-compatible:1.0" xmlns:xlink="http://www.w3.org/1999/xlink" office:version="1.2">
  <office:automatic-styles>
    <style:style style:name="PdBody" style:family="paragraph">
      <style:paragraph-properties fo:text-align="justify" fo:text-indent="0.75cm" fo:margin-bottom="0.106cm" fo:line-height="115%"/>
      <style:text-properties style:font-name="Times New Roman" fo:font-size="12pt"/>
    </style:style>
    <style:style style:name="PdTitle" style:family="paragraph">
      <style:paragraph-properties fo:text-align="center" fo:margin-bottom="0.282cm" fo:line-height="115%"/>
      <style:text-properties style:font-name="Times New Roman" fo:font-size="12pt" fo:font-weight="bold" fo:text-transform="uppercase"/>
    </style:style>
    <style:style style:name="PdSub" style:family="paragraph">
      <style:paragraph-properties fo:text-align="center" fo:margin-bottom="0.282cm" fo:line-height="115%"/>
      <style:text-properties style:font-name="Times New Roman" fo:font-size="12pt"/>
    </style:style>
    <style:style style:name="PdApp" style:family="paragraph">
      <style:paragraph-properties fo:text-align="end" fo:margin-bottom="0.106cm" fo:line-height="115%"/>
      <style:text-properties style:font-name="Times New Roman" fo:font-size="12pt" fo:font-weight="bold"/>
    </style:style>
    <style:style style:name="PdHead" style:family="paragraph">
      <style:paragraph-properties fo:text-align="start" fo:margin-top="0.212cm" fo:margin-bottom="0.071cm" fo:line-height="115%"/>
      <style:text-properties style:font-name="Times New Roman" fo:font-size="12pt" fo:font-weight="bold"/>
    </style:style>
    <style:style style:name="PdAddr" style:family="paragraph">
      <style:paragraph-properties fo:margin-left="8.5cm" fo:text-align="start" fo:margin-bottom="0.106cm" fo:line-height="115%"/>
      <style:text-properties style:font-name="Times New Roman" fo:font-size="12pt"/>
    </style:style>
    <style:style style:name="PdGrif" style:family="paragraph">
      <style:paragraph-properties fo:text-align="start" fo:margin-bottom="0.106cm" fo:line-height="115%"/>
      <style:text-properties style:font-name="Times New Roman" fo:font-size="12pt"/>
    </style:style>
    <style:style style:name="PdNote" style:family="paragraph">
      <style:paragraph-properties fo:text-align="start" fo:margin-top="0.635cm" fo:margin-bottom="0.106cm" fo:line-height="115%" fo:border-top="0.5pt solid #cccccc" fo:padding-top="0.212cm"/>
      <style:text-properties style:font-name="Times New Roman" fo:font-size="8pt" fo:font-style="italic" fo:color="#808080"/>
    </style:style>
    <style:style style:name="PdCity" style:family="paragraph">
      <style:paragraph-properties fo:text-align="start" fo:margin-bottom="0.423cm" fo:line-height="115%">
        <style:tab-stops>
          <style:tab-stop style:position="26.2cm" style:type="right"/>
        </style:tab-stops>
      </style:paragraph-properties>
      <style:text-properties style:font-name="Times New Roman" fo:font-size="12pt"/>
    </style:style>
    <style:style style:name="PdBreak" style:family="paragraph">
      <style:paragraph-properties fo:break-before="page"/>
      <style:text-properties style:font-name="Times New Roman" fo:font-size="12pt"/>
    </style:style>
    <style:style style:name="PdReq" style:family="paragraph">
      <style:paragraph-properties fo:text-align="start" fo:margin-bottom="0.106cm"/>
      <style:text-properties style:font-name="Times New Roman" fo:font-size="12pt"/>
    </style:style>
    <style:style style:name="PdReqB" style:family="paragraph">
      <style:paragraph-properties fo:text-align="start" fo:margin-bottom="0.106cm"/>
      <style:text-properties style:font-name="Times New Roman" fo:font-size="12pt" fo:font-weight="bold"/>
    </style:style>
    <style:style style:name="PdImgL" style:family="paragraph">
      <style:paragraph-properties fo:text-align="start" fo:margin-top="0.212cm" fo:margin-bottom="0.212cm"/>
      <style:text-properties style:font-name="Times New Roman" fo:font-size="12pt"/>
    </style:style>
    <style:style style:name="PdImgC" style:family="paragraph">
      <style:paragraph-properties fo:text-align="center" fo:margin-top="0.212cm" fo:margin-bottom="0.212cm"/>
      <style:text-properties style:font-name="Times New Roman" fo:font-size="12pt"/>
    </style:style>
    <style:style style:name="PdImgR" style:family="paragraph">
      <style:paragraph-properties fo:text-align="end" fo:margin-top="0.212cm" fo:margin-bottom="0.212cm"/>
      <style:text-properties style:font-name="Times New Roman" fo:font-size="12pt"/>
    </style:style>
    <style:style style:name="TdL" style:family="paragraph">
      <style:paragraph-properties fo:text-align="start" fo:text-indent="0cm" fo:margin-bottom="0cm"/>
      <style:text-properties style:font-name="Times New Roman" fo:font-size="12pt" fo:font-weight="normal"/>
    </style:style>
    <style:style style:name="TdLB" style:family="paragraph">
      <style:paragraph-properties fo:text-align="start" fo:text-indent="0cm" fo:margin-bottom="0cm"/>
      <style:text-properties style:font-name="Times New Roman" fo:font-size="12pt" fo:font-weight="bold"/>
    </style:style>
    <style:style style:name="TdC" style:family="paragraph">
      <style:paragraph-properties fo:text-align="center" fo:text-indent="0cm" fo:margin-bottom="0cm"/>
      <style:text-properties style:font-name="Times New Roman" fo:font-size="12pt" fo:font-weight="normal"/>
    </style:style>
    <style:style style:name="TdCB" style:family="paragraph">
      <style:paragraph-properties fo:text-align="center" fo:text-indent="0cm" fo:margin-bottom="0cm"/>
      <style:text-properties style:font-name="Times New Roman" fo:font-size="12pt" fo:font-weight="bold"/>
    </style:style>
    <style:style style:name="TdR" style:family="paragraph">
      <style:paragraph-properties fo:text-align="end" fo:text-indent="0cm" fo:margin-bottom="0cm"/>
      <style:text-properties style:font-name="Times New Roman" fo:font-size="12pt" fo:font-weight="normal"/>
    </style:style>
    <style:style style:name="TdRB" style:family="paragraph">
      <style:paragraph-properties fo:text-align="end" fo:text-indent="0cm" fo:margin-bottom="0cm"/>
      <style:text-properties style:font-name="Times New Roman" fo:font-size="12pt" fo:font-weight="bold"/>
    </style:style>
    <style:style style:name="Tbl" style:family="table">
      <style:table-properties style:rel-width="100%" table:align="margins" fo:margin-top="0.15cm" fo:margin-bottom="0.15cm"/>
    </style:style>
    <style:style style:name="TRb" style:family="table-row">
      <style:table-row-properties style:row-height="0.7cm" style:min-row-height="0.7cm"/>
    </style:style>
    <style:style style:name="TdC" style:family="table-cell">
      <style:table-cell-properties fo:border="0.5pt solid #b8b2a6" fo:padding="0.08cm" style:vertical-align="middle"/>
    </style:style>
    <style:style style:name="Rq" style:family="table">
      <style:table-properties style:rel-width="100%" table:align="margins"/>
    </style:style>
    <style:style style:name="RqC" style:family="table-column">
      <style:table-column-properties style:rel-column-width="1*"/>
    </style:style>
    <style:style style:name="RqD" style:family="table-cell">
      <style:table-cell-properties fo:border="none" fo:padding="0.05cm"/>
    </style:style>
    <style:style style:name="C459fe96ac0" style:family="table-column">
      <style:table-column-properties style:rel-column-width="1746*"/>
    </style:style>
    <style:style style:name="C459fe96ac1" style:family="table-column">
      <style:table-column-properties style:rel-column-width="1429*"/>
    </style:style>
    <style:style style:name="C459fe96ac2" style:family="table-column">
      <style:table-column-properties style:rel-column-width="2381*"/>
    </style:style>
    <style:style style:name="C459fe96ac3" style:family="table-column">
      <style:table-column-properties style:rel-column-width="2857*"/>
    </style:style>
    <style:style style:name="C459fe96ac4" style:family="table-column">
      <style:table-column-properties style:rel-column-width="1587*"/>
    </style:style>
    <style:style style:name="C6971bdabc0" style:family="table-column">
      <style:table-column-properties style:rel-column-width="448*"/>
    </style:style>
    <style:style style:name="C6971bdabc1" style:family="table-column">
      <style:table-column-properties style:rel-column-width="1045*"/>
    </style:style>
    <style:style style:name="C6971bdabc2" style:family="table-column">
      <style:table-column-properties style:rel-column-width="1493*"/>
    </style:style>
    <style:style style:name="C6971bdabc3" style:family="table-column">
      <style:table-column-properties style:rel-column-width="2090*"/>
    </style:style>
    <style:style style:name="C6971bdabc4" style:family="table-column">
      <style:table-column-properties style:rel-column-width="1343*"/>
    </style:style>
    <style:style style:name="C6971bdabc5" style:family="table-column">
      <style:table-column-properties style:rel-column-width="1343*"/>
    </style:style>
    <style:style style:name="C6971bdabc6" style:family="table-column">
      <style:table-column-properties style:rel-column-width="2239*"/>
    </style:style>
  </office:automatic-styles>
  <office:body>
    <office:text>
      <text:p text:style-name="PdTitle">Уведомление о вручении почтового отправления (форма 119)</text:p>
      <text:p text:style-name="PdCity">г. Москва<text:tab/>«12» марта 2026 г.</text:p>
      <text:p text:style-name="PdHead">Для чего нужен бланк уведомления о вручении</text:p>
      <text:p text:style-name="PdBody">Уведомление о вручении по форме 119 — это бланк, который отправитель заполняет и сдаёт вместе с регистрируемым почтовым отправлением. После доставки работник отделения связи вносит в бланк отметки о том, кому и когда вручено отправление, получатель ставит подпись, и заполненное уведомление возвращается отправителю.</text:p>
      <text:p text:style-name="PdBody">Вернувшийся бланк с подписью получателя и оттиском календарного штемпеля — основное доказательство того, что письмо дошло до адресата и дошло в конкретную дату. Именно им подтверждают соблюдение досудебного порядка, момент получения претензии, требования или уведомления о расторжении договора.</text:p>
      <text:p text:style-name="PdBody">Отправитель: Иванов Иван Иванович. Адресат: ООО «Ремстройсервис», генеральному директору Петрову И. И., 129337, город Москва, Ярославское шоссе, дом 14, офис 21. Вид отправления: заказное письмо, вид уведомления — простое.</text:p>
      <text:p text:style-name="PdHead">Лицевая сторона бланка: куда вернуть уведомление</text:p>
      <text:p text:style-name="PdBody">На лицевой стороне указывается адрес, по которому почта вернёт заполненное уведомление, — то есть адрес самого отправителя письма.</text:p>
      <text:p text:style-name="PdBody">Куда: 117418, город Москва, улица Профсоюзная, дом 9, квартира 33.</text:p>
      <text:p text:style-name="PdBody">Кому: Смирнову Алексею Викторовичу.</text:p>
      <text:p text:style-name="PdBody">Здесь же отмечается вид уведомления — простое: от этого зависит и тариф, и то, будет ли у возвращаемого бланка собственный номер для отслеживания.</text:p>
      <text:p text:style-name="PdBody">Индекс в адресе возврата обязателен: без него бланк уйдёт в сортировку и вернётся к вам с задержкой.</text:p>
      <text:p text:style-name="PdHead">Обратная сторона бланка: сведения об отправлении</text:p>
      <text:p text:style-name="PdBody">На обратной стороне описывается само отправление, к которому приложено уведомление.</text:p>
      <text:p text:style-name="PdBody">Вид и категория отправления: заказное письмо. Номер почтового идентификатора: 80098765432101.</text:p>
      <text:p text:style-name="PdBody">Отправление адресовано: ООО «Ремстройсервис», генеральному директору Петрову И. И., адрес: 129337, город Москва, Ярославское шоссе, дом 14, офис 21.</text:p>
      <text:p text:style-name="PdBody">Отправление сдано в отделение связи 127549, Москва 17.08.2026.</text:p>
      <text:p text:style-name="PdBody">Особые отметки отправителя: вручить лично адресату.</text:p>
      <text:p text:style-name="PdBody">Отправитель направляет адресату претензию контрагенту — графа о содержимом отправления заполняется по желанию отправителя и на порядок доставки не влияет, но помогает потом связать вернувшийся бланк с конкретным делом.</text:p>
      <text:p text:style-name="PdHead">Отметки о вручении отправления</text:p>
      <text:p text:style-name="PdBody">Этот блок заполняет работник отделения связи при вручении отправления, отправитель его не заполняет:</text:p>
      <table:table table:style-name="Tbl" table:name="C459fe96a">
        <table:table-column table:style-name="C459fe96ac0"/>
        <table:table-column table:style-name="C459fe96ac1"/>
        <table:table-column table:style-name="C459fe96ac2"/>
        <table:table-column table:style-name="C459fe96ac3"/>
        <table:table-column table:style-name="C459fe96ac4"/>
        <table:table-row>
          <table:table-cell table:style-name="TdC" office:value-type="string">
            <text:p text:style-name="TdCB">Отправление вручено</text:p>
          </table:table-cell>
          <table:table-cell table:style-name="TdC" office:value-type="string">
            <text:p text:style-name="TdCB">Дата вручения</text:p>
          </table:table-cell>
          <table:table-cell table:style-name="TdC" office:value-type="string">
            <text:p text:style-name="TdCB">Фамилия и инициалы получателя</text:p>
          </table:table-cell>
          <table:table-cell table:style-name="TdC" office:value-type="string">
            <text:p text:style-name="TdCB">Документ или доверенность получателя</text:p>
          </table:table-cell>
          <table:table-cell table:style-name="TdC" office:value-type="string">
            <text:p text:style-name="TdCB">Подпись получателя</text:p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Отметка о вручении подтверждается подписью работника отделения связи и оттиском календарного штемпеля отделения места вручения.</text:p>
      <text:p text:style-name="PdBody">Если отправление вручено представителю, в графе о документе указываются реквизиты доверенности или иного документа, подтверждающего полномочия, — эта запись важна, когда адресат потом заявляет, что письмо получил посторонний человек.</text:p>
      <text:p text:style-name="PdHead">Как заполнить бланк</text:p>
      <text:p text:style-name="PdBody">Бланк заполняют печатными буквами, чернилами одного цвета, без исправлений и подчисток: исправленный бланк отделение связи не примет.</text:p>
      <text:p text:style-name="PdBody">Адрес возврата пишут так же аккуратно, как адрес адресата, — уведомление возвращается именно по нему, и ошибка в индексе означает, что доказательство доставки до вас не дойдёт.</text:p>
      <text:p text:style-name="PdBody">Адрес адресата в уведомлении должен слово в слово совпадать с адресом на конверте: расхождение даёт другой стороне повод заявить, что письмо направлено не по её адресу.</text:p>
      <text:p text:style-name="PdBody">Графы, которые заполняет почта, отправитель не трогает — их оставляют пустыми.</text:p>
      <text:p text:style-name="PdBody">Заполнено: 17.08.2026.</text:p>
      <text:p text:style-name="PdHead">Как сдать отправление и что делать, если уведомление не вернулось</text:p>
      <text:p text:style-name="PdBody">Заполненный бланк уведомления передают работнику отделения связи вместе с письмом при приёме: уведомление о вручении нельзя добавить к отправлению после того, как оно ушло.</text:p>
      <text:p text:style-name="PdBody">Оплачивается и пересылка отправления, и само уведомление, поэтому сохраняйте кассовый чек — он подтверждает дату сдачи отправления и содержит номер идентификатора.</text:p>
      <text:p text:style-name="PdBody">Срок возврата уведомления зависит от того, как быстро вручено письмо: по опыту это от одной до трёх недель, а при неудачной доставке бланк возвращается с отметкой о причине — «адресат отсутствует», «истёк срок хранения», «отказ от получения».</text:p>
      <text:p text:style-name="PdBody">Если уведомление не вернулось, доказательством служит отчёт об отслеживании отправления с сайта почты: распечатка отчёта с датой вручения принимается судами, а при необходимости в отделении связи запрашивают справку о доставке.</text:p>
      <text:p text:style-name="PdBody">По номеру 80098765432101 отслеживайте отправление сами и сохраните отчёт до того, как данные уйдут в архив.______Номер идентификатора вам сообщат при приёме отправления — впишите его в свой экземпляр документов, иначе отследить доставку будет нечем.</text:p>
      <text:p text:style-name="PdBreak"/>
      <text:p text:style-name="PdApp">Приложение № 1 к документу</text:p>
      <text:p text:style-name="PdTitle">Реестр отправлений с уведомлением о вручении</text:p>
      <text:p text:style-name="PdBody">Реестр помогает не потерять доказательства доставки, когда писем несколько: в нём фиксируются номер отправления, адресат, дата сдачи и дата возврата уведомления.</text:p>
      <table:table table:style-name="Tbl" table:name="C6971bdab">
        <table:table-column table:style-name="C6971bdabc0"/>
        <table:table-column table:style-name="C6971bdabc1"/>
        <table:table-column table:style-name="C6971bdabc2"/>
        <table:table-column table:style-name="C6971bdabc3"/>
        <table:table-column table:style-name="C6971bdabc4"/>
        <table:table-column table:style-name="C6971bdabc5"/>
        <table:table-column table:style-name="C6971bdabc6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Адресат</text:p>
          </table:table-cell>
          <table:table-cell table:style-name="TdC" office:value-type="string">
            <text:p text:style-name="TdCB">Что отправлено</text:p>
          </table:table-cell>
          <table:table-cell table:style-name="TdC" office:value-type="string">
            <text:p text:style-name="TdCB">Номер идентификатора</text:p>
          </table:table-cell>
          <table:table-cell table:style-name="TdC" office:value-type="string">
            <text:p text:style-name="TdCB">Дата сдачи</text:p>
          </table:table-cell>
          <table:table-cell table:style-name="TdC" office:value-type="string">
            <text:p text:style-name="TdCB">Дата вручения</text:p>
          </table:table-cell>
          <table:table-cell table:style-name="TdC" office:value-type="string">
            <text:p text:style-name="TdCB">Отметка о возврате уведомления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Незаполненные строки прочеркните, а вернувшиеся уведомления храните подшитыми к реестру в том же порядке.</text:p>
      <text:p text:style-name="PdNote">Образец заполнения «Уведомление о вручении почтового отправления (форма 119)» с сайта primadoc.ru. Документ, заполненный под вашу ситуацию, собирается в конструкторе: https://primadoc.ru/doc/uvedomlenie-o-vruchenii-pochtovogo-otpravleniya-forma-119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fo="urn:oasis:names:tc:opendocument:xmlns:xsl-fo-compatible:1.0" office:version="1.2">
  <office:styles>
    <style:default-style style:family="paragraph">
      <style:text-properties style:font-name="Times New Roman"/>
    </style:default-style>
  </office:styles>
  <office:automatic-styles>
    <style:style style:name="PdFtr" style:family="paragraph">
      <style:paragraph-properties fo:text-align="center" fo:margin-bottom="0cm"/>
      <style:text-properties style:font-name="Times New Roman" fo:font-size="9pt" fo:color="#595959"/>
    </style:style>
    <style:page-layout style:name="pm1">
      <style:page-layout-properties fo:page-width="29.7cm" fo:page-height="21cm" style:print-orientation="landscape" fo:margin-top="1.2cm" fo:margin-right="1.5cm" fo:margin-bottom="1.2cm" fo:margin-left="2cm"/>
      <style:footer-style>
        <style:header-footer-properties fo:min-height="0.6cm" fo:margin-top="0.3cm"/>
      </style:footer-style>
    </style:page-layout>
  </office:automatic-styles>
  <office:master-styles>
    <style:master-page style:name="Standard" style:page-layout-name="pm1">
      <style:footer>
        <text:p text:style-name="PdFtr">Страница <text:page-number text:select-page="current">1</text:page-number> из <text:page-count>1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dc:title>Уведомление о вручении почтового отправления (форма 119) — образец заполнения</dc:title>
    <meta:generator>Примадок</meta:generator>
    <meta:creation-date>2026-09-14T13:09:51</meta:creation-date>
  </office:meta>
</office:document-meta>
</file>