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459fe96ac0" style:family="table-column">
      <style:table-column-properties style:rel-column-width="1746*"/>
    </style:style>
    <style:style style:name="C459fe96ac1" style:family="table-column">
      <style:table-column-properties style:rel-column-width="1429*"/>
    </style:style>
    <style:style style:name="C459fe96ac2" style:family="table-column">
      <style:table-column-properties style:rel-column-width="2381*"/>
    </style:style>
    <style:style style:name="C459fe96ac3" style:family="table-column">
      <style:table-column-properties style:rel-column-width="2857*"/>
    </style:style>
    <style:style style:name="C459fe96ac4" style:family="table-column">
      <style:table-column-properties style:rel-column-width="1587*"/>
    </style:style>
    <style:style style:name="C6971bdabc0" style:family="table-column">
      <style:table-column-properties style:rel-column-width="448*"/>
    </style:style>
    <style:style style:name="C6971bdabc1" style:family="table-column">
      <style:table-column-properties style:rel-column-width="1045*"/>
    </style:style>
    <style:style style:name="C6971bdabc2" style:family="table-column">
      <style:table-column-properties style:rel-column-width="1493*"/>
    </style:style>
    <style:style style:name="C6971bdabc3" style:family="table-column">
      <style:table-column-properties style:rel-column-width="2090*"/>
    </style:style>
    <style:style style:name="C6971bdabc4" style:family="table-column">
      <style:table-column-properties style:rel-column-width="1343*"/>
    </style:style>
    <style:style style:name="C6971bdabc5" style:family="table-column">
      <style:table-column-properties style:rel-column-width="1343*"/>
    </style:style>
    <style:style style:name="C6971bdabc6" style:family="table-column">
      <style:table-column-properties style:rel-column-width="2239*"/>
    </style:style>
  </office:automatic-styles>
  <office:body>
    <office:text>
      <text:p text:style-name="PdTitle">Уведомление о вручении почтового отправления (форма 119)</text:p>
      <text:p text:style-name="PdCity">г. ______<text:tab/>«__» __________ ____ г.</text:p>
      <text:p text:style-name="PdHead">Для чего нужен бланк уведомления о вручении</text:p>
      <text:p text:style-name="PdBody">Уведомление о вручении по форме 119 — это бланк, который отправитель заполняет и сдаёт вместе с регистрируемым почтовым отправлением. После доставки работник отделения связи вносит в бланк отметки о том, кому и когда вручено отправление, получатель ставит подпись, и заполненное уведомление возвращается отправителю.</text:p>
      <text:p text:style-name="PdBody">Вернувшийся бланк с подписью получателя и оттиском календарного штемпеля — основное доказательство того, что письмо дошло до адресата и дошло в конкретную дату. Именно им подтверждают соблюдение досудебного порядка, момент получения претензии, требования или уведомления о расторжении договора.</text:p>
      <text:p text:style-name="PdBody">Отправитель: ______. Адресат: ______, ______. Вид отправления: ______, вид уведомления — ______.</text:p>
      <text:p text:style-name="PdHead">Лицевая сторона бланка: куда вернуть уведомление</text:p>
      <text:p text:style-name="PdBody">На лицевой стороне указывается адрес, по которому почта вернёт заполненное уведомление, — то есть адрес самого отправителя письма.</text:p>
      <text:p text:style-name="PdBody">Куда: ______.</text:p>
      <text:p text:style-name="PdBody">Кому: ______.</text:p>
      <text:p text:style-name="PdBody">Здесь же отмечается вид уведомления — ______: от этого зависит и тариф, и то, будет ли у возвращаемого бланка собственный номер для отслеживания.</text:p>
      <text:p text:style-name="PdBody">Индекс в адресе возврата обязателен: без него бланк уйдёт в сортировку и вернётся к вам с задержкой.</text:p>
      <text:p text:style-name="PdHead">Обратная сторона бланка: сведения об отправлении</text:p>
      <text:p text:style-name="PdBody">На обратной стороне описывается само отправление, к которому приложено уведомление.</text:p>
      <text:p text:style-name="PdBody">Вид и категория отправления: ______. Номер почтового идентификатора: ______.</text:p>
      <text:p text:style-name="PdBody">Отправление адресовано: ______, адрес: ______.</text:p>
      <text:p text:style-name="PdBody">Отправление сдано в отделение связи ______ ______.</text:p>
      <text:p text:style-name="PdBody">Особые отметки отправителя: вручить ______.</text:p>
      <text:p text:style-name="PdBody">Отправитель направляет адресату ______ — графа о содержимом отправления заполняется по желанию отправителя и на порядок доставки не влияет, но помогает потом связать вернувшийся бланк с конкретным делом.</text:p>
      <text:p text:style-name="PdHead">Отметки о вручении отправления</text:p>
      <text:p text:style-name="PdBody">Этот блок заполняет работник отделения связи при вручении отправления, отправитель его не заполняет:</text:p>
      <table:table table:style-name="Tbl" table:name="C459fe96a">
        <table:table-column table:style-name="C459fe96ac0"/>
        <table:table-column table:style-name="C459fe96ac1"/>
        <table:table-column table:style-name="C459fe96ac2"/>
        <table:table-column table:style-name="C459fe96ac3"/>
        <table:table-column table:style-name="C459fe96ac4"/>
        <table:table-row>
          <table:table-cell table:style-name="TdC" office:value-type="string">
            <text:p text:style-name="TdCB">Отправление вручено</text:p>
          </table:table-cell>
          <table:table-cell table:style-name="TdC" office:value-type="string">
            <text:p text:style-name="TdCB">Дата вручения</text:p>
          </table:table-cell>
          <table:table-cell table:style-name="TdC" office:value-type="string">
            <text:p text:style-name="TdCB">Фамилия и инициалы получателя</text:p>
          </table:table-cell>
          <table:table-cell table:style-name="TdC" office:value-type="string">
            <text:p text:style-name="TdCB">Документ или доверенность получателя</text:p>
          </table:table-cell>
          <table:table-cell table:style-name="TdC" office:value-type="string">
            <text:p text:style-name="TdCB">Подпись получателя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тметка о вручении подтверждается подписью работника отделения связи и оттиском календарного штемпеля отделения места вручения.</text:p>
      <text:p text:style-name="PdBody">Если отправление вручено представителю, в графе о документе указываются реквизиты доверенности или иного документа, подтверждающего полномочия, — эта запись важна, когда адресат потом заявляет, что письмо получил посторонний человек.</text:p>
      <text:p text:style-name="PdHead">Как заполнить бланк</text:p>
      <text:p text:style-name="PdBody">Бланк заполняют печатными буквами, чернилами одного цвета, без исправлений и подчисток: исправленный бланк отделение связи не примет.</text:p>
      <text:p text:style-name="PdBody">Адрес возврата пишут так же аккуратно, как адрес адресата, — уведомление возвращается именно по нему, и ошибка в индексе означает, что доказательство доставки до вас не дойдёт.</text:p>
      <text:p text:style-name="PdBody">Адрес адресата в уведомлении должен слово в слово совпадать с адресом на конверте: расхождение даёт другой стороне повод заявить, что письмо направлено не по её адресу.</text:p>
      <text:p text:style-name="PdBody">Графы, которые заполняет почта, отправитель не трогает — их оставляют пустыми.</text:p>
      <text:p text:style-name="PdBody">Заполнено: ______.</text:p>
      <text:p text:style-name="PdHead">Как сдать отправление и что делать, если уведомление не вернулось</text:p>
      <text:p text:style-name="PdBody">Заполненный бланк уведомления передают работнику отделения связи вместе с письмом при приёме: уведомление о вручении нельзя добавить к отправлению после того, как оно ушло.</text:p>
      <text:p text:style-name="PdBody">Оплачивается и пересылка отправления, и само уведомление, поэтому сохраняйте кассовый чек — он подтверждает дату сдачи отправления и содержит номер идентификатора.</text:p>
      <text:p text:style-name="PdBody">Срок возврата уведомления зависит от того, как быстро вручено письмо: по опыту это от одной до трёх недель, а при неудачной доставке бланк возвращается с отметкой о причине — «адресат отсутствует», «истёк срок хранения», «отказ от получения».</text:p>
      <text:p text:style-name="PdBody">Если уведомление не вернулось, доказательством служит отчёт об отслеживании отправления с сайта почты: распечатка отчёта с датой вручения принимается судами, а при необходимости в отделении связи запрашивают справку о доставке.</text:p>
      <text:p text:style-name="PdBody">По номеру ______ отслеживайте отправление сами и сохраните отчёт до того, как данные уйдут в архив.______Номер идентификатора вам сообщат при приёме отправления — впишите его в свой экземпляр документов, иначе отследить доставку будет нечем.</text:p>
      <text:p text:style-name="PdBreak"/>
      <text:p text:style-name="PdApp">Приложение № 1 к документу</text:p>
      <text:p text:style-name="PdTitle">Реестр отправлений с уведомлением о вручении</text:p>
      <text:p text:style-name="PdBody">Реестр помогает не потерять доказательства доставки, когда писем несколько: в нём фиксируются номер отправления, адресат, дата сдачи и дата возврата уведомления.</text:p>
      <table:table table:style-name="Tbl" table:name="C6971bdab">
        <table:table-column table:style-name="C6971bdabc0"/>
        <table:table-column table:style-name="C6971bdabc1"/>
        <table:table-column table:style-name="C6971bdabc2"/>
        <table:table-column table:style-name="C6971bdabc3"/>
        <table:table-column table:style-name="C6971bdabc4"/>
        <table:table-column table:style-name="C6971bdabc5"/>
        <table:table-column table:style-name="C6971bdab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Адресат</text:p>
          </table:table-cell>
          <table:table-cell table:style-name="TdC" office:value-type="string">
            <text:p text:style-name="TdCB">Что отправлено</text:p>
          </table:table-cell>
          <table:table-cell table:style-name="TdC" office:value-type="string">
            <text:p text:style-name="TdCB">Номер идентификатора</text:p>
          </table:table-cell>
          <table:table-cell table:style-name="TdC" office:value-type="string">
            <text:p text:style-name="TdCB">Дата сдачи</text:p>
          </table:table-cell>
          <table:table-cell table:style-name="TdC" office:value-type="string">
            <text:p text:style-name="TdCB">Дата вручения</text:p>
          </table:table-cell>
          <table:table-cell table:style-name="TdC" office:value-type="string">
            <text:p text:style-name="TdCB">Отметка о возврате уведомлен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Незаполненные строки прочеркните, а вернувшиеся уведомления храните подшитыми к реестру в том же порядке.</text:p>
      <text:p text:style-name="PdNote">Пустой бланк «Уведомление о вручении почтового отправления (форма 119)» с сайта primadoc.ru. Документ, заполненный под вашу ситуацию, собирается в конструкторе: https://primadoc.ru/doc/uvedomlenie-o-vruchenii-pochtovogo-otpravleniya-forma-119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Уведомление о вручении почтового отправления (форма 119) — пустой бланк</dc:title>
    <meta:generator>Примадок</meta:generator>
    <meta:creation-date>2026-09-14T13:10:17</meta:creation-date>
  </office:meta>
</office:document-meta>
</file>