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3297df74c0" style:family="table-column">
      <style:table-column-properties style:rel-column-width="909*"/>
    </style:style>
    <style:style style:name="C3297df74c1" style:family="table-column">
      <style:table-column-properties style:rel-column-width="9091*"/>
    </style:style>
    <style:style style:name="Cace49726c0" style:family="table-column">
      <style:table-column-properties style:rel-column-width="526*"/>
    </style:style>
    <style:style style:name="Cace49726c1" style:family="table-column">
      <style:table-column-properties style:rel-column-width="2456*"/>
    </style:style>
    <style:style style:name="Cace49726c2" style:family="table-column">
      <style:table-column-properties style:rel-column-width="1404*"/>
    </style:style>
    <style:style style:name="Cace49726c3" style:family="table-column">
      <style:table-column-properties style:rel-column-width="702*"/>
    </style:style>
    <style:style style:name="Cace49726c4" style:family="table-column">
      <style:table-column-properties style:rel-column-width="1754*"/>
    </style:style>
    <style:style style:name="Cace49726c5" style:family="table-column">
      <style:table-column-properties style:rel-column-width="1404*"/>
    </style:style>
    <style:style style:name="Cace49726c6" style:family="table-column">
      <style:table-column-properties style:rel-column-width="1754*"/>
    </style:style>
    <style:style style:name="C21f1ebecc0" style:family="table-column">
      <style:table-column-properties style:rel-column-width="909*"/>
    </style:style>
    <style:style style:name="C21f1ebecc1" style:family="table-column">
      <style:table-column-properties style:rel-column-width="1455*"/>
    </style:style>
    <style:style style:name="C21f1ebecc2" style:family="table-column">
      <style:table-column-properties style:rel-column-width="1636*"/>
    </style:style>
    <style:style style:name="C21f1ebecc3" style:family="table-column">
      <style:table-column-properties style:rel-column-width="1455*"/>
    </style:style>
    <style:style style:name="C21f1ebecc4" style:family="table-column">
      <style:table-column-properties style:rel-column-width="1455*"/>
    </style:style>
    <style:style style:name="C21f1ebecc5" style:family="table-column">
      <style:table-column-properties style:rel-column-width="1818*"/>
    </style:style>
    <style:style style:name="C21f1ebecc6" style:family="table-column">
      <style:table-column-properties style:rel-column-width="1273*"/>
    </style:style>
    <style:style style:name="C60f1ca76c0" style:family="table-column">
      <style:table-column-properties style:rel-column-width="380*"/>
    </style:style>
    <style:style style:name="C60f1ca76c1" style:family="table-column">
      <style:table-column-properties style:rel-column-width="1772*"/>
    </style:style>
    <style:style style:name="C60f1ca76c2" style:family="table-column">
      <style:table-column-properties style:rel-column-width="886*"/>
    </style:style>
    <style:style style:name="C60f1ca76c3" style:family="table-column">
      <style:table-column-properties style:rel-column-width="1519*"/>
    </style:style>
    <style:style style:name="C60f1ca76c4" style:family="table-column">
      <style:table-column-properties style:rel-column-width="1266*"/>
    </style:style>
    <style:style style:name="C60f1ca76c5" style:family="table-column">
      <style:table-column-properties style:rel-column-width="1392*"/>
    </style:style>
    <style:style style:name="C60f1ca76c6" style:family="table-column">
      <style:table-column-properties style:rel-column-width="2785*"/>
    </style:style>
  </office:automatic-styles>
  <office:body>
    <office:text>
      <text:p text:style-name="PdGrif">УПАКОВОЧНЫЙ ЛИСТ № ______ от ______</text:p>
      <text:p text:style-name="PdGrif">Грузовое место № ______ из ____________Сводный лист на партию из ______ мест</text:p>
      <text:p text:style-name="PdGrif">К документу: ______. Основание: ______.</text:p>
      <text:p text:style-name="PdTitle">Упаковочный лист</text:p>
      <text:p text:style-name="PdCity">г. ______<text:tab/>«__» __________ ____ г.</text:p>
      <text:p text:style-name="PdHead">Отправитель, получатель, перевозка</text:p>
      <text:p text:style-name="PdBody">Отправитель: ______, ИНН ______, отгрузка с адреса ______.</text:p>
      <text:p text:style-name="PdBody">Получатель: ______, ИНН ______, адрес доставки ______.</text:p>
      <text:p text:style-name="PdBody">Перевозчик: ______. Транспортный документ: ______.</text:p>
      <text:p text:style-name="PdBody">Упаковка: ______. Габариты места: ______ см.</text:p>
      <text:p text:style-name="PdBody">Масса нетто: ______ кг. Масса брутто: ______ кг.</text:p>
      <text:p text:style-name="PdHead">Содержимое грузового места</text:p>
      <table:table table:style-name="Tbl" table:name="C3297df74">
        <table:table-column table:style-name="C3297df74c0"/>
        <table:table-column table:style-name="C3297df74c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|item_sku=Артикул|item_unit=Ед. изм.|item_qty=Количество|item_weight=Масса нетто кг|item_note=Примечание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Разграфка для заполнения от руки</text:p>
      <table:table table:style-name="Tbl" table:name="Cace49726">
        <table:table-column table:style-name="Cace49726c0"/>
        <table:table-column table:style-name="Cace49726c1"/>
        <table:table-column table:style-name="Cace49726c2"/>
        <table:table-column table:style-name="Cace49726c3"/>
        <table:table-column table:style-name="Cace49726c4"/>
        <table:table-column table:style-name="Cace49726c5"/>
        <table:table-column table:style-name="Cace49726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Артикул или код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Масса нетто, кг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зиций в месте: ______. Итого единиц: ______. Масса нетто места: ______ кг. Масса брутто места: ______ кг.</text:p>
      <text:p text:style-name="PdHead">Маркировка и условия обращения с грузом</text:p>
      <text:p text:style-name="PdBody">Манипуляционные знаки и особые условия: ______.</text:p>
      <text:p text:style-name="PdBody">Условия хранения и перевозки: ______.</text:p>
      <text:p text:style-name="PdBody">Продавец обязан передать товар в таре и упаковке, обеспечивающих его сохранность при обычных условиях хранения и транспортирования (ст. 481 ГК РФ).</text:p>
      <text:p text:style-name="PdBody">Если товар передан без упаковки или в ненадлежащей упаковке, покупатель вправе потребовать затарить или упаковать товар либо заменить ненадлежащую упаковку, а также предъявить требования, вытекающие из передачи товара ненадлежащего качества (ст. 482 ГК РФ).</text:p>
      <text:p text:style-name="PdHead">Опасный груз</text:p>
      <text:p text:style-name="PdBody">Груз отнесён к опасным. Упаковочный лист не заменяет перевозочные документы на опасный груз и аварийную карточку — они оформляются отдельно и по своим правилам.</text:p>
      <text:p text:style-name="PdBody">На каждом грузовом месте наносятся знаки опасности, номер ООН и надлежащее отгрузочное наименование.</text:p>
      <text:p text:style-name="PdBody">В упаковочном листе указывается только фактическое содержимое места. Классификационные сведения дублируются, чтобы при вскрытии одного места было понятно, с чем имеет дело работник склада.</text:p>
      <text:p text:style-name="PdBody">Совмещать в одном месте несовместимые вещества нельзя, даже если они входят в одну товарную позицию по накладной.</text:p>
      <text:p text:style-name="PdHead">Сведения для международной перевозки</text:p>
      <text:p text:style-name="PdBody">Код ТН ВЭД и страна происхождения: ______.</text:p>
      <text:p text:style-name="PdBody">Для международной перевозки упаковочный лист составляется на двух языках — русском и языке контракта — и должен по составу совпадать с инвойсом: расхождение количества или наименований между packing list и invoice задерживает груз на границе.</text:p>
      <text:p text:style-name="PdBody">Масса нетто и брутто указываются по каждому месту и в целом по партии. Габариты нужны для расчёта объёмного веса и размещения в транспортном средстве.</text:p>
      <text:p text:style-name="PdBody">Нумерация мест сквозная по всей отгрузке, а не по каждой позиции контракта.</text:p>
      <text:p text:style-name="PdHead">Чем упаковочный лист является и чем не является</text:p>
      <text:p text:style-name="PdBody">Унифицированной формы упаковочного листа нет. Организация утверждает свой бланк в учётной политике или приказом.</text:p>
      <text:p text:style-name="PdBody">Сам по себе упаковочный лист не первичный учётный документ: принять товар к учёту и подтвердить расходы по нему нельзя. Для этого нужна накладная или универсальный передаточный документ.</text:p>
      <text:p text:style-name="PdBody">Если организация хочет, чтобы лист выполнял и функцию первичного документа, он должен содержать все обязательные реквизиты: наименование документа, дату, наименование составителя, содержание факта хозяйственной жизни, величину измерения, должности и подписи ответственных лиц (ст. 9 402-ФЗ).</text:p>
      <text:p text:style-name="PdBody">Продавец обязан передать товар со всеми принадлежностями и относящимися к нему документами, и упаковочный лист входит в этот комплект, если так предусмотрено договором (ст. 456 ГК РФ).</text:p>
      <text:p text:style-name="PdBody">Для покупателя лист — доказательство того, что именно он получил в конкретном месте, для перевозчика — описание содержимого, для склада — основание для размещения без вскрытия остальных мест.</text:p>
      <text:p text:style-name="PdHead">Подписи</text:p>
      <text:p text:style-name="PdBody">Упаковал: ______ ______, дата ______.</text:p>
      <text:p text:style-name="PdBody">Комплектность проверил: ______.</text:p>
      <text:p text:style-name="PdBody">Груз принят, содержимое места сверено с настоящим листом: должность, фамилия и инициалы, подпись получателя, дата. Расхождения: есть или нет, при наличии — акт № ______ от ______________.</text:p>
      <text:p text:style-name="PdBreak"/>
      <text:p text:style-name="PdApp">Приложение № 1 к документу</text:p>
      <text:p text:style-name="PdTitle">Опись грузовых мест по партии</text:p>
      <text:p text:style-name="PdBody">Отгрузка по документу ______, всего мест: ______.</text:p>
      <table:table table:style-name="Tbl" table:name="C21f1ebec">
        <table:table-column table:style-name="C21f1ebecc0"/>
        <table:table-column table:style-name="C21f1ebecc1"/>
        <table:table-column table:style-name="C21f1ebecc2"/>
        <table:table-column table:style-name="C21f1ebecc3"/>
        <table:table-column table:style-name="C21f1ebecc4"/>
        <table:table-column table:style-name="C21f1ebecc5"/>
        <table:table-column table:style-name="C21f1ebecc6"/>
        <table:table-row>
          <table:table-cell table:style-name="TdC" office:value-type="string">
            <text:p text:style-name="TdCB">№ места</text:p>
          </table:table-cell>
          <table:table-cell table:style-name="TdC" office:value-type="string">
            <text:p text:style-name="TdCB">Тип упаковки</text:p>
          </table:table-cell>
          <table:table-cell table:style-name="TdC" office:value-type="string">
            <text:p text:style-name="TdCB">Габариты, см</text:p>
          </table:table-cell>
          <table:table-cell table:style-name="TdC" office:value-type="string">
            <text:p text:style-name="TdCB">Масса нетто, кг</text:p>
          </table:table-cell>
          <table:table-cell table:style-name="TdC" office:value-type="string">
            <text:p text:style-name="TdCB">Масса брутто, кг</text:p>
          </table:table-cell>
          <table:table-cell table:style-name="TdC" office:value-type="string">
            <text:p text:style-name="TdCB">Количество позиций</text:p>
          </table:table-cell>
          <table:table-cell table:style-name="TdC" office:value-type="string">
            <text:p text:style-name="TdCB">Особые услов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 партии: мест ______, масса нетто ______ кг, масса брутто ______ кг.</text:p>
      <text:p text:style-name="PdBody">Опись прикладывается к транспортному документу и позволяет пересчитать партию, не вскрывая упаковку.</text:p>
      <text:p text:style-name="PdBreak"/>
      <text:p text:style-name="PdApp">Приложение № 2 к документу</text:p>
      <text:p text:style-name="PdTitle">Акт о расхождении при приёмке</text:p>
      <text:p text:style-name="PdBody">АКТ о расхождении по количеству и комплектности № ______ от ______________</text:p>
      <text:p text:style-name="PdBody">Приёмка проводилась по адресу ______ по упаковочному листу № ______ от ______.</text:p>
      <text:p text:style-name="PdBody">Состояние упаковки на момент вскрытия: ____________________________________. Пломбы: целы или нарушены, номера ______________.</text:p>
      <table:table table:style-name="Tbl" table:name="C60f1ca76">
        <table:table-column table:style-name="C60f1ca76c0"/>
        <table:table-column table:style-name="C60f1ca76c1"/>
        <table:table-column table:style-name="C60f1ca76c2"/>
        <table:table-column table:style-name="C60f1ca76c3"/>
        <table:table-column table:style-name="C60f1ca76c4"/>
        <table:table-column table:style-name="C60f1ca76c5"/>
        <table:table-column table:style-name="C60f1ca76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Артикул</text:p>
          </table:table-cell>
          <table:table-cell table:style-name="TdC" office:value-type="string">
            <text:p text:style-name="TdCB">По упаковочному листу</text:p>
          </table:table-cell>
          <table:table-cell table:style-name="TdC" office:value-type="string">
            <text:p text:style-name="TdCB">Фактически</text:p>
          </table:table-cell>
          <table:table-cell table:style-name="TdC" office:value-type="string">
            <text:p text:style-name="TdCB">Расхождение</text:p>
          </table:table-cell>
          <table:table-cell table:style-name="TdC" office:value-type="string">
            <text:p text:style-name="TdCB">Характер (недостача, излишек, бой, пересорт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составлен в присутствии представителя перевозчика или незаинтересованного лица: должность, фамилия, инициалы, подпись.</text:p>
      <text:p text:style-name="PdBody">Копия акта с фотографиями упаковки направляется отправителю в срок, установленный договором. Пропуск этого срока даёт поставщику право отказать в удовлетворении требований.</text:p>
      <text:p text:style-name="PdBreak"/>
      <text:p text:style-name="PdApp">Приложение № 3 к документу</text:p>
      <text:p text:style-name="PdTitle">Ярлык на грузовое место</text:p>
      <text:p text:style-name="PdBody">Наклеивается снаружи на каждое место. Печатается крупно, читается без вскрытия.</text:p>
      <text:p text:style-name="PdBody">МЕСТО № ______ ИЗ ______</text:p>
      <text:p text:style-name="PdBody">Получатель: ______, ______.</text:p>
      <text:p text:style-name="PdBody">Отправитель: ______.</text:p>
      <text:p text:style-name="PdBody">Документ: ______. Упаковочный лист № ______.</text:p>
      <text:p text:style-name="PdBody">Масса брутто: ______ кг. Габариты: ______ см.</text:p>
      <text:p text:style-name="PdBody">Обращение с грузом: ______.</text:p>
      <text:p text:style-name="PdNote">Пустой бланк «Упаковочный лист» с сайта primadoc.ru. Документ, заполненный под вашу ситуацию, собирается в конструкторе: https://primadoc.ru/doc/upakovochnyy-lis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Упаковочный лист — пустой бланк</dc:title>
    <meta:generator>Примадок</meta:generator>
    <meta:creation-date>2026-09-17T06:45:18</meta:creation-date>
  </office:meta>
</office:document-meta>
</file>