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6cf9e3c3c0" style:family="table-column">
      <style:table-column-properties style:rel-column-width="319*"/>
    </style:style>
    <style:style style:name="C6cf9e3c3c1" style:family="table-column">
      <style:table-column-properties style:rel-column-width="1596*"/>
    </style:style>
    <style:style style:name="C6cf9e3c3c2" style:family="table-column">
      <style:table-column-properties style:rel-column-width="957*"/>
    </style:style>
    <style:style style:name="C6cf9e3c3c3" style:family="table-column">
      <style:table-column-properties style:rel-column-width="1064*"/>
    </style:style>
    <style:style style:name="C6cf9e3c3c4" style:family="table-column">
      <style:table-column-properties style:rel-column-width="1383*"/>
    </style:style>
    <style:style style:name="C6cf9e3c3c5" style:family="table-column">
      <style:table-column-properties style:rel-column-width="1170*"/>
    </style:style>
    <style:style style:name="C6cf9e3c3c6" style:family="table-column">
      <style:table-column-properties style:rel-column-width="1489*"/>
    </style:style>
    <style:style style:name="C6cf9e3c3c7" style:family="table-column">
      <style:table-column-properties style:rel-column-width="1064*"/>
    </style:style>
    <style:style style:name="C6cf9e3c3c8" style:family="table-column">
      <style:table-column-properties style:rel-column-width="958*"/>
    </style:style>
    <style:style style:name="C66bb31e3c0" style:family="table-column">
      <style:table-column-properties style:rel-column-width="429*"/>
    </style:style>
    <style:style style:name="C66bb31e3c1" style:family="table-column">
      <style:table-column-properties style:rel-column-width="1286*"/>
    </style:style>
    <style:style style:name="C66bb31e3c2" style:family="table-column">
      <style:table-column-properties style:rel-column-width="571*"/>
    </style:style>
    <style:style style:name="C66bb31e3c3" style:family="table-column">
      <style:table-column-properties style:rel-column-width="1429*"/>
    </style:style>
    <style:style style:name="C66bb31e3c4" style:family="table-column">
      <style:table-column-properties style:rel-column-width="1286*"/>
    </style:style>
    <style:style style:name="C66bb31e3c5" style:family="table-column">
      <style:table-column-properties style:rel-column-width="1286*"/>
    </style:style>
    <style:style style:name="C66bb31e3c6" style:family="table-column">
      <style:table-column-properties style:rel-column-width="1714*"/>
    </style:style>
    <style:style style:name="C66bb31e3c7" style:family="table-column">
      <style:table-column-properties style:rel-column-width="2000*"/>
    </style:style>
    <style:style style:name="Cacd6609cc0" style:family="table-column">
      <style:table-column-properties style:rel-column-width="380*"/>
    </style:style>
    <style:style style:name="Cacd6609cc1" style:family="table-column">
      <style:table-column-properties style:rel-column-width="1139*"/>
    </style:style>
    <style:style style:name="Cacd6609cc2" style:family="table-column">
      <style:table-column-properties style:rel-column-width="1139*"/>
    </style:style>
    <style:style style:name="Cacd6609cc3" style:family="table-column">
      <style:table-column-properties style:rel-column-width="760*"/>
    </style:style>
    <style:style style:name="Cacd6609cc4" style:family="table-column">
      <style:table-column-properties style:rel-column-width="1519*"/>
    </style:style>
    <style:style style:name="Cacd6609cc5" style:family="table-column">
      <style:table-column-properties style:rel-column-width="1772*"/>
    </style:style>
    <style:style style:name="Cacd6609cc6" style:family="table-column">
      <style:table-column-properties style:rel-column-width="1519*"/>
    </style:style>
    <style:style style:name="Cacd6609cc7" style:family="table-column">
      <style:table-column-properties style:rel-column-width="1772*"/>
    </style:style>
    <style:style style:name="Cfc73cf83c0" style:family="table-column">
      <style:table-column-properties style:rel-column-width="417*"/>
    </style:style>
    <style:style style:name="Cfc73cf83c1" style:family="table-column">
      <style:table-column-properties style:rel-column-width="1250*"/>
    </style:style>
    <style:style style:name="Cfc73cf83c2" style:family="table-column">
      <style:table-column-properties style:rel-column-width="1250*"/>
    </style:style>
    <style:style style:name="Cfc73cf83c3" style:family="table-column">
      <style:table-column-properties style:rel-column-width="833*"/>
    </style:style>
    <style:style style:name="Cfc73cf83c4" style:family="table-column">
      <style:table-column-properties style:rel-column-width="1389*"/>
    </style:style>
    <style:style style:name="Cfc73cf83c5" style:family="table-column">
      <style:table-column-properties style:rel-column-width="1389*"/>
    </style:style>
    <style:style style:name="Cfc73cf83c6" style:family="table-column">
      <style:table-column-properties style:rel-column-width="833*"/>
    </style:style>
    <style:style style:name="Cfc73cf83c7" style:family="table-column">
      <style:table-column-properties style:rel-column-width="1667*"/>
    </style:style>
    <style:style style:name="Cfc73cf83c8" style:family="table-column">
      <style:table-column-properties style:rel-column-width="972*"/>
    </style:style>
    <style:style style:name="C74f6c729c0" style:family="table-column">
      <style:table-column-properties style:rel-column-width="484*"/>
    </style:style>
    <style:style style:name="C74f6c729c1" style:family="table-column">
      <style:table-column-properties style:rel-column-width="1774*"/>
    </style:style>
    <style:style style:name="C74f6c729c2" style:family="table-column">
      <style:table-column-properties style:rel-column-width="2258*"/>
    </style:style>
    <style:style style:name="C74f6c729c3" style:family="table-column">
      <style:table-column-properties style:rel-column-width="645*"/>
    </style:style>
    <style:style style:name="C74f6c729c4" style:family="table-column">
      <style:table-column-properties style:rel-column-width="807*"/>
    </style:style>
    <style:style style:name="C74f6c729c5" style:family="table-column">
      <style:table-column-properties style:rel-column-width="1774*"/>
    </style:style>
    <style:style style:name="C74f6c729c6" style:family="table-column">
      <style:table-column-properties style:rel-column-width="2258*"/>
    </style:style>
  </office:automatic-styles>
  <office:body>
    <office:text>
      <text:p text:style-name="PdGrif">Общество с ограниченной ответственностью «Ромашка», ИНН 7701234567, код по ОКПО 12345678</text:p>
      <text:p text:style-name="PdGrif">Структурное подразделение: Отдел продаж</text:p>
      <text:p text:style-name="PdGrif">ТАБЕЛЬ УЧЁТА РАБОЧЕГО ВРЕМЕНИ № 2-оп от 02.03.2026</text:p>
      <text:p text:style-name="PdGrif">Отчётный период: Календарный месяц — с 01.02.2026 по 28.02.2026.</text:p>
      <text:p text:style-name="PdGrif">Вид табеля: Первичный, номер корректировки 1.</text:p>
      <text:p text:style-name="PdGrif">Форма табеля: Т-13 — только учёт рабочего времени. Форма утверждена документом: Учётная политика ООО «Ромашка», приказ от 25.12.2025 № 118.</text:p>
      <text:p text:style-name="PdGrif">Учёт ведётся В часах. Способ учёта рабочего времени: Поденный. Режим рабочего времени: Пятидневная рабочая неделя.</text:p>
      <text:p text:style-name="PdGrif">Количество работников, включённых в табель: 12. Норма рабочего времени за отчётный период: 159 ч.</text:p>
      <text:p text:style-name="PdTitle">Табель учёта рабочего времени</text:p>
      <text:p text:style-name="PdCity">г. Москва<text:tab/>«12» марта 2026 г.</text:p>
      <text:p text:style-name="PdHead">Назначение табеля</text:p>
      <text:p text:style-name="PdBody">Табель ведётся для учёта фактически отработанного каждым работником времени и времени, когда работник не работал, с указанием причины. Работодатель обязан вести такой учёт в отношении всех работников, включая совместителей, надомников и дистанционных работников.</text:p>
      <text:p text:style-name="PdBody">Данные табеля используются для начисления заработной платы, оплаты сверхурочной и ночной работы, работы в выходные и праздничные дни, для расчёта среднего заработка, пособий и компенсаций, а также для подтверждения фактического времени работы перед инспекцией труда, налоговым органом и судом.</text:p>
      <text:p text:style-name="PdBody">Табель является первичным учётным документом и составляется в одном экземпляре по каждому подразделению либо по организации в целом.</text:p>
      <text:p text:style-name="PdHead">Ответственный за ведение табеля</text:p>
      <text:p text:style-name="PdBody">Ведение табеля возложено на работника, занимающего должность «Руководитель отдела продаж» — Петрова Анна Сергеевна. Ответственный ежедневно отмечает явки, неявки и фактически отработанное время по каждому работнику подразделения.</text:p>
      <text:p text:style-name="PdBody">Отметки вносятся на основании документов, подтверждающих факт: приказов о приёме, переводе и увольнении, приказов об отпуске и командировке, листков нетрудоспособности, заявлений работников, актов об отсутствии на рабочем месте, данных системы контроля доступа.</text:p>
      <text:p text:style-name="PdBody">Исправления в табеле вносятся с указанием даты исправления и заверяются подписью ответственного лица; замазывание и подчистка записей не допускаются.</text:p>
      <text:p text:style-name="PdHead">Условные обозначения</text:p>
      <text:p text:style-name="PdBody">Отметки о явках и неявках проставляются буквенным или цифровым кодом. Внутри одного дня допускается сложный код: в верхней строке проставляется обозначение причины, в нижней — количество часов.</text:p>
      <text:p text:style-name="PdHead">Коды рабочего времени</text:p>
      <text:p text:style-name="PdBody">Я (01) — работа в дневное время; Н (02) — работа в ночное время; РВ (03) — работа в выходные и нерабочие праздничные дни; С (04) — сверхурочная работа; ВМ (05) — работа вахтовым методом.</text:p>
      <text:p text:style-name="PdHead">Коды командировок и обучения</text:p>
      <text:p text:style-name="PdBody">К (06) — служебная командировка; ПК (07) — повышение квалификации с отрывом от работы; ПМ (08) — повышение квалификации с отрывом от работы в другой местности; Г (23) — исполнение государственных или общественных обязанностей.</text:p>
      <text:p text:style-name="PdHead">Коды отпусков</text:p>
      <text:p text:style-name="PdBody">ОТ (09) — ежегодный основной оплачиваемый отпуск; ОД (10) — ежегодный дополнительный оплачиваемый отпуск; У (11) — учебный отпуск с сохранением среднего заработка; УВ (12) — сокращённое рабочее время для обучающихся; УД (13) — учебный отпуск без сохранения заработной платы.</text:p>
      <text:p text:style-name="PdHead">Коды отпусков по семейным обстоятельствам</text:p>
      <text:p text:style-name="PdBody">Р (14) — отпуск по беременности и родам; ОЖ (15) — отпуск по уходу за ребёнком до трёх лет; ДО (16) — отпуск без сохранения заработной платы по разрешению работодателя; ОЗ (17) — отпуск без сохранения заработной платы в случаях, предусмотренных законом; ДБ (18) — дополнительный отпуск без сохранения заработной платы.</text:p>
      <text:p text:style-name="PdHead">Коды нетрудоспособности и отсутствия</text:p>
      <text:p text:style-name="PdBody">Б (19) — временная нетрудоспособность с назначением пособия; Т (20) — нетрудоспособность без назначения пособия; ЛЧ (21) — сокращённая продолжительность работы против нормы по закону; ПВ (22) — вынужденный прогул при признании увольнения незаконным.</text:p>
      <text:p text:style-name="PdHead">Коды неявок и отстранений</text:p>
      <text:p text:style-name="PdBody">ПР (24) — прогул; НС (25) — неполное рабочее время по инициативе работодателя; НН (30) — неявка по невыясненным причинам; ЗБ (29) — забастовка; НО (34) — отстранение от работы без оплаты; НБ (35) — отстранение от работы с оплатой; НЗ (36) — приостановка работы при задержке заработной платы.</text:p>
      <text:p text:style-name="PdHead">Коды выходных и простоев</text:p>
      <text:p text:style-name="PdBody">В (26) — выходные и нерабочие праздничные дни; ОВ (27) — дополнительные оплачиваемые выходные дни; НВ (28) — дополнительные выходные дни без сохранения заработной платы; РП (31) — простой по вине работодателя; НП (32) — простой по причинам, не зависящим от сторон; ВП (33) — простой по вине работника.</text:p>
      <text:p text:style-name="PdHead">Таблица учёта явок и неявок</text:p>
      <text:p text:style-name="PdBody">Отметки о явках и неявках по числам месяца, итоги за первую и вторую половину периода и итог за период приводятся в форме Приложение № 1. По каждому работнику указываются фамилия и инициалы, должность, табельный номер, а также итоговое количество отработанных дней и часов.</text:p>
      <text:p text:style-name="PdBody">Расшифровка неявок по причинам и кодам приводится в форме Приложение № 2.</text:p>
      <text:p text:style-name="PdHead">Поденный и понедельный учёт</text:p>
      <text:p text:style-name="PdBody">При поденном учёте норма рабочего времени соблюдается за каждый рабочий день, при понедельном — за календарную неделю. Переработка сверх ежедневной или еженедельной нормы признаётся сверхурочной работой и оплачивается в повышенном размере.</text:p>
      <text:p text:style-name="PdHead">Суммированный учёт рабочего времени</text:p>
      <text:p text:style-name="PdBody">Применяется суммированный учёт рабочего времени с учётным периодом «Месяц». Норма рабочего времени за учётный период определяется по расчётной норме 40-часовой рабочей недели, а для отдельных категорий работников — по сокращённой норме.</text:p>
      <text:p text:style-name="PdBody">Часы сверх нормы учётного периода признаются сверхурочной работой и определяются по окончании учётного периода. Итог по каждому работнику за учётный период подводится нарастающим итогом в отдельной строке табеля.</text:p>
      <text:p text:style-name="PdHead">Сменный режим работы</text:p>
      <text:p text:style-name="PdBody">Работа организована по сменному графику: Две смены по 12 часов: 08:00–20:00 и 20:00–08:00, график «два через два». График сменности доводится до работников не позднее чем за один месяц до введения в действие; работа в течение двух смен подряд запрещается.</text:p>
      <text:p text:style-name="PdBody">В табеле по каждому дню проставляется номер или обозначение смены и фактическая продолжительность работы в часах; часы, приходящиеся на период с 22:00 до 06:00, дополнительно учитываются как ночные.</text:p>
      <text:p text:style-name="PdHead">Гибкое рабочее время</text:p>
      <text:p text:style-name="PdBody">Работнику установлен режим гибкого рабочего времени: начало, окончание и общая продолжительность рабочего дня определяются по соглашению сторон при обязательной отработке суммарного количества часов за учётный период. В табеле фиксируется фактически отработанное время за каждый день, а норма контролируется по итогам учётного периода.</text:p>
      <text:p text:style-name="PdHead">Ненормированный рабочий день</text:p>
      <text:p text:style-name="PdBody">Работникам с ненормированным рабочим днём в табеле проставляется нормальная продолжительность рабочего дня. Эпизодическое привлечение к работе за пределами установленной продолжительности сверхурочной работой не признаётся и отдельно в часах не учитывается, а компенсируется ежегодным дополнительным оплачиваемым отпуском продолжительностью не менее трёх календарных дней.</text:p>
      <text:p text:style-name="PdBody">Перечень должностей с ненормированным рабочим днём устанавливается локальным нормативным актом работодателя.</text:p>
      <text:p text:style-name="PdHead">Вахтовый метод</text:p>
      <text:p text:style-name="PdBody">При вахтовом методе применяется суммированный учёт рабочего времени за месяц, квартал или иной период до одного года. В табеле учитывается рабочее время и время отдыха по каждому дню вахты, а также время в пути от места нахождения работодателя или пункта сбора до места выполнения работы и обратно.</text:p>
      <text:p text:style-name="PdBody">Дни отдыха за переработку в пределах графика работы на вахте обозначаются отдельным кодом и оплачиваются в размере дневной тарифной ставки, если иное не установлено локальным актом.</text:p>
      <text:p text:style-name="PdHead">Дистанционная работа</text:p>
      <text:p text:style-name="PdBody">Дистанционный работник включается в табель на общих основаниях. Если трудовым договором или локальным актом не установлено иное, дистанционный работник сам определяет режим рабочего времени, и в табеле ему проставляется нормальная продолжительность рабочего дня.</text:p>
      <text:p text:style-name="PdBody">Время взаимодействия работника с работодателем включается в рабочее время.</text:p>
      <text:p text:style-name="PdHead">Неполное рабочее время</text:p>
      <text:p text:style-name="PdBody">Работнику установлено неполное рабочее время: неполный рабочий день, неполная рабочая неделя либо их сочетание. В табеле проставляется фактически отработанное время; работа оплачивается пропорционально отработанному времени или в зависимости от выполненного объёма работ.</text:p>
      <text:p text:style-name="PdBody">Неполное рабочее время не влечёт ограничений продолжительности ежегодного отпуска, исчисления трудового стажа и других трудовых прав.</text:p>
      <text:p text:style-name="PdHead">Совместители</text:p>
      <text:p text:style-name="PdBody">В табель включены работники, работающие по совместительству. Продолжительность рабочего времени совместителя не может превышать четырёх часов в день, а в дни, когда по основному месту работы он свободен от исполнения обязанностей, — полного рабочего дня.</text:p>
      <text:p text:style-name="PdBody">За учётный период продолжительность рабочего времени совместителя не должна превышать половины месячной нормы рабочего времени, установленной для соответствующей категории работников.</text:p>
      <text:p text:style-name="PdHead">Неявки и отклонения от режима</text:p>
      <text:p text:style-name="PdBody">Расшифровка неявок за отчётный период: Смирнова А.В. — ежегодный отпуск с 09 по 20 февраля 2026 года, код ОТ; Кузнецов Д.И. — командировка в г. Тверь 24–26 февраля 2026 года, код К</text:p>
      <text:p text:style-name="PdBody">Каждая неявка отражается в табеле кодом причины и подтверждается документом: приказом об отпуске, листком нетрудоспособности, приказом о направлении в командировку, заявлением работника, повесткой или иным документом.</text:p>
      <text:p text:style-name="PdHead">Итоги за отчётный период</text:p>
      <text:p text:style-name="PdBody">Всего за отчётный период отработано 228 дн. и 1824 ч при норме 159 ч.</text:p>
      <text:p text:style-name="PdBody">Итоги подводятся по каждому работнику отдельно и по подразделению в целом: количество отработанных дней и часов, количество неявок с разбивкой по причинам, количество выходных и нерабочих праздничных дней.</text:p>
      <text:p text:style-name="PdBody">Примечания: Табель за февраль 2026 года составлен с учётом переноса выходного дня с 23 на 24 февраля; Смирнова А.В. с 09.02.2026 работает на условиях неполного рабочего дня по личному заявлению</text:p>
      <text:p text:style-name="PdHead">Передача табеля для расчёта заработной платы</text:p>
      <text:p text:style-name="PdBody">Табель передаётся в бухгалтерию не позднее 2-го числа месяца, следующего за отчётным и служит основанием для начисления заработной платы за отчётный период.</text:p>
      <text:p text:style-name="PdBody">Заработная плата выплачивается не реже чем каждые полмесяца, не позднее 15 календарных дней со дня окончания периода, за который она начислена; при расчёте за первую половину месяца используются данные табеля за фактически отработанное время этой половины.</text:p>
      <text:p text:style-name="PdBody">При увольнении работника табель за отработанную часть месяца закрывается досрочно, поскольку окончательный расчёт производится в день прекращения трудового договора.</text:p>
      <text:p text:style-name="PdHead">Корректирующий табель</text:p>
      <text:p text:style-name="PdBody">Причина корректировки: Работник Петров П.П. 03.03.2026 представил листок нетрудоспособности за 16–20 февраля 2026 года; дни, учтённые кодом НН, заменены на код Б</text:p>
      <text:p text:style-name="PdBody">Корректирующий табель составляется на тот же отчётный период с указанием номера корректировки и полностью заменяет ранее представленные сведения. Первичный табель не уничтожается и хранится вместе с корректирующим.</text:p>
      <text:p text:style-name="PdBody">Изменение данных без оформления корректирующего табеля или исправление сведений «задним числом» недопустимо: первичный учётный документ исправляется с указанием даты исправления и подписей лиц, составивших документ.</text:p>
      <text:p text:style-name="PdHead">Хранение табеля</text:p>
      <text:p text:style-name="PdBody">Табель хранится 5 лет с года, следующего за годом окончания делопроизводства. Табели, подтверждающие работу во вредных и опасных условиях труда, а также табели, служащие единственным подтверждением стажа, хранятся в течение увеличенного срока.</text:p>
      <text:p text:style-name="PdBody">До истечения срока хранения табель предъявляется по требованию инспекции труда, налогового органа, Социального фонда России и суда, а также используется при выдаче работнику документов, связанных с работой.</text:p>
      <text:p text:style-name="PdHead">Подписи</text:p>
      <text:p text:style-name="PdBody">Табель составил: Руководитель отдела продаж __________ Петрова Анна Сергеевна</text:p>
      <text:p text:style-name="PdBody">Работник кадровой службы: Специалист по кадрам __________ Соколова Мария Петровна</text:p>
      <text:p text:style-name="PdBody">Руководитель: Генеральный директор __________ Иванов Иван Иванович</text:p>
      <text:p text:style-name="PdBody">Дата подписания табеля: 02.03.2026.</text:p>
      <text:p text:style-name="PdBody">Основание: данные учёта явок и неявок, приказы, листки нетрудоспособности и иные подтверждающие документы за отчётный период.</text:p>
      <text:p text:style-name="PdBreak"/>
      <text:p text:style-name="PdApp">Приложение № 1 к документу</text:p>
      <text:p text:style-name="PdTitle">Табель учёта рабочего времени за отчётный период</text:p>
      <text:p text:style-name="PdBody">По каждому работнику проставляется код причины и количество часов за день. Итоги подводятся отдельно за первую и вторую половину периода.</text:p>
      <table:table table:style-name="Tbl" table:name="C6cf9e3c3">
        <table:table-column table:style-name="C6cf9e3c3c0"/>
        <table:table-column table:style-name="C6cf9e3c3c1"/>
        <table:table-column table:style-name="C6cf9e3c3c2"/>
        <table:table-column table:style-name="C6cf9e3c3c3"/>
        <table:table-column table:style-name="C6cf9e3c3c4"/>
        <table:table-column table:style-name="C6cf9e3c3c5"/>
        <table:table-column table:style-name="C6cf9e3c3c6"/>
        <table:table-column table:style-name="C6cf9e3c3c7"/>
        <table:table-column table:style-name="C6cf9e3c3c8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 и инициалы, должность</text:p>
          </table:table-cell>
          <table:table-cell table:style-name="TdC" office:value-type="string">
            <text:p text:style-name="TdCB">Табельный номер</text:p>
          </table:table-cell>
          <table:table-cell table:style-name="TdC" office:value-type="string">
            <text:p text:style-name="TdCB">Дни 1–15: код и часы</text:p>
          </table:table-cell>
          <table:table-cell table:style-name="TdC" office:value-type="string">
            <text:p text:style-name="TdCB">Итого за I половину, дн./ч</text:p>
          </table:table-cell>
          <table:table-cell table:style-name="TdC" office:value-type="string">
            <text:p text:style-name="TdCB">Дни 16–31: код и часы</text:p>
          </table:table-cell>
          <table:table-cell table:style-name="TdC" office:value-type="string">
            <text:p text:style-name="TdCB">Итого за II половину, дн./ч</text:p>
          </table:table-cell>
          <table:table-cell table:style-name="TdC" office:value-type="string">
            <text:p text:style-name="TdCB">Всего за период, дн.</text:p>
          </table:table-cell>
          <table:table-cell table:style-name="TdC" office:value-type="string">
            <text:p text:style-name="TdCB">Всего за период, ч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: приказы, листки нетрудоспособности, заявления работников и акты за отчётный период.</text:p>
      <text:p text:style-name="PdBreak"/>
      <text:p text:style-name="PdApp">Приложение № 2 к документу</text:p>
      <text:p text:style-name="PdTitle">Расшифровка неявок и отклонений от режима</text:p>
      <text:p text:style-name="PdBody">Заполняется по каждому случаю отклонения от нормального использования рабочего времени.</text:p>
      <table:table table:style-name="Tbl" table:name="C66bb31e3">
        <table:table-column table:style-name="C66bb31e3c0"/>
        <table:table-column table:style-name="C66bb31e3c1"/>
        <table:table-column table:style-name="C66bb31e3c2"/>
        <table:table-column table:style-name="C66bb31e3c3"/>
        <table:table-column table:style-name="C66bb31e3c4"/>
        <table:table-column table:style-name="C66bb31e3c5"/>
        <table:table-column table:style-name="C66bb31e3c6"/>
        <table:table-column table:style-name="C66bb31e3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 и инициалы</text:p>
          </table:table-cell>
          <table:table-cell table:style-name="TdC" office:value-type="string">
            <text:p text:style-name="TdCB">Код</text:p>
          </table:table-cell>
          <table:table-cell table:style-name="TdC" office:value-type="string">
            <text:p text:style-name="TdCB">Причина отклонения</text:p>
          </table:table-cell>
          <table:table-cell table:style-name="TdC" office:value-type="string">
            <text:p text:style-name="TdCB">Период с</text:p>
          </table:table-cell>
          <table:table-cell table:style-name="TdC" office:value-type="string">
            <text:p text:style-name="TdCB">Период по</text:p>
          </table:table-cell>
          <table:table-cell table:style-name="TdC" office:value-type="string">
            <text:p text:style-name="TdCB">Количество дней (часов)</text:p>
          </table:table-cell>
          <table:table-cell table:style-name="TdC" office:value-type="string">
            <text:p text:style-name="TdCB">Подтверждающий документ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: документы, подтверждающие причину отсутствия работника.</text:p>
      <text:p text:style-name="PdBreak"/>
      <text:p text:style-name="PdApp">Приложение № 3 к документу</text:p>
      <text:p text:style-name="PdTitle">Учёт сверхурочной, ночной и праздничной работы</text:p>
      <text:p text:style-name="PdBody">Ведомость служит основанием для начисления доплат в повышенном размере.</text:p>
      <table:table table:style-name="Tbl" table:name="Cacd6609c">
        <table:table-column table:style-name="Cacd6609cc0"/>
        <table:table-column table:style-name="Cacd6609cc1"/>
        <table:table-column table:style-name="Cacd6609cc2"/>
        <table:table-column table:style-name="Cacd6609cc3"/>
        <table:table-column table:style-name="Cacd6609cc4"/>
        <table:table-column table:style-name="Cacd6609cc5"/>
        <table:table-column table:style-name="Cacd6609cc6"/>
        <table:table-column table:style-name="Cacd6609c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 и инициалы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очные часы</text:p>
          </table:table-cell>
          <table:table-cell table:style-name="TdC" office:value-type="string">
            <text:p text:style-name="TdCB">Сверхурочные часы</text:p>
          </table:table-cell>
          <table:table-cell table:style-name="TdC" office:value-type="string">
            <text:p text:style-name="TdCB">Часы в выходной или праздник</text:p>
          </table:table-cell>
          <table:table-cell table:style-name="TdC" office:value-type="string">
            <text:p text:style-name="TdCB">Реквизиты распоряжения</text:p>
          </table:table-cell>
          <table:table-cell table:style-name="TdC" office:value-type="string">
            <text:p text:style-name="TdCB">Согласие работника получен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: письменное распоряжение работодателя и письменное согласие работника, если оно требуется по закону.</text:p>
      <text:p text:style-name="PdBreak"/>
      <text:p text:style-name="PdApp">Приложение № 4 к документу</text:p>
      <text:p text:style-name="PdTitle">Сводка отработанного времени для расчёта заработной платы</text:p>
      <text:p text:style-name="PdBody">Сводка передаётся в бухгалтерию вместе с табелем.</text:p>
      <table:table table:style-name="Tbl" table:name="Cfc73cf83">
        <table:table-column table:style-name="Cfc73cf83c0"/>
        <table:table-column table:style-name="Cfc73cf83c1"/>
        <table:table-column table:style-name="Cfc73cf83c2"/>
        <table:table-column table:style-name="Cfc73cf83c3"/>
        <table:table-column table:style-name="Cfc73cf83c4"/>
        <table:table-column table:style-name="Cfc73cf83c5"/>
        <table:table-column table:style-name="Cfc73cf83c6"/>
        <table:table-column table:style-name="Cfc73cf83c7"/>
        <table:table-column table:style-name="Cfc73cf83c8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 и инициалы</text:p>
          </table:table-cell>
          <table:table-cell table:style-name="TdC" office:value-type="string">
            <text:p text:style-name="TdCB">Табельный номер</text:p>
          </table:table-cell>
          <table:table-cell table:style-name="TdC" office:value-type="string">
            <text:p text:style-name="TdCB">Норма часов</text:p>
          </table:table-cell>
          <table:table-cell table:style-name="TdC" office:value-type="string">
            <text:p text:style-name="TdCB">Отработано дней</text:p>
          </table:table-cell>
          <table:table-cell table:style-name="TdC" office:value-type="string">
            <text:p text:style-name="TdCB">Отработано часов</text:p>
          </table:table-cell>
          <table:table-cell table:style-name="TdC" office:value-type="string">
            <text:p text:style-name="TdCB">Ночные часы</text:p>
          </table:table-cell>
          <table:table-cell table:style-name="TdC" office:value-type="string">
            <text:p text:style-name="TdCB">Сверхурочные часы</text:p>
          </table:table-cell>
          <table:table-cell table:style-name="TdC" office:value-type="string">
            <text:p text:style-name="TdCB">Неявки, дней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: итоговые данные табеля за отчётный период.</text:p>
      <text:p text:style-name="PdBreak"/>
      <text:p text:style-name="PdApp">Приложение № 5 к документу</text:p>
      <text:p text:style-name="PdTitle">Лист исправлений и корректировок табеля</text:p>
      <text:p text:style-name="PdBody">Каждое исправление первичного учётного документа фиксируется с датой и подписью.</text:p>
      <table:table table:style-name="Tbl" table:name="C74f6c729">
        <table:table-column table:style-name="C74f6c729c0"/>
        <table:table-column table:style-name="C74f6c729c1"/>
        <table:table-column table:style-name="C74f6c729c2"/>
        <table:table-column table:style-name="C74f6c729c3"/>
        <table:table-column table:style-name="C74f6c729c4"/>
        <table:table-column table:style-name="C74f6c729c5"/>
        <table:table-column table:style-name="C74f6c72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исправления</text:p>
          </table:table-cell>
          <table:table-cell table:style-name="TdC" office:value-type="string">
            <text:p text:style-name="TdCB">Фамилия и инициалы работника</text:p>
          </table:table-cell>
          <table:table-cell table:style-name="TdC" office:value-type="string">
            <text:p text:style-name="TdCB">Было</text:p>
          </table:table-cell>
          <table:table-cell table:style-name="TdC" office:value-type="string">
            <text:p text:style-name="TdCB">Стало</text:p>
          </table:table-cell>
          <table:table-cell table:style-name="TdC" office:value-type="string">
            <text:p text:style-name="TdCB">Основание исправления</text:p>
          </table:table-cell>
          <table:table-cell table:style-name="TdC" office:value-type="string">
            <text:p text:style-name="TdCB">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: документ, поступивший после составления первичного табеля.</text:p>
      <text:p text:style-name="PdNote">Образец заполнения «Табель учёта рабочего времени» с сайта primadoc.ru. Документ, заполненный под вашу ситуацию, собирается в конструкторе: https://primadoc.ru/doc/tabel-ucheta-rabochego-vremen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Табель учёта рабочего времени — образец заполнения</dc:title>
    <meta:generator>Примадок</meta:generator>
    <meta:creation-date>2026-09-15T10:22:05</meta:creation-date>
  </office:meta>
</office:document-meta>
</file>