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9a25d1adc0" style:family="table-column">
      <style:table-column-properties style:rel-column-width="1967*"/>
    </style:style>
    <style:style style:name="C9a25d1adc1" style:family="table-column">
      <style:table-column-properties style:rel-column-width="1639*"/>
    </style:style>
    <style:style style:name="C9a25d1adc2" style:family="table-column">
      <style:table-column-properties style:rel-column-width="1639*"/>
    </style:style>
    <style:style style:name="C9a25d1adc3" style:family="table-column">
      <style:table-column-properties style:rel-column-width="1967*"/>
    </style:style>
    <style:style style:name="C9a25d1adc4" style:family="table-column">
      <style:table-column-properties style:rel-column-width="2787*"/>
    </style:style>
    <style:style style:name="Cb7d34277c0" style:family="table-column">
      <style:table-column-properties style:rel-column-width="448*"/>
    </style:style>
    <style:style style:name="Cb7d34277c1" style:family="table-column">
      <style:table-column-properties style:rel-column-width="1343*"/>
    </style:style>
    <style:style style:name="Cb7d34277c2" style:family="table-column">
      <style:table-column-properties style:rel-column-width="1045*"/>
    </style:style>
    <style:style style:name="Cb7d34277c3" style:family="table-column">
      <style:table-column-properties style:rel-column-width="1791*"/>
    </style:style>
    <style:style style:name="Cb7d34277c4" style:family="table-column">
      <style:table-column-properties style:rel-column-width="1493*"/>
    </style:style>
    <style:style style:name="Cb7d34277c5" style:family="table-column">
      <style:table-column-properties style:rel-column-width="1642*"/>
    </style:style>
    <style:style style:name="Cb7d34277c6" style:family="table-column">
      <style:table-column-properties style:rel-column-width="2239*"/>
    </style:style>
  </office:automatic-styles>
  <office:body>
    <office:text>
      <text:p text:style-name="PdTitle">Справка о заработной плате</text:p>
      <text:p text:style-name="PdCity">г. Москва<text:tab/>«12» марта 2026 г.</text:p>
      <text:p text:style-name="PdHead">Реквизиты справки</text:p>
      <text:p text:style-name="PdBody">Справка № СПР-2026/117 от 12.03.2026.</text:p>
      <text:p text:style-name="PdBody">Выдана: Иванов Иван Иванович, ИНН 7701234567.</text:p>
      <text:p text:style-name="PdBody">Телефон для подтверждения сведений: +7 495 123-45-67.</text:p>
      <text:p text:style-name="PdBody">Справка составлена на бланке лица, её выдавшего, и заверена подписью уполномоченного лица.</text:p>
      <text:p text:style-name="PdGrif">Настоящая справка выдана для представления в ПАО «Первый Городской Банк», отделение «Центральное»______по месту требования. Назначение справки: Для предъявления в банк. Справка выдана по письменному заявлению работника.</text:p>
      <text:p text:style-name="PdHead">Сведения о работнике и периоде работы</text:p>
      <text:p text:style-name="PdBody">Иванов Иван Иванович подтверждает, что Иванов Иван Иванович, дата рождения — 14.06.1988 работал(а)______ работает в должности «менеджер по продажам отдела оптовых продаж» в подразделении «отдел оптовых продаж».</text:p>
      <text:p text:style-name="PdBody">Трудовые отношения оформлены с 03.02.2020, основание — трудовой договор от 03.02.2020 № 14 и приказ от 03.02.2020 № 14-к.</text:p>
      <text:p text:style-name="PdBody">Документ, удостоверяющий личность работника: 45 12 № 345678, выдан ОВД района Хамовники г. Москвы 20.07.2008. СНИЛС: 123-456-789 01.</text:p>
      <text:p text:style-name="PdBody">Сведения о трудовой деятельности работник дополнительно вправе получить в форме выписки из электронной трудовой книжки.</text:p>
      <text:p text:style-name="PdHead">Сведения об увольнении</text:p>
      <text:p text:style-name="PdBody">Трудовой договор с работником прекращён 28.02.2026. Основание прекращения трудового договора: расторжение трудового договора по инициативе работника, п. 3 ч. 1 ст. 77 ТК РФ.</text:p>
      <text:p text:style-name="PdBody">Окончательный расчёт с работником произведён в день прекращения трудового договора; неоспариваемых сумм к выплате не осталось.</text:p>
      <text:p text:style-name="PdBody">Справку о заработной плате бывший работник вправе запросить и после увольнения — обязанность работодателя выдать документы, связанные с работой, сроком не ограничена.</text:p>
      <text:p text:style-name="PdHead">Работа по совместительству</text:p>
      <text:p text:style-name="PdBody">Работник выполняет работу по совместительству в свободное от основной работы время. Заработная плата по совместительству начисляется пропорционально отработанному времени или в зависимости от выработки. Настоящая справка подтверждает доход только по данному месту работы; доход по основному месту работы подтверждается отдельной справкой.</text:p>
      <text:p text:style-name="PdHead">Размер начисленной заработной платы</text:p>
      <text:p text:style-name="PdBody">За период с 01.03.2025 по 28.02.2026 работнику начислена заработная плата в размере 1248000.</text:p>
      <text:p text:style-name="PdBody">Суммы приведены по данным бухгалтерского учёта работодателя до удержания налога на доходы физических лиц.</text:p>
      <text:p text:style-name="PdHead">Удержанный налог на доходы физических лиц</text:p>
      <text:p text:style-name="PdBody">Из начисленных сумм удержан и перечислён в бюджет налог на доходы физических лиц в размере 162240.</text:p>
      <text:p text:style-name="PdBody">Сумма, фактически выплаченная работнику за указанный период, составила 1085760.</text:p>
      <text:p text:style-name="PdBody">Работодатель выступает налоговым агентом: он исчисляет, удерживает и перечисляет налог самостоятельно, работнику отдельно платить его не нужно.</text:p>
      <text:p text:style-name="PdHead">Помесячная расшифровка начислений</text:p>
      <text:p text:style-name="PdBody">Помесячная расшифровка начисленных и выплаченных сумм приведена в Приложение № 1 к настоящей справке.</text:p>
      <text:p text:style-name="PdBody">Расшифровка является неотъемлемой частью справки и действительна только вместе с ней.</text:p>
      <text:p text:style-name="PdBody">В расшифровке по каждому месяцу указываются начисленная сумма, удержанный налог и сумма к выплате; итог по столбцу должен совпадать с общей суммой, указанной в справке.</text:p>
      <text:p text:style-name="PdHead">Поквартальная расшифровка начислений</text:p>
      <text:p text:style-name="PdBody">Расшифровка начисленных сумм по кварталам приведена в Приложение № 1 к настоящей справке.</text:p>
      <text:p text:style-name="PdBody">Поквартальная разбивка применяется, когда принимающей стороне достаточно динамики дохода без детализации по месяцам.</text:p>
      <text:p text:style-name="PdBody">Если организация, принимающая справку, потребует помесячных сведений, работник вправе обратиться за новой справкой с расшифровкой по месяцам.</text:p>
      <text:p text:style-name="PdHead">Справка без разбивки по периодам</text:p>
      <text:p text:style-name="PdBody">Заработная плата указана итоговой суммой за весь период без разбивки по месяцам и кварталам.</text:p>
      <text:p text:style-name="PdBody">По письменному обращению работника справка переоформляется с расшифровкой начислений за каждый месяц периода.</text:p>
      <text:p text:style-name="PdHead">Состав выплат, включённых в расчёт</text:p>
      <text:p text:style-name="PdBody">В указанную сумму включены оклад (тарифная ставка), а также доплаты и надбавки, предусмотренные трудовым договором и системой оплаты труда работодателя, включая премии.</text:p>
      <text:p text:style-name="PdBody">В сумму включена оплата ежегодных оплачиваемых отпусков.</text:p>
      <text:p text:style-name="PdBody">В сумму включены пособия по временной нетрудоспособности.</text:p>
      <text:p text:style-name="PdBody">К заработной плате начисляется районный коэффициент в размере 15.</text:p>
      <text:p text:style-name="PdBody">Выплаты социального характера, не относящиеся к оплате труда, в расчёт не включались.</text:p>
      <text:p text:style-name="PdHead">Средний заработок работника</text:p>
      <text:p text:style-name="PdBody">Средний месячный заработок работника за указанный период составляет 104000.</text:p>
      <text:p text:style-name="PdBody">Средний дневной заработок составляет 3550.</text:p>
      <text:p text:style-name="PdBody">Средний заработок исчислен исходя из фактически начисленной работнику заработной платы и фактически отработанного им времени за расчётный период.</text:p>
      <text:p text:style-name="PdHead">Действующие условия оплаты труда</text:p>
      <text:p text:style-name="PdBody">По состоянию на дату выдачи справки должностной оклад работника составляет 110000 в месяц.</text:p>
      <text:p text:style-name="PdBody">Заработная плата выплачивается не реже чем каждые полмесяца в сроки, установленные правилами внутреннего трудового распорядка и трудовым договором.</text:p>
      <text:p text:style-name="PdHead">Удержания из заработной платы</text:p>
      <text:p text:style-name="PdBody">Из заработной платы работника производятся удержания: Удержаний нет.</text:p>
      <text:p text:style-name="PdBody">Ежемесячный размер удержаний составляет 26000.</text:p>
      <text:p text:style-name="PdBody">Основание удержаний: исполнительный лист ФС № 034567890 от 11.09.2024, постановление судебного пристава-исполнителя.</text:p>
      <text:p text:style-name="PdBody">Общий размер удержаний при каждой выплате заработной платы не превышает предела, установленного законом.</text:p>
      <text:p text:style-name="PdHead">Периоды без начислений</text:p>
      <text:p text:style-name="PdBody">В указанном периоде имелись периоды, за которые заработная плата не начислялась: отпуск без сохранения заработной платы с 12.08.2025 по 22.08.2025 — 11 календарных дней; отпуск по уходу за ребёнком в указанный период не предоставлялся.</text:p>
      <text:p text:style-name="PdBody">Эти периоды учитываются при расчёте среднего дохода и при назначении выплат, зависящих от размера заработка.</text:p>
      <text:p text:style-name="PdHead">Отсутствие задолженности по заработной плате</text:p>
      <text:p text:style-name="PdBody">Задолженность работодателя перед работником по выплате заработной платы отсутствует.</text:p>
      <text:p text:style-name="PdBody">Все начисленные суммы выплачены в сроки, установленные трудовым договором и правилами внутреннего трудового распорядка.</text:p>
      <text:p text:style-name="PdHead">Доход плательщика налога на профессиональный доход</text:p>
      <text:p text:style-name="PdBody">Сведения о доходе подтверждает сам плательщик налога на профессиональный доход.</text:p>
      <text:p text:style-name="PdBody">Постановка на учёт в качестве плательщика налога на профессиональный доход произведена 18.01.2024.</text:p>
      <text:p text:style-name="PdBody">Вид деятельности: разработка сайтов и настройка рекламных кампаний.</text:p>
      <text:p text:style-name="PdBody">Доход за указанный период составил 742000 и подтверждается чеками, сформированными в приложении «Мой налог».</text:p>
      <text:p text:style-name="PdBody">Официальную справку о состоянии расчётов по налогу на профессиональный доход и справку о постановке на учёт можно бесплатно сформировать в приложении «Мой налог» или в личном кабинете налогоплательщика — они подписаны электронной подписью налогового органа и принимаются банками наравне с настоящей справкой.</text:p>
      <text:p text:style-name="PdHead">Регистрация и учёт выданных справок</text:p>
      <text:p text:style-name="PdBody">Справка регистрируется под номером СПР-2026/117 в журнале учёта выданных справок, форма которого приведена в Приложение № 2.</text:p>
      <text:p text:style-name="PdBody">Второй экземпляр справки или её копия остаётся у работодателя.</text:p>
      <text:p text:style-name="PdBody">Учёт выданных справок позволяет подтвердить факт и дату выдачи, если работник или принимающая организация заявят, что документ не получали.</text:p>
      <text:p text:style-name="PdHead">Подписи и печать</text:p>
      <text:p text:style-name="PdBody">генеральный директор ________________ Петров Пётр Петрович</text:p>
      <text:p text:style-name="PdBody">Главный бухгалтер ________________ Сидорова Анна Викторовна</text:p>
      <text:p text:style-name="PdBody">М.П.</text:p>
      <text:p text:style-name="PdBody">Исполнитель: Кузнецова Мария Сергеевна, телефон +7 495 123-45-68.</text:p>
      <text:p text:style-name="PdBody">Дата выдачи: 12.03.2026.</text:p>
      <text:p text:style-name="PdBreak"/>
      <text:p text:style-name="PdApp">Приложение № 1 к документу</text:p>
      <text:p text:style-name="PdTitle">Расшифровка начисленной заработной платы по периодам</text:p>
      <text:p text:style-name="PdBody">Расшифровка к справке № СПР-2026/117 от 12.03.2026. Работник: Иванов Иван Иванович. Период: с 01.03.2025 по 28.02.2026.</text:p>
      <table:table table:style-name="Tbl" table:name="C9a25d1ad">
        <table:table-column table:style-name="C9a25d1adc0"/>
        <table:table-column table:style-name="C9a25d1adc1"/>
        <table:table-column table:style-name="C9a25d1adc2"/>
        <table:table-column table:style-name="C9a25d1adc3"/>
        <table:table-column table:style-name="C9a25d1adc4"/>
        <table:table-row>
          <table:table-cell table:style-name="TdC" office:value-type="string">
            <text:p text:style-name="TdCB">Период (месяц, квартал)</text:p>
          </table:table-cell>
          <table:table-cell table:style-name="TdC" office:value-type="string">
            <text:p text:style-name="TdCB">Начислено, руб.</text:p>
          </table:table-cell>
          <table:table-cell table:style-name="TdC" office:value-type="string">
            <text:p text:style-name="TdCB">Удержано НДФЛ, руб.</text:p>
          </table:table-cell>
          <table:table-cell table:style-name="TdC" office:value-type="string">
            <text:p text:style-name="TdCB">Выплачено на руки, руб.</text:p>
          </table:table-cell>
          <table:table-cell table:style-name="TdC" office:value-type="string">
            <text:p text:style-name="TdCB">Отметка о периодах без начислений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начислено за период: 1248000.</text:p>
      <text:p text:style-name="PdBody">Расшифровка подписывается теми же лицами, что и справка, и действительна только вместе с ней.</text:p>
      <text:p text:style-name="PdBody">Если в каком-либо месяце начислений не было, строку не пропускают, а указывают причину: отпуск без сохранения заработной платы, отпуск по уходу за ребёнком, простой.</text:p>
      <text:p text:style-name="PdBreak"/>
      <text:p text:style-name="PdApp">Приложение № 2 к документу</text:p>
      <text:p text:style-name="PdTitle">Журнал учёта выданных справок о заработной плате</text:p>
      <text:p text:style-name="PdBody">Журнал ведётся в бумажном или электронном виде и хранится у лица, ответственного за кадровое делопроизводство.</text:p>
      <table:table table:style-name="Tbl" table:name="Cb7d34277">
        <table:table-column table:style-name="Cb7d34277c0"/>
        <table:table-column table:style-name="Cb7d34277c1"/>
        <table:table-column table:style-name="Cb7d34277c2"/>
        <table:table-column table:style-name="Cb7d34277c3"/>
        <table:table-column table:style-name="Cb7d34277c4"/>
        <table:table-column table:style-name="Cb7d34277c5"/>
        <table:table-column table:style-name="Cb7d34277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 выдачи</text:p>
          </table:table-cell>
          <table:table-cell table:style-name="TdC" office:value-type="string">
            <text:p text:style-name="TdCB">Номер справки</text:p>
          </table:table-cell>
          <table:table-cell table:style-name="TdC" office:value-type="string">
            <text:p text:style-name="TdCB">Ф.И.О. работника</text:p>
          </table:table-cell>
          <table:table-cell table:style-name="TdC" office:value-type="string">
            <text:p text:style-name="TdCB">Назначение справки</text:p>
          </table:table-cell>
          <table:table-cell table:style-name="TdC" office:value-type="string">
            <text:p text:style-name="TdCB">Ф.И.О. исполнителя</text:p>
          </table:table-cell>
          <table:table-cell table:style-name="TdC" office:value-type="string">
            <text:p text:style-name="TdCB">Подпись работника о получении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Запись вносится в день выдачи справки. Подпись работника в журнале подтверждает, что справка получена на руки, и снимает спор о том, выдавался ли документ.</text:p>
      <text:p text:style-name="PdNote">Образец заполнения «Справка о заработной плате» с сайта primadoc.ru. Документ, заполненный под вашу ситуацию, собирается в конструкторе: https://primadoc.ru/doc/spravka-o-zarabotnoy-pla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Справка о заработной плате — образец заполнения</dc:title>
    <meta:generator>Примадок</meta:generator>
    <meta:creation-date>2026-09-17T06:45:40</meta:creation-date>
  </office:meta>
</office:document-meta>
</file>