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8b3336f5c0" style:family="table-column">
      <style:table-column-properties style:rel-column-width="546*"/>
    </style:style>
    <style:style style:name="C8b3336f5c1" style:family="table-column">
      <style:table-column-properties style:rel-column-width="2546*"/>
    </style:style>
    <style:style style:name="C8b3336f5c2" style:family="table-column">
      <style:table-column-properties style:rel-column-width="909*"/>
    </style:style>
    <style:style style:name="C8b3336f5c3" style:family="table-column">
      <style:table-column-properties style:rel-column-width="2000*"/>
    </style:style>
    <style:style style:name="C8b3336f5c4" style:family="table-column">
      <style:table-column-properties style:rel-column-width="1818*"/>
    </style:style>
    <style:style style:name="C8b3336f5c5" style:family="table-column">
      <style:table-column-properties style:rel-column-width="2182*"/>
    </style:style>
    <style:style style:name="C32fa6f1bc0" style:family="table-column">
      <style:table-column-properties style:rel-column-width="625*"/>
    </style:style>
    <style:style style:name="C32fa6f1bc1" style:family="table-column">
      <style:table-column-properties style:rel-column-width="1458*"/>
    </style:style>
    <style:style style:name="C32fa6f1bc2" style:family="table-column">
      <style:table-column-properties style:rel-column-width="2708*"/>
    </style:style>
    <style:style style:name="C32fa6f1bc3" style:family="table-column">
      <style:table-column-properties style:rel-column-width="2917*"/>
    </style:style>
    <style:style style:name="C32fa6f1bc4" style:family="table-column">
      <style:table-column-properties style:rel-column-width="2292*"/>
    </style:style>
  </office:automatic-styles>
  <office:body>
    <office:text>
      <text:p text:style-name="PdTitle">Справка о стоимости выполненных работ и затрат (форма КС-3)</text:p>
      <text:p text:style-name="PdCity">г. ______<text:tab/>«__» __________ ____ г.</text:p>
      <text:p text:style-name="PdHead">Реквизиты справки, стройка и договор подряда</text:p>
      <text:p text:style-name="PdBody">Справка о стоимости выполненных работ и затрат составлена по объекту «______» по адресу ______.</text:p>
      <text:p text:style-name="PdBody">Заказчик: ______, ______. Подрядчик: ______, ______.</text:p>
      <text:p text:style-name="PdBody">Строительство ведётся в интересах инвестора ______: заказчик выступает техническим заказчиком и подписывает справку от своего имени, но копию направляет инвестору для контроля расходования средств.</text:p>
      <text:p text:style-name="PdBody">Основание выполнения работ — договор строительного подряда № ______ от ______ (ст. 740 ГК РФ).</text:p>
      <text:p text:style-name="PdBody">Справка № ______ от ______ составлена за отчётный период с ______ по ______ и подтверждает стоимость работ, ранее принятых заказчиком по акту о приёмке выполненных работ. Справка не заменяет акт приёмки, а обобщает его данные для оплаты: она является первичным учётным документом и должна содержать все обязательные реквизиты первичного документа (ст. 9 402-ФЗ).</text:p>
      <text:p text:style-name="PdHead">Стоимость работ и затрат нарастающим итогом</text:p>
      <text:p text:style-name="PdBody">Стоимость выполненных работ и понесённых затрат приведена нарастающим итогом по каждой позиции сметы: отдельно с начала строительства объекта, отдельно с начала текущего календарного года и отдельно за отчётный период. Такая разбивка нужна, чтобы в любой момент сверить фактическое освоение сметы с плановым графиком финансирования, не поднимая всю переписку с начала стройки.</text:p>
      <table:table table:style-name="Tbl" table:name="C8b3336f5">
        <table:table-column table:style-name="C8b3336f5c0"/>
        <table:table-column table:style-name="C8b3336f5c1"/>
        <table:table-column table:style-name="C8b3336f5c2"/>
        <table:table-column table:style-name="C8b3336f5c3"/>
        <table:table-column table:style-name="C8b3336f5c4"/>
        <table:table-column table:style-name="C8b3336f5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работ и затрат</text:p>
          </table:table-cell>
          <table:table-cell table:style-name="TdC" office:value-type="string">
            <text:p text:style-name="TdCB">№ по смете</text:p>
          </table:table-cell>
          <table:table-cell table:style-name="TdC" office:value-type="string">
            <text:p text:style-name="TdCB">С начала стройки, руб.</text:p>
          </table:table-cell>
          <table:table-cell table:style-name="TdC" office:value-type="string">
            <text:p text:style-name="TdCB">С начала года, руб.</text:p>
          </table:table-cell>
          <table:table-cell table:style-name="TdC" office:value-type="string">
            <text:p text:style-name="TdCB">За отчётный период, руб.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К оплате за отчётный период принимается сумма графы «За отчётный период»: показатели «с начала стройки» и «с начала года» носят справочный характер и служат только для контроля общего освоения сметы нарастающим итогом.</text:p>
      <text:p text:style-name="PdBody">В справку включаются только те работы и затраты, которые ранее приняты заказчиком по акту о приёмке выполненных работ; расхождение объёмов между актом и справкой недопустимо и является основанием для отказа в оплате (ст. 753 ГК РФ).</text:p>
      <text:p text:style-name="PdHead">Итоговая сумма к оплате</text:p>
      <text:p text:style-name="PdBody">Итого по справке к оплате за отчётный период, с учётом налога на добавленную стоимость: ______, в том числе НДС ______.</text:p>
      <text:p text:style-name="PdBody">Из указанной суммы засчитывается ранее выданный заказчиком аванс — см. пункт «Зачёт ранее выданного аванса».</text:p>
      <text:p text:style-name="PdBody">Стоимость давальческих материалов заказчика в сумму к оплате подрядчику не включена — см. пункт «Давальческие материалы заказчика».</text:p>
      <text:p text:style-name="PdBody">Фактическую сумму к перечислению подрядчику заказчик определяет за вычетом ранее выданного аванса и стоимости давальческих материалов, если они использовались на объекте.</text:p>
      <text:p text:style-name="PdHead">Зачёт ранее выданного аванса</text:p>
      <text:p text:style-name="PdBody">Заказчик ранее выдал подрядчику аванс в счёт предстоящих работ по договору подряда в сумме ______, что подтверждается документом: ______.</text:p>
      <text:p text:style-name="PdBody">При оплате по настоящей справке сумма ранее выданного аванса (или её часть, приходящаяся на отчётный период) засчитывается в счёт оплаты выполненных работ: заказчик перечисляет подрядчику разницу между итоговой суммой к оплате за отчётный период и суммой засчитываемого аванса.</text:p>
      <text:p text:style-name="PdBody">Если объём выполненных за период работ окажется меньше суммы выданного аванса, непогашенный остаток продолжает числиться за подрядчиком до полной отработки или возврата. Порядок зачёта аванса стоит прямо прописывать в договоре подряда, чтобы при проверке не спорить о правовой природе перечисленной суммы (ст. 711 ГК РФ).</text:p>
      <text:p text:style-name="PdHead">Давальческие материалы заказчика</text:p>
      <text:p text:style-name="PdBody">Часть работ выполнена из материалов, конструкций и оборудования, которые предоставил заказчик (давальческие материалы), на сумму ______ согласно документу: ______.</text:p>
      <text:p text:style-name="PdBody">Стоимость давальческих материалов заказчика включена в справку только для отражения объёма использованных материалов и в сумму к оплате подрядчику НЕ входит: заказчик уже понёс эти расходы напрямую, а подрядчик получает оплату только за собственно выполненные работы и за материалы, приобретённые за свой счёт.</text:p>
      <text:p text:style-name="PdBody">Подрядчик отвечает за сохранность переданных ему материалов и обязан отчитаться перед заказчиком об их расходовании; неизрасходованный остаток возвращается заказчику либо засчитывается в счёт следующих этапов работ (ст. 714 ГК РФ).</text:p>
      <text:p text:style-name="PdHead">Подписи сторон</text:p>
      <text:p text:style-name="PdBody">Справку составил и подписывает от подрядчика ______ ______ — ______.</text:p>
      <text:p text:style-name="PdBody">Согласовал и подписывает от заказчика ______ ______ — ______.</text:p>
      <text:p text:style-name="PdBody">Подписи скрепляют оттисками печатей, если стороны их используют. Экземпляр справки каждая сторона хранит вместе с относящимся к нему актом о приёмке выполненных работ и договором подряда — вместе они образуют пакет документов для оплаты и последующих проверок.</text:p>
      <text:p text:style-name="PdBreak"/>
      <text:p text:style-name="PdApp">Приложение № 1 к документу</text:p>
      <text:p text:style-name="PdTitle">Опись расхождений между актом приёмки и справкой (при отказе от подписания)</text:p>
      <text:p text:style-name="PdBody">Приложение оформляется, если заказчик мотивированно отказывается подписать справку из-за расхождений с актом о приёмке выполненных работ.</text:p>
      <table:table table:style-name="Tbl" table:name="C32fa6f1b">
        <table:table-column table:style-name="C32fa6f1bc0"/>
        <table:table-column table:style-name="C32fa6f1bc1"/>
        <table:table-column table:style-name="C32fa6f1bc2"/>
        <table:table-column table:style-name="C32fa6f1bc3"/>
        <table:table-column table:style-name="C32fa6f1b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Позиция сметы</text:p>
          </table:table-cell>
          <table:table-cell table:style-name="TdC" office:value-type="string">
            <text:p text:style-name="TdCB">Объём и стоимость по акту</text:p>
          </table:table-cell>
          <table:table-cell table:style-name="TdC" office:value-type="string">
            <text:p text:style-name="TdCB">Объём и стоимость по справке</text:p>
          </table:table-cell>
          <table:table-cell table:style-name="TdC" office:value-type="string">
            <text:p text:style-name="TdCB">Причина расхождения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пись подписывают представители обеих сторон и прикладывают к акту о разногласиях. На её основании стороны либо подписывают справку в скорректированном виде, либо передают неурегулированный спор на рассмотрение суда.</text:p>
      <text:p text:style-name="PdNote">Пустой бланк «Справка о стоимости выполненных работ и затрат (форма КС-3)» с сайта primadoc.ru. Документ, заполненный под вашу ситуацию, собирается в конструкторе: https://primadoc.ru/doc/spravka-o-stoimosti-vypolnennyh-rabot-i-zatrat-forma-ks-3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Справка о стоимости выполненных работ и затрат (форма КС-3) — пустой бланк</dc:title>
    <meta:generator>Примадок</meta:generator>
    <meta:creation-date>2026-09-14T13:09:40</meta:creation-date>
  </office:meta>
</office:document-meta>
</file>