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30de83a8c0" style:family="table-column">
      <style:table-column-properties style:rel-column-width="625*"/>
    </style:style>
    <style:style style:name="C30de83a8c1" style:family="table-column">
      <style:table-column-properties style:rel-column-width="3542*"/>
    </style:style>
    <style:style style:name="C30de83a8c2" style:family="table-column">
      <style:table-column-properties style:rel-column-width="1875*"/>
    </style:style>
    <style:style style:name="C30de83a8c3" style:family="table-column">
      <style:table-column-properties style:rel-column-width="3958*"/>
    </style:style>
    <style:style style:name="C6aed4ae2c0" style:family="table-column">
      <style:table-column-properties style:rel-column-width="2432*"/>
    </style:style>
    <style:style style:name="C6aed4ae2c1" style:family="table-column">
      <style:table-column-properties style:rel-column-width="4324*"/>
    </style:style>
    <style:style style:name="C6aed4ae2c2" style:family="table-column">
      <style:table-column-properties style:rel-column-width="3243*"/>
    </style:style>
  </office:automatic-styles>
  <office:body>
    <office:text>
      <text:p text:style-name="PdTitle">Рекомендательное письмо работнику</text:p>
      <text:p text:style-name="PdCity">г. Москва<text:tab/>«12» марта 2026 г.</text:p>
      <text:p text:style-name="PdHead">Бланк и регистрационные данные</text:p>
      <text:p text:style-name="PdBody">Рекомендательное письмо оформляется на бланке работодателя — Иванов Иван Иванович.</text:p>
      <text:p text:style-name="PdBody">Регистрационный номер письма — исх. № 118/к, дата — 10.09.2026.</text:p>
      <text:p text:style-name="PdBody">Реквизиты работодателя: ______.</text:p>
      <text:p text:style-name="PdBody">Бланк содержит наименование организации, её адрес, телефон и адрес электронной почты: без справочных данных адресату некуда обратиться за подтверждением написанного, и ценность рекомендации падает до нуля.</text:p>
      <text:p text:style-name="PdBody">Письмо заверяется печатью организации.</text:p>
      <text:p text:style-name="PdGrif">Письмо адресовано: ООО «Северный ветер», отдел персонала.</text:p>
      <text:p text:style-name="PdGrif">Должность, фамилия и инициалы адресата: руководитель отдела персонала Титова М. В..</text:p>
      <text:p text:style-name="PdGrif">Письмо предназначено для представления в: магистратура «Финансовый учёт», НИУ ВШЭ.</text:p>
      <text:p text:style-name="PdGrif">Письмо предназначено для: кадровое агентство «Ориентир».</text:p>
      <text:p text:style-name="PdGrif">Письмо предназначено для представления в: АО «Промышленный банк», кредитный отдел.</text:p>
      <text:p text:style-name="PdHead">Кому предназначено письмо</text:p>
      <text:p text:style-name="PdBody">Письмо выдаётся работнику для представления по месту требования.</text:p>
      <text:p text:style-name="PdBody">Конкретный адресат в тексте не указывается: работник вправе предъявить рекомендацию любому работодателю, к которому будет устраиваться.</text:p>
      <text:p text:style-name="PdBody">Открытая рекомендация удобна работнику, но именно она чаще всего расходится дальше, чем предполагал работодатель, поэтому сведения в ней ограничивают тем, что действительно относится к трудовой функции.</text:p>
      <text:p text:style-name="PdHead">О ком выдана рекомендация</text:p>
      <text:p text:style-name="PdBody">Настоящим подтверждаем, что Соколова Анна Игоревна работает или работал в организации Иванов Иван Иванович.</text:p>
      <text:p text:style-name="PdBody">Должность: ведущий бухгалтер по расчёту заработной платы.</text:p>
      <text:p text:style-name="PdBody">Подразделение: отдел бухгалтерского учёта и отчётности.</text:p>
      <text:p text:style-name="PdBody">Период работы: с 12.02.2021 по 05.09.2026.</text:p>
      <text:p text:style-name="PdBody">На дату выдачи письма трудовые отношения с работником продолжаются.</text:p>
      <text:p text:style-name="PdBody">Карьерный путь работника в организации: принята бухгалтером расчётной группы, через два года переведена на должность ведущего бухгалтера.</text:p>
      <text:p text:style-name="PdHead">Трудовые функции и зона ответственности</text:p>
      <text:p text:style-name="PdBody">Трудовые функции и зона ответственности работника: расчёт заработной платы по 320 сотрудникам, отчётность в СФР и ФНС, взаимодействие с проверяющими.</text:p>
      <text:p text:style-name="PdBody">Ниже приведены задачи и проекты, которые работник вёл, с указанием периода и достигнутого результата.</text:p>
      <table:table table:style-name="Tbl" table:name="C30de83a8">
        <table:table-column table:style-name="C30de83a8c0"/>
        <table:table-column table:style-name="C30de83a8c1"/>
        <table:table-column table:style-name="C30de83a8c2"/>
        <table:table-column table:style-name="C30de83a8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Задача или проект</text:p>
          </table:table-cell>
          <table:table-cell table:style-name="TdC" office:value-type="string">
            <text:p text:style-name="TdCB">Период</text:p>
          </table:table-cell>
          <table:table-cell table:style-name="TdC" office:value-type="string">
            <text:p text:style-name="TdCB">Результат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Переход на прямые выплаты пособий</text:p>
          </table:table-cell>
          <table:table-cell table:style-name="TdC" office:value-type="string">
            <text:p text:style-name="TdL">2022–2023</text:p>
          </table:table-cell>
          <table:table-cell table:style-name="TdC" office:value-type="string">
            <text:p text:style-name="TdL">перевод без задержек выплат и штрафов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рофессиональные навыки и программные средства, которыми работник владеет: 1С:ЗУП 8.3, СБИС, Контур.Экстерн, кадровый учёт, налоговые проверки.</text:p>
      <text:p text:style-name="PdBody">Описание работы через задачи и результаты полезнее общих слов: адресат рекомендации сравнивает не эпитеты, а объём и сложность того, что человек делал.</text:p>
      <text:p text:style-name="PdHead">Результаты и деловые качества</text:p>
      <text:p text:style-name="PdBody">Достижения и измеримые результаты работы: сократила срок закрытия расчётного периода с 6 до 3 рабочих дней, за пять лет ни одного штрафа по отчётности.</text:p>
      <text:p text:style-name="PdBody">Деловые качества, проявленные работником: самостоятельность в сложных расчётах, спокойное поведение в проверках, наставничество над двумя стажёрами.</text:p>
      <text:p text:style-name="PdBody">Оценки в рекомендации привязываются к рабочим ситуациям — к срокам, объёмам, проверкам, проектам, — а не к личности как таковой.</text:p>
      <text:p text:style-name="PdBody">Причина прекращения работы: по собственному желанию.</text:p>
      <text:p text:style-name="PdBody">Пояснение к причине ухода: уход связан с переездом в другой город, претензий к работе нет.</text:p>
      <text:p text:style-name="PdHead">Рекомендация</text:p>
      <text:p text:style-name="PdBody">На основании изложенного работодатель сообщает: рекомендую без оговорок.</text:p>
      <text:p text:style-name="PdBody">Работник рекомендуется для следующей работы: для работы на позициях главного бухгалтера или руководителя расчётной группы.</text:p>
      <text:p text:style-name="PdBody">Для целей обучения отдельно отмечаем: способность разбирать нормативные документы самостоятельно, устойчивый интерес к методологии учёта.</text:p>
      <text:p text:style-name="PdBody">Позиции, на которые уместно рассматривать работника: главный бухгалтер, руководитель расчётной группы, методолог по оплате труда.</text:p>
      <text:p text:style-name="PdBody">Настоящим подтверждается следующий опыт работника: непрерывный опыт расчёта заработной платы 5 лет 6 месяцев на предприятии численностью более 300 человек.</text:p>
      <text:p text:style-name="PdBody">Одновременно обращаем внимание на следующие ограничения рекомендации: опыта работы с производственной себестоимостью у работника не было.</text:p>
      <text:p text:style-name="PdBody">За подтверждением изложенных сведений можно обратиться к: руководитель отдела персонала Титова М. В., +7 495 000-11-22.</text:p>
      <text:p text:style-name="PdHead">Подпись, регистрация и выдача</text:p>
      <text:p text:style-name="PdBody">Письмо подписывает: генеральный директор Ковалёв Д. А..</text:p>
      <text:p text:style-name="PdBody">Основание полномочий подписанта: устав.</text:p>
      <text:p text:style-name="PdBody">Рекомендацию подписывает руководитель организации или лицо, которому такое право предоставлено доверенностью либо приказом о распределении полномочий: подпись работника без полномочий делает письмо необязательным для организации (ст. 183 ГК РФ).</text:p>
      <text:p text:style-name="PdBody">Порядок выдачи письма: выдаётся работнику на руки под подпись.</text:p>
      <text:p text:style-name="PdBody">Письмо регистрируется как исходящее, и его копия остаётся у работодателя вместе с согласием работника — так через год можно будет понять, что именно и кому было сообщено.</text:p>
      <text:p text:style-name="PdBody">В письме указывается контактное лицо для проверки сведений: без него рекомендация читается как формальность.</text:p>
      <text:p text:style-name="PdBreak"/>
      <text:p text:style-name="PdApp">Приложение № 1 к документу</text:p>
      <text:p text:style-name="PdTitle">Согласие работника на передачу персональных данных</text:p>
      <text:p text:style-name="PdBody">СОГЛАСИЕ</text:p>
      <text:p text:style-name="PdBody">на передачу персональных данных третьей стороне</text:p>
      <text:p text:style-name="PdBody">Я, Соколова Анна Игоревна, работаю или работал в организации Иванов Иван Иванович в должности ведущий бухгалтер по расчёту заработной платы.</text:p>
      <text:p text:style-name="PdBody">Даю согласие работодателю на передачу третьим лицам моих персональных данных в объёме, необходимом для подготовки и выдачи рекомендательного письма: фамилия, имя и отчество, должность, подразделение, период работы, сведения о трудовых функциях, задачах, результатах работы и деловых качествах.</text:p>
      <text:p text:style-name="PdBody">Согласие даётся для целей моего трудоустройства, поступления на обучение или подтверждения профессионального опыта.</text:p>
      <text:p text:style-name="PdBody">Сведения о состоянии здоровья, семейном положении, размере оплаты труда и дисциплинарных взысканиях настоящим согласием не охватываются и передаче не подлежат.</text:p>
      <text:p text:style-name="PdBody">Согласие действует до его отзыва. Отзыв оформляется в письменной форме и вручается работодателю.</text:p>
      <table:table table:style-name="Tbl" table:name="C6aed4ae2">
        <table:table-column table:style-name="C6aed4ae2c0"/>
        <table:table-column table:style-name="C6aed4ae2c1"/>
        <table:table-column table:style-name="C6aed4ae2c2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Фамилия, имя, отчество работника</text:p>
          </table:table-cell>
          <table:table-cell table:style-name="TdC" office:value-type="string">
            <text:p text:style-name="TdCB">Подпись работника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Согласие принято работодателем: генеральный директор Ковалёв Д. А., 10.09.2026.</text:p>
      <text:p text:style-name="PdBody">Второй экземпляр согласия остаётся у работника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Работодатель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Работодатель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Рекомендательное письмо работнику» с сайта primadoc.ru. Документ, заполненный под вашу ситуацию, собирается в конструкторе: https://primadoc.ru/doc/rekomendatelnoe-pismo-rabotniku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Рекомендательное письмо работнику — образец заполнения</dc:title>
    <meta:generator>Примадок</meta:generator>
    <meta:creation-date>2026-09-17T03:08:17</meta:creation-date>
  </office:meta>
</office:document-meta>
</file>