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fo="urn:oasis:names:tc:opendocument:xmlns:xsl-fo-compatible:1.0" xmlns:table="urn:oasis:names:tc:opendocument:xmlns:table:1.0" xmlns:draw="urn:oasis:names:tc:opendocument:xmlns:drawing:1.0" xmlns:svg="urn:oasis:names:tc:opendocument:xmlns:svg-compatible:1.0" xmlns:xlink="http://www.w3.org/1999/xlink" office:version="1.2">
  <office:automatic-styles>
    <style:style style:name="PdBody" style:family="paragraph">
      <style:paragraph-properties fo:text-align="justify" fo:text-indent="0.75cm" fo:margin-bottom="0.106cm" fo:line-height="115%"/>
      <style:text-properties style:font-name="Times New Roman" fo:font-size="12pt"/>
    </style:style>
    <style:style style:name="PdTitle" style:family="paragraph">
      <style:paragraph-properties fo:text-align="center" fo:margin-bottom="0.282cm" fo:line-height="115%"/>
      <style:text-properties style:font-name="Times New Roman" fo:font-size="12pt" fo:font-weight="bold" fo:text-transform="uppercase"/>
    </style:style>
    <style:style style:name="PdSub" style:family="paragraph">
      <style:paragraph-properties fo:text-align="center" fo:margin-bottom="0.282cm" fo:line-height="115%"/>
      <style:text-properties style:font-name="Times New Roman" fo:font-size="12pt"/>
    </style:style>
    <style:style style:name="PdApp" style:family="paragraph">
      <style:paragraph-properties fo:text-align="end" fo:margin-bottom="0.106cm" fo:line-height="115%"/>
      <style:text-properties style:font-name="Times New Roman" fo:font-size="12pt" fo:font-weight="bold"/>
    </style:style>
    <style:style style:name="PdHead" style:family="paragraph">
      <style:paragraph-properties fo:text-align="start" fo:margin-top="0.212cm" fo:margin-bottom="0.071cm" fo:line-height="115%"/>
      <style:text-properties style:font-name="Times New Roman" fo:font-size="12pt" fo:font-weight="bold"/>
    </style:style>
    <style:style style:name="PdAddr" style:family="paragraph">
      <style:paragraph-properties fo:margin-left="8.5cm" fo:text-align="start" fo:margin-bottom="0.106cm" fo:line-height="115%"/>
      <style:text-properties style:font-name="Times New Roman" fo:font-size="12pt"/>
    </style:style>
    <style:style style:name="PdGrif" style:family="paragraph">
      <style:paragraph-properties fo:text-align="start" fo:margin-bottom="0.106cm" fo:line-height="115%"/>
      <style:text-properties style:font-name="Times New Roman" fo:font-size="12pt"/>
    </style:style>
    <style:style style:name="PdNote" style:family="paragraph">
      <style:paragraph-properties fo:text-align="start" fo:margin-top="0.635cm" fo:margin-bottom="0.106cm" fo:line-height="115%" fo:border-top="0.5pt solid #cccccc" fo:padding-top="0.212cm"/>
      <style:text-properties style:font-name="Times New Roman" fo:font-size="8pt" fo:font-style="italic" fo:color="#808080"/>
    </style:style>
    <style:style style:name="PdCity" style:family="paragraph">
      <style:paragraph-properties fo:text-align="start" fo:margin-bottom="0.423cm" fo:line-height="115%">
        <style:tab-stops>
          <style:tab-stop style:position="17.5cm" style:type="right"/>
        </style:tab-stops>
      </style:paragraph-properties>
      <style:text-properties style:font-name="Times New Roman" fo:font-size="12pt"/>
    </style:style>
    <style:style style:name="PdBreak" style:family="paragraph">
      <style:paragraph-properties fo:break-before="page"/>
      <style:text-properties style:font-name="Times New Roman" fo:font-size="12pt"/>
    </style:style>
    <style:style style:name="PdReq" style:family="paragraph">
      <style:paragraph-properties fo:text-align="start" fo:margin-bottom="0.106cm"/>
      <style:text-properties style:font-name="Times New Roman" fo:font-size="12pt"/>
    </style:style>
    <style:style style:name="PdReqB" style:family="paragraph">
      <style:paragraph-properties fo:text-align="start" fo:margin-bottom="0.106cm"/>
      <style:text-properties style:font-name="Times New Roman" fo:font-size="12pt" fo:font-weight="bold"/>
    </style:style>
    <style:style style:name="PdImgL" style:family="paragraph">
      <style:paragraph-properties fo:text-align="start" fo:margin-top="0.212cm" fo:margin-bottom="0.212cm"/>
      <style:text-properties style:font-name="Times New Roman" fo:font-size="12pt"/>
    </style:style>
    <style:style style:name="PdImgC" style:family="paragraph">
      <style:paragraph-properties fo:text-align="center" fo:margin-top="0.212cm" fo:margin-bottom="0.212cm"/>
      <style:text-properties style:font-name="Times New Roman" fo:font-size="12pt"/>
    </style:style>
    <style:style style:name="PdImgR" style:family="paragraph">
      <style:paragraph-properties fo:text-align="end" fo:margin-top="0.212cm" fo:margin-bottom="0.212cm"/>
      <style:text-properties style:font-name="Times New Roman" fo:font-size="12pt"/>
    </style:style>
    <style:style style:name="TdL" style:family="paragraph">
      <style:paragraph-properties fo:text-align="start" fo:text-indent="0cm" fo:margin-bottom="0cm"/>
      <style:text-properties style:font-name="Times New Roman" fo:font-size="12pt" fo:font-weight="normal"/>
    </style:style>
    <style:style style:name="TdLB" style:family="paragraph">
      <style:paragraph-properties fo:text-align="start" fo:text-indent="0cm" fo:margin-bottom="0cm"/>
      <style:text-properties style:font-name="Times New Roman" fo:font-size="12pt" fo:font-weight="bold"/>
    </style:style>
    <style:style style:name="TdC" style:family="paragraph">
      <style:paragraph-properties fo:text-align="center" fo:text-indent="0cm" fo:margin-bottom="0cm"/>
      <style:text-properties style:font-name="Times New Roman" fo:font-size="12pt" fo:font-weight="normal"/>
    </style:style>
    <style:style style:name="TdCB" style:family="paragraph">
      <style:paragraph-properties fo:text-align="center" fo:text-indent="0cm" fo:margin-bottom="0cm"/>
      <style:text-properties style:font-name="Times New Roman" fo:font-size="12pt" fo:font-weight="bold"/>
    </style:style>
    <style:style style:name="TdR" style:family="paragraph">
      <style:paragraph-properties fo:text-align="end" fo:text-indent="0cm" fo:margin-bottom="0cm"/>
      <style:text-properties style:font-name="Times New Roman" fo:font-size="12pt" fo:font-weight="normal"/>
    </style:style>
    <style:style style:name="TdRB" style:family="paragraph">
      <style:paragraph-properties fo:text-align="end" fo:text-indent="0cm" fo:margin-bottom="0cm"/>
      <style:text-properties style:font-name="Times New Roman" fo:font-size="12pt" fo:font-weight="bold"/>
    </style:style>
    <style:style style:name="Tbl" style:family="table">
      <style:table-properties style:rel-width="100%" table:align="margins" fo:margin-top="0.15cm" fo:margin-bottom="0.15cm"/>
    </style:style>
    <style:style style:name="TRb" style:family="table-row">
      <style:table-row-properties style:row-height="0.7cm" style:min-row-height="0.7cm"/>
    </style:style>
    <style:style style:name="TdC" style:family="table-cell">
      <style:table-cell-properties fo:border="0.5pt solid #b8b2a6" fo:padding="0.08cm" style:vertical-align="middle"/>
    </style:style>
    <style:style style:name="Rq" style:family="table">
      <style:table-properties style:rel-width="100%" table:align="margins"/>
    </style:style>
    <style:style style:name="RqC" style:family="table-column">
      <style:table-column-properties style:rel-column-width="1*"/>
    </style:style>
    <style:style style:name="RqD" style:family="table-cell">
      <style:table-cell-properties fo:border="none" fo:padding="0.05cm"/>
    </style:style>
    <style:style style:name="C30de83a8c0" style:family="table-column">
      <style:table-column-properties style:rel-column-width="1000*"/>
    </style:style>
    <style:style style:name="C30de83a8c1" style:family="table-column">
      <style:table-column-properties style:rel-column-width="3000*"/>
    </style:style>
    <style:style style:name="C30de83a8c2" style:family="table-column">
      <style:table-column-properties style:rel-column-width="3000*"/>
    </style:style>
    <style:style style:name="C30de83a8c3" style:family="table-column">
      <style:table-column-properties style:rel-column-width="3000*"/>
    </style:style>
    <style:style style:name="C6aed4ae2c0" style:family="table-column">
      <style:table-column-properties style:rel-column-width="2432*"/>
    </style:style>
    <style:style style:name="C6aed4ae2c1" style:family="table-column">
      <style:table-column-properties style:rel-column-width="4324*"/>
    </style:style>
    <style:style style:name="C6aed4ae2c2" style:family="table-column">
      <style:table-column-properties style:rel-column-width="3243*"/>
    </style:style>
  </office:automatic-styles>
  <office:body>
    <office:text>
      <text:p text:style-name="PdTitle">Рекомендательное письмо работнику</text:p>
      <text:p text:style-name="PdCity">г. ______<text:tab/>«__» __________ ____ г.</text:p>
      <text:p text:style-name="PdHead">Бланк и регистрационные данные</text:p>
      <text:p text:style-name="PdBody">Рекомендательное письмо оформляется на бланке работодателя — ______.</text:p>
      <text:p text:style-name="PdBody">Регистрационный номер письма — ______, дата — ______.</text:p>
      <text:p text:style-name="PdBody">Реквизиты работодателя: ______.</text:p>
      <text:p text:style-name="PdBody">Бланк содержит наименование организации, её адрес, телефон и адрес электронной почты: без справочных данных адресату некуда обратиться за подтверждением написанного, и ценность рекомендации падает до нуля.</text:p>
      <text:p text:style-name="PdBody">Письмо заверяется печатью организации.</text:p>
      <text:p text:style-name="PdGrif">Письмо адресовано: ______.</text:p>
      <text:p text:style-name="PdGrif">Должность, фамилия и инициалы адресата: ______.</text:p>
      <text:p text:style-name="PdGrif">Письмо предназначено для представления в: ______.</text:p>
      <text:p text:style-name="PdGrif">Письмо предназначено для: ______.</text:p>
      <text:p text:style-name="PdGrif">Письмо предназначено для представления в: ______.</text:p>
      <text:p text:style-name="PdHead">Кому предназначено письмо</text:p>
      <text:p text:style-name="PdBody">Письмо выдаётся работнику для представления по месту требования.</text:p>
      <text:p text:style-name="PdBody">Конкретный адресат в тексте не указывается: работник вправе предъявить рекомендацию любому работодателю, к которому будет устраиваться.</text:p>
      <text:p text:style-name="PdBody">Открытая рекомендация удобна работнику, но именно она чаще всего расходится дальше, чем предполагал работодатель, поэтому сведения в ней ограничивают тем, что действительно относится к трудовой функции.</text:p>
      <text:p text:style-name="PdHead">О ком выдана рекомендация</text:p>
      <text:p text:style-name="PdBody">Настоящим подтверждаем, что ______ работает или работал в организации ______.</text:p>
      <text:p text:style-name="PdBody">Должность: ______.</text:p>
      <text:p text:style-name="PdBody">Подразделение: ______.</text:p>
      <text:p text:style-name="PdBody">Период работы: с ______ по ______.</text:p>
      <text:p text:style-name="PdBody">На дату выдачи письма трудовые отношения с работником продолжаются.</text:p>
      <text:p text:style-name="PdBody">Карьерный путь работника в организации: ______.</text:p>
      <text:p text:style-name="PdHead">Трудовые функции и зона ответственности</text:p>
      <text:p text:style-name="PdBody">Трудовые функции и зона ответственности работника: ______.</text:p>
      <text:p text:style-name="PdBody">Ниже приведены задачи и проекты, которые работник вёл, с указанием периода и достигнутого результата.</text:p>
      <table:table table:style-name="Tbl" table:name="C30de83a8">
        <table:table-column table:style-name="C30de83a8c0"/>
        <table:table-column table:style-name="C30de83a8c1"/>
        <table:table-column table:style-name="C30de83a8c2"/>
        <table:table-column table:style-name="C30de83a8c3"/>
        <table:table-row>
          <table:table-cell table:style-name="TdC" office:value-type="string">
            <text:p text:style-name="TdCB">№</text:p>
          </table:table-cell>
          <table:table-cell table:style-name="TdC" office:value-type="string">
            <text:p text:style-name="TdCB">Задача или проект</text:p>
          </table:table-cell>
          <table:table-cell table:style-name="TdC" office:value-type="string">
            <text:p text:style-name="TdCB">Период</text:p>
          </table:table-cell>
          <table:table-cell table:style-name="TdC" office:value-type="string">
            <text:p text:style-name="TdCB">Результат</text:p>
          </table:table-cell>
        </table:table-row>
        <table:table-row>
          <table:table-cell table:style-name="TdC" office:value-type="string">
            <text:p text:style-name="TdC">1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2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3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4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5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6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7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8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</table:table>
      <text:p text:style-name="PdReq"/>
      <text:p text:style-name="PdBody">Профессиональные навыки и программные средства, которыми работник владеет: ______.</text:p>
      <text:p text:style-name="PdBody">Описание работы через задачи и результаты полезнее общих слов: адресат рекомендации сравнивает не эпитеты, а объём и сложность того, что человек делал.</text:p>
      <text:p text:style-name="PdHead">Результаты и деловые качества</text:p>
      <text:p text:style-name="PdBody">Достижения и измеримые результаты работы: ______.</text:p>
      <text:p text:style-name="PdBody">Деловые качества, проявленные работником: ______.</text:p>
      <text:p text:style-name="PdBody">Оценки в рекомендации привязываются к рабочим ситуациям — к срокам, объёмам, проверкам, проектам, — а не к личности как таковой.</text:p>
      <text:p text:style-name="PdBody">Причина прекращения работы: ______.</text:p>
      <text:p text:style-name="PdBody">Пояснение к причине ухода: ______.</text:p>
      <text:p text:style-name="PdHead">Рекомендация</text:p>
      <text:p text:style-name="PdBody">На основании изложенного работодатель сообщает: ______.</text:p>
      <text:p text:style-name="PdBody">Работник рекомендуется для следующей работы: ______.</text:p>
      <text:p text:style-name="PdBody">Для целей обучения отдельно отмечаем: ______.</text:p>
      <text:p text:style-name="PdBody">Позиции, на которые уместно рассматривать работника: ______.</text:p>
      <text:p text:style-name="PdBody">Настоящим подтверждается следующий опыт работника: ______.</text:p>
      <text:p text:style-name="PdBody">Одновременно обращаем внимание на следующие ограничения рекомендации: ______.</text:p>
      <text:p text:style-name="PdBody">За подтверждением изложенных сведений можно обратиться к: ______.</text:p>
      <text:p text:style-name="PdHead">Подпись, регистрация и выдача</text:p>
      <text:p text:style-name="PdBody">Письмо подписывает: ______.</text:p>
      <text:p text:style-name="PdBody">Основание полномочий подписанта: ______.</text:p>
      <text:p text:style-name="PdBody">Рекомендацию подписывает руководитель организации или лицо, которому такое право предоставлено доверенностью либо приказом о распределении полномочий: подпись работника без полномочий делает письмо необязательным для организации (ст. 183 ГК РФ).</text:p>
      <text:p text:style-name="PdBody">Порядок выдачи письма: ______.</text:p>
      <text:p text:style-name="PdBody">Письмо регистрируется как исходящее, и его копия остаётся у работодателя вместе с согласием работника — так через год можно будет понять, что именно и кому было сообщено.</text:p>
      <text:p text:style-name="PdBody">В письме указывается контактное лицо для проверки сведений: без него рекомендация читается как формальность.</text:p>
      <text:p text:style-name="PdBreak"/>
      <text:p text:style-name="PdApp">Приложение № 1 к документу</text:p>
      <text:p text:style-name="PdTitle">Согласие работника на передачу персональных данных</text:p>
      <text:p text:style-name="PdBody">СОГЛАСИЕ</text:p>
      <text:p text:style-name="PdBody">на передачу персональных данных третьей стороне</text:p>
      <text:p text:style-name="PdBody">Я, ______, работаю или работал в организации ______ в должности ______.</text:p>
      <text:p text:style-name="PdBody">Даю согласие работодателю на передачу третьим лицам моих персональных данных в объёме, необходимом для подготовки и выдачи рекомендательного письма: фамилия, имя и отчество, должность, подразделение, период работы, сведения о трудовых функциях, задачах, результатах работы и деловых качествах.</text:p>
      <text:p text:style-name="PdBody">Согласие даётся для целей моего трудоустройства, поступления на обучение или подтверждения профессионального опыта.</text:p>
      <text:p text:style-name="PdBody">Сведения о состоянии здоровья, семейном положении, размере оплаты труда и дисциплинарных взысканиях настоящим согласием не охватываются и передаче не подлежат.</text:p>
      <text:p text:style-name="PdBody">Согласие действует до его отзыва. Отзыв оформляется в письменной форме и вручается работодателю.</text:p>
      <table:table table:style-name="Tbl" table:name="C6aed4ae2">
        <table:table-column table:style-name="C6aed4ae2c0"/>
        <table:table-column table:style-name="C6aed4ae2c1"/>
        <table:table-column table:style-name="C6aed4ae2c2"/>
        <table:table-row>
          <table:table-cell table:style-name="TdC" office:value-type="string">
            <text:p text:style-name="TdCB">Дата</text:p>
          </table:table-cell>
          <table:table-cell table:style-name="TdC" office:value-type="string">
            <text:p text:style-name="TdCB">Фамилия, имя, отчество работника</text:p>
          </table:table-cell>
          <table:table-cell table:style-name="TdC" office:value-type="string">
            <text:p text:style-name="TdCB">Подпись работника</text:p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</table:table>
      <text:p text:style-name="PdReq"/>
      <text:p text:style-name="PdBody">Согласие принято работодателем: ______, ______.</text:p>
      <text:p text:style-name="PdBody">Второй экземпляр согласия остаётся у работника.</text:p>
      <table:table table:style-name="Rq" table:name="Reqs1">
        <table:table-column table:style-name="RqC" table:number-columns-repeated="2"/>
        <table:table-row>
          <table:table-cell table:style-name="RqD" office:value-type="string">
            <text:p text:style-name="PdReqB">Работодатель</text:p>
            <text:p text:style-name="PdReq">__________<text:line-break/><text:line-break/>Дата рождения: __________<text:line-break/><text:line-break/>Паспорт: __________, выдан __________ __________<text:line-break/><text:line-break/>Адрес места жительства: __________</text:p>
            <text:p text:style-name="PdReq">Работодатель ____________ / ________</text:p>
          </table:table-cell>
          <table:table-cell table:style-name="RqD" office:value-type="string">
            <text:p text:style-name="PdReq"/>
          </table:table-cell>
        </table:table-row>
      </table:table>
      <text:p text:style-name="PdReq"/>
      <text:p text:style-name="PdNote">Пустой бланк «Рекомендательное письмо работнику» с сайта primadoc.ru. Документ, заполненный под вашу ситуацию, собирается в конструкторе: https://primadoc.ru/doc/rekomendatelnoe-pismo-rabotniku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fo="urn:oasis:names:tc:opendocument:xmlns:xsl-fo-compatible:1.0" office:version="1.2">
  <office:styles>
    <style:default-style style:family="paragraph">
      <style:text-properties style:font-name="Times New Roman"/>
    </style:default-style>
  </office:styles>
  <office:automatic-styles>
    <style:style style:name="PdFtr" style:family="paragraph">
      <style:paragraph-properties fo:text-align="center" fo:margin-bottom="0cm"/>
      <style:text-properties style:font-name="Times New Roman" fo:font-size="9pt" fo:color="#595959"/>
    </style:style>
    <style:page-layout style:name="pm1">
      <style:page-layout-properties fo:page-width="21cm" fo:page-height="29.7cm" style:print-orientation="portrait" fo:margin-top="1.8cm" fo:margin-right="1.5cm" fo:margin-bottom="1.8cm" fo:margin-left="2cm"/>
      <style:footer-style>
        <style:header-footer-properties fo:min-height="0.6cm" fo:margin-top="0.3cm"/>
      </style:footer-style>
    </style:page-layout>
  </office:automatic-styles>
  <office:master-styles>
    <style:master-page style:name="Standard" style:page-layout-name="pm1">
      <style:footer>
        <text:p text:style-name="PdFtr">Страница <text:page-number text:select-page="current">1</text:page-number> из <text:page-count>1</text:page-count></text:p>
      </style:footer>
    </style:master-page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dc:title>Рекомендательное письмо работнику — пустой бланк</dc:title>
    <meta:generator>Примадок</meta:generator>
    <meta:creation-date>2026-09-17T03:08:17</meta:creation-date>
  </office:meta>
</office:document-meta>
</file>