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9de56cac0" style:family="table-column">
      <style:table-column-properties style:rel-column-width="882*"/>
    </style:style>
    <style:style style:name="Ce9de56cac1" style:family="table-column">
      <style:table-column-properties style:rel-column-width="2941*"/>
    </style:style>
    <style:style style:name="Ce9de56cac2" style:family="table-column">
      <style:table-column-properties style:rel-column-width="2941*"/>
    </style:style>
    <style:style style:name="Ce9de56cac3" style:family="table-column">
      <style:table-column-properties style:rel-column-width="1765*"/>
    </style:style>
    <style:style style:name="Ce9de56cac4" style:family="table-column">
      <style:table-column-properties style:rel-column-width="1471*"/>
    </style:style>
    <style:style style:name="C88a357dec0" style:family="table-column">
      <style:table-column-properties style:rel-column-width="1111*"/>
    </style:style>
    <style:style style:name="C88a357dec1" style:family="table-column">
      <style:table-column-properties style:rel-column-width="3333*"/>
    </style:style>
    <style:style style:name="C88a357dec2" style:family="table-column">
      <style:table-column-properties style:rel-column-width="3704*"/>
    </style:style>
    <style:style style:name="C88a357dec3" style:family="table-column">
      <style:table-column-properties style:rel-column-width="1852*"/>
    </style:style>
    <style:style style:name="C831080ecc0" style:family="table-column">
      <style:table-column-properties style:rel-column-width="732*"/>
    </style:style>
    <style:style style:name="C831080ecc1" style:family="table-column">
      <style:table-column-properties style:rel-column-width="2927*"/>
    </style:style>
    <style:style style:name="C831080ecc2" style:family="table-column">
      <style:table-column-properties style:rel-column-width="2195*"/>
    </style:style>
    <style:style style:name="C831080ecc3" style:family="table-column">
      <style:table-column-properties style:rel-column-width="2195*"/>
    </style:style>
    <style:style style:name="C831080ecc4" style:family="table-column">
      <style:table-column-properties style:rel-column-width="1951*"/>
    </style:style>
    <style:style style:name="C1b83e7bac0" style:family="table-column">
      <style:table-column-properties style:rel-column-width="509*"/>
    </style:style>
    <style:style style:name="C1b83e7bac1" style:family="table-column">
      <style:table-column-properties style:rel-column-width="1525*"/>
    </style:style>
    <style:style style:name="C1b83e7bac2" style:family="table-column">
      <style:table-column-properties style:rel-column-width="2373*"/>
    </style:style>
    <style:style style:name="C1b83e7bac3" style:family="table-column">
      <style:table-column-properties style:rel-column-width="2034*"/>
    </style:style>
    <style:style style:name="C1b83e7bac4" style:family="table-column">
      <style:table-column-properties style:rel-column-width="1525*"/>
    </style:style>
    <style:style style:name="C1b83e7bac5" style:family="table-column">
      <style:table-column-properties style:rel-column-width="2034*"/>
    </style:style>
  </office:automatic-styles>
  <office:body>
    <office:text>
      <text:p text:style-name="PdTitle">Расчётный листок</text:p>
      <text:p text:style-name="PdCity">г. Москва<text:tab/>«12» марта 2026 г.</text:p>
      <text:p text:style-name="PdHead">Шапка расчётного листка</text:p>
      <text:p text:style-name="PdBody">РАСЧЁТНЫЙ ЛИСТОК за август 2026 года</text:p>
      <text:p text:style-name="PdBody">Работодатель: ООО «Ортопед-Сервис», ИНН 7726431290. Подразделение: производственная площадка в Подольске.</text:p>
      <text:p text:style-name="PdBody">Работник: Кузнецова Анна Игоревна, должность старший кладовщик, табельный номер 00147, структурное подразделение склад готовой продукции.</text:p>
      <text:p text:style-name="PdBody">Норма рабочего времени за период — 21 дн. и 168 ч. Фактически отработано — 19 дн. и 152 ч.</text:p>
      <text:p text:style-name="PdBody">Форма листка применяется на основании приказа № 17-ОД от 01.09.2026 (ст. 136 ТК РФ).</text:p>
      <text:p text:style-name="PdBody">Листок извещает работника о составных частях заработной платы, начисленной за расчётный период, о размерах и основаниях удержаний и об общей денежной сумме, подлежащей выплате.</text:p>
      <text:p text:style-name="PdHead">Начислено за расчётный период</text:p>
      <table:table table:style-name="Tbl" table:name="Ce9de56ca">
        <table:table-column table:style-name="Ce9de56cac0"/>
        <table:table-column table:style-name="Ce9de56cac1"/>
        <table:table-column table:style-name="Ce9de56cac2"/>
        <table:table-column table:style-name="Ce9de56cac3"/>
        <table:table-column table:style-name="Ce9de56ca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начисления</text:p>
          </table:table-cell>
          <table:table-cell table:style-name="TdC" office:value-type="string">
            <text:p text:style-name="TdCB">Основание или период</text:p>
          </table:table-cell>
          <table:table-cell table:style-name="TdC" office:value-type="string">
            <text:p text:style-name="TdCB">Дни или часы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начислено за период: 78400.</text:p>
      <text:p text:style-name="PdBody">Каждую составную часть заработной платы показывают отдельной строкой: оклад или тарифную часть, доплаты за условия труда, надбавки, премии, районный коэффициент и процентную надбавку, оплату сверхурочной работы, работы в выходные и ночное время.</text:p>
      <text:p text:style-name="PdBody">Отдельными строками идут выплаты, которые заработной платой не являются, но начислены в этом периоде: отпускные, пособие по временной нетрудоспособности за счёт работодателя, компенсация за неиспользованный отпуск, компенсация за задержку выплаты.</text:p>
      <text:p text:style-name="PdBody">Для каждой строки указывают период, за который начислена сумма. Это важно, когда в одном месяце выплачивают отпускные за следующий месяц или доплату за прошлый: без периода работник не поймёт, за что деньги, а бухгалтерия не сможет объяснить расхождение с табелем.</text:p>
      <text:p text:style-name="PdBody">По строке премии полезно указать её основание — приказ или пункт положения об оплате труда. Тогда спор о том, была премия обязательной частью зарплаты или разовым поощрением, решается по документам, а не по воспоминаниям сторон.</text:p>
      <text:p text:style-name="PdHead">Удержано за расчётный период</text:p>
      <table:table table:style-name="Tbl" table:name="C88a357de">
        <table:table-column table:style-name="C88a357dec0"/>
        <table:table-column table:style-name="C88a357dec1"/>
        <table:table-column table:style-name="C88a357dec2"/>
        <table:table-column table:style-name="C88a357de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удержания</text:p>
          </table:table-cell>
          <table:table-cell table:style-name="TdC" office:value-type="string">
            <text:p text:style-name="TdCB">Основание удержания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удержано за период: 10192.</text:p>
      <text:p text:style-name="PdBody">Удержание без указания основания — самая частая претензия работника и инспектора. Основанием пишут не «по распоряжению», а конкретный документ: исполнительный лист с номером, соглашение об удержании, заявление работника, приказ о взыскании неотработанного аванса.</text:p>
      <text:p text:style-name="PdBody">НДФЛ показывают отдельной строкой, потому что это не удержание в пользу работодателя, а налог, который работодатель перечисляет в бюджет как налоговый агент.</text:p>
      <text:p text:style-name="PdBody">Если из зарплаты удерживают по нескольким исполнительным документам, каждый показывают своей строкой: работник должен видеть, сколько ушло по алиментам, а сколько по другому долгу.</text:p>
      <text:p text:style-name="PdHead">Итог и сумма к выплате</text:p>
      <text:p text:style-name="PdBody">Долг за работодателем на начало периода — 0 руб. Выплачено за первую половину месяца — 30000 руб.</text:p>
      <text:p text:style-name="PdBody">ИТОГО К ВЫПЛАТЕ за август 2026 года: 38208.</text:p>
      <text:p text:style-name="PdBody">Долг за работодателем на конец периода — 0 руб. Дата выплаты — 10.09.2026.</text:p>
      <text:p text:style-name="PdBody">Строка «к выплате» должна сходиться с расчётом: начислено минус удержано минус уже выплаченное за первую половину месяца плюс долг на начало периода. Если сумма в листке и сумма на карте расходятся хотя бы на рубль, работник имеет право получить письменное объяснение расхождения.</text:p>
      <text:p text:style-name="PdHead">Выплата на банковский счёт</text:p>
      <text:p text:style-name="PdBody">Заработная плата за период перечисляется на счёт работника в АО «Тинькофф Банк» по реквизитам, которые работник указал в заявлении.</text:p>
      <text:p text:style-name="PdBody">Работник вправе заменить банк, сообщив новые реквизиты в письменной форме не позднее чем за пятнадцать календарных дней до дня выплаты заработной платы. Отказать в замене банка работодатель не может, а привязка зарплаты к «зарплатному проекту» без права выбора — нарушение (ст. 136 ТК РФ).</text:p>
      <text:p text:style-name="PdBody">Дата выплаты — это дата поступления денег работнику, а не дата платёжного поручения. Если день выплаты выпал на выходной или нерабочий праздничный день, деньги перечисляют накануне.</text:p>
      <text:p text:style-name="PdHead">Выплата наличными из кассы</text:p>
      <text:p text:style-name="PdBody">Заработная плата за период выдаётся наличными из кассы работодателя по платёжной или расчётно-платёжной ведомости в день, указанный в правилах внутреннего трудового распорядка.</text:p>
      <text:p text:style-name="PdBody">Расчётный листок выдают вместе с деньгами или заранее, но не позже дня выплаты. Подпись работника в ведомости подтверждает получение денег и не заменяет подтверждения выдачи листка — это разные факты и разные документы.</text:p>
      <text:p text:style-name="PdBody">Депонирование неполученной суммы не отменяет обязанности выдать листок: извещение о составе зарплаты не связано с тем, пришёл работник в кассу или нет.</text:p>
      <text:p text:style-name="PdHead">Порядок выдачи: бумажный листок под подпись</text:p>
      <text:p text:style-name="PdBody">Листок печатают и передают работнику лично не позднее чем за 2 дн. до дня выплаты заработной платы за вторую половину месяца.</text:p>
      <text:p text:style-name="PdBody">Факт выдачи фиксируют подписью работника в ведомости выдачи расчётных листков (приложение к настоящей форме) либо на отрывном корешке листка, который остаётся у работодателя.</text:p>
      <text:p text:style-name="PdBody">Отсутствие подтверждения выдачи равнозначно невыдаче: доказывать исполнение обязанности придётся работодателю, и устные ссылки на «всем раздали» инспекция не принимает.</text:p>
      <text:p text:style-name="PdBody">Если работник отказался расписаться, составляют акт об отказе в присутствии двух работников — этого достаточно, чтобы обязанность считалась исполненной.</text:p>
      <text:p text:style-name="PdHead">Порядок выдачи: через руководителя подразделения</text:p>
      <text:p text:style-name="PdBody">Бухгалтерия передаёт листки руководителю подразделения склад готовой продукции в запечатанном виде, а он вручает их работникам лично.</text:p>
      <text:p text:style-name="PdBody">Руководитель подразделения расписывается за получение пачки листков, а работники — за получение своего листка. Двойная фиксация нужна, чтобы было видно, на каком этапе документ потерялся.</text:p>
      <text:p text:style-name="PdBody">Передавать листки через коллег, оставлять на рабочем столе или в общем шкафу нельзя: в листке содержатся персональные данные работника, и любой такой способ означает их разглашение.</text:p>
      <text:p text:style-name="PdBody">Руководитель подразделения не вправе знакомиться с содержанием чужих листков, если доступ к сведениям о заработной плате работников не входит в его должностные обязанности.</text:p>
      <text:p text:style-name="PdHead">Порядок выдачи: электронный листок</text:p>
      <text:p text:style-name="PdBody">Листок направляют работнику в электронном виде через личный кабинет работника в 1С:ЗУП — в личный кабинет работника либо на адрес корпоративной электронной почты, закреплённый за ним работодателем.</text:p>
      <text:p text:style-name="PdBody">Электронный способ выдачи обязательно закрепляют в положении об оплате труда, в правилах внутреннего трудового распорядка или в приказе об утверждении формы листка. Без такого закрепления способ считается несогласованным, и инспекция расценивает его как невыдачу.</text:p>
      <text:p text:style-name="PdBody">Система должна фиксировать дату и время направления листка и дату его открытия работником — это и есть доказательство исполнения обязанности.</text:p>
      <text:p text:style-name="PdBody">Работник, у которого нет доступа к системе, получает листок на бумаге. Отсутствие у человека личного смартфона или компьютера не снимает с работодателя обязанность известить его о составе заработной платы.</text:p>
      <text:p text:style-name="PdHead">Что обязательно должно быть в листке</text:p>
      <text:p text:style-name="PdBody">Закон называет четыре обязательных блока сведений, и форма листка не может быть беднее этого перечня.</text:p>
      <text:p text:style-name="PdBody">Первый — составные части заработной платы, причитающейся работнику за соответствующий период. Одной строкой «заработная плата» обязанность не исполняется: нужны оклад, доплаты, надбавки и премии по отдельности.</text:p>
      <text:p text:style-name="PdBody">Второй — размеры иных сумм, начисленных работнику, в том числе денежной компенсации за нарушение срока выплаты заработной платы, оплаты отпуска, выплат при увольнении.</text:p>
      <text:p text:style-name="PdBody">Третий — размеры и основания произведённых удержаний.</text:p>
      <text:p text:style-name="PdBody">Четвёртый — общая денежная сумма, подлежащая выплате.</text:p>
      <text:p text:style-name="PdBody">Работодатель вправе добавить в форму любые полезные графы: остаток отпуска в днях, сведения о перечисленных страховых взносах, справочную информацию о применённых налоговых вычетах. Ограничение одно — добавленные графы не должны раскрывать данные других работников (ст. 136 ТК РФ).</text:p>
      <text:p text:style-name="PdHead">Как утверждается форма листка</text:p>
      <text:p text:style-name="PdBody">Форма расчётного листка утверждается работодателем самостоятельно: общеобязательного бланка нет.</text:p>
      <text:p text:style-name="PdBody">Утверждение оформляют приказом — он приведён в приложении к настоящей форме. В приказе указывают саму форму, дату начала применения, ответственного за выдачу листков и порядок выдачи.</text:p>
      <text:p text:style-name="PdBody">Форму листка относят к локальным нормативным актам, поэтому она не может ухудшать положение работников по сравнению с законом и коллективным договором (ст. 8 ТК РФ).</text:p>
      <text:p text:style-name="PdBody">Переутверждать форму ежегодно не нужно: приказ действует, пока форму не меняют. Менять приказ приходится, когда в организации меняется способ выдачи листков, появляются новые виды начислений или меняется ответственный.</text:p>
      <text:p text:style-name="PdBody">У индивидуального предпринимателя порядок тот же: ИП — такой же работодатель, и обязанность утвердить форму и выдавать листки на него распространяется полностью.</text:p>
      <text:p text:style-name="PdHead">Учёт мнения представительного органа работников</text:p>
      <text:p text:style-name="PdBody">Проект формы расчётного листка направляют в первичная профсоюзная организация ООО «Ортопед-Сервис» вместе с обоснованием. Мотивированное мнение органа получено 27.08.2026.</text:p>
      <text:p text:style-name="PdBody">Выборный орган первичной профсоюзной организации направляет работодателю мотивированное мнение в письменной форме не позднее пяти рабочих дней со дня получения проекта (ст. 372 ТК РФ).</text:p>
      <text:p text:style-name="PdBody">Если мнение не содержит согласия либо содержит предложения по совершенствованию проекта, работодатель может согласиться с ним либо в течение трёх дней провести дополнительные консультации.</text:p>
      <text:p text:style-name="PdBody">При недостижении согласия разногласия оформляют протоколом, после чего работодатель вправе принять форму. Принятая форма может быть обжалована в инспекцию труда или в суд.</text:p>
      <text:p text:style-name="PdBody">Отсутствие в организации представительного органа не отменяет обязанности утвердить форму — в этом случае процедура учёта мнения просто не применяется.</text:p>
      <text:p text:style-name="PdHead">Утверждение формы без представительного органа</text:p>
      <text:p text:style-name="PdBody">В организации представительный орган работников не создан, поэтому процедура учёта мнения не проводится, а форма листка утверждается приказом работодателя.</text:p>
      <text:p text:style-name="PdBody">В приказе полезно прямо записать, что на дату утверждения представительный орган работников отсутствует. Тогда при проверке не возникает вопроса, почему к приказу не приложено мотивированное мнение.</text:p>
      <text:p text:style-name="PdBody">Если профсоюз появится позже, повторно утверждать действующую форму не нужно. Мнение органа учитывают при первом же изменении формы.</text:p>
      <text:p text:style-name="PdHead">Хранение листков и подтверждения выдачи</text:p>
      <text:p text:style-name="PdBody">Вторые экземпляры расчётных листков, корешки и ведомости выдачи хранят вместе с документами по расчётам с работниками.</text:p>
      <text:p text:style-name="PdBody">Срок хранения документов по личному составу зависит от даты их создания и определяется законодательством об архивном деле (ст. 22.1 125-ФЗ). Практический ориентир для расчётных документов — не менее пяти лет при наличии лицевых счетов работников.</text:p>
      <text:p text:style-name="PdBody">Электронные листки хранят в системе, которая их формировала, с сохранением журналов направления и просмотра. Выгрузка «в excel» без служебных отметок доказательством выдачи не является.</text:p>
      <text:p text:style-name="PdBody">Уничтожать листки до истечения срока хранения нельзя: при трудовом споре именно они показывают, что работник знал о составе выплаты и о размере удержаний.</text:p>
      <text:p text:style-name="PdHead">Подписи и отметка о получении</text:p>
      <text:p text:style-name="PdBody">Листок составил: бухгалтер по расчёту заработной платы Гаврилова Ирина Львовна.</text:p>
      <text:p text:style-name="PdBody">Утверждаю форму и порядок выдачи: генеральный директор Величко Павел Сергеевич.</text:p>
      <text:p text:style-name="PdBody">Расчётный листок за август 2026 года получил, состав начислений и удержаний мне разъяснён: Кузнецова Анна Игоревна, дата _______________, подпись _______________.</text:p>
      <text:p text:style-name="PdBody">Подпись работника на листке не означает согласия с расчётом. Она подтверждает только факт получения документа, и работник сохраняет право оспорить любую сумму.</text:p>
      <text:p text:style-name="PdBreak"/>
      <text:p text:style-name="PdApp">Приложение № 1 к документу</text:p>
      <text:p text:style-name="PdTitle">Приказ об утверждении формы расчётного листка</text:p>
      <text:p text:style-name="PdBody">ООО «Ортопед-Сервис»</text:p>
      <text:p text:style-name="PdBody">ПРИКАЗ № 17-ОД от 01.09.2026</text:p>
      <text:p text:style-name="PdBody">об утверждении формы расчётного листка и порядка его выдачи</text:p>
      <text:p text:style-name="PdBody">В соответствии со статьёй 136 Трудового кодекса Российской Федерации, в целях извещения работников о составных частях заработной платы, размерах и основаниях удержаний и общей сумме, подлежащей выплате,</text:p>
      <text:p text:style-name="PdBody">ПРИКАЗЫВАЮ:</text:p>
      <text:p text:style-name="PdBody">1. Утвердить форму расчётного листка согласно основной части настоящего документа и ввести её в действие с 01.09.2026.</text:p>
      <text:p text:style-name="PdBody">2. Установить, что расчётный листок выдаётся каждому работнику при выплате заработной платы за вторую половину месяца, но не позднее дня такой выплаты, способом: Бумажный листок под подпись работника.</text:p>
      <text:p text:style-name="PdBody">3. Возложить обязанность формировать и выдавать расчётные листки на бухгалтер по расчёту заработной платы Гаврилова Ирина Львовна.</text:p>
      <text:p text:style-name="PdBody">4. Установить, что факт выдачи расчётного листка фиксируется в ведомости выдачи расчётных листков либо на отрывном корешке листка, который хранится у работодателя.</text:p>
      <text:p text:style-name="PdBody">5. Признать утратившими силу ранее утверждённые формы расчётного листка и порядок их выдачи.</text:p>
      <text:p text:style-name="PdBody">6. Контроль исполнения приказа оставляю за собой.</text:p>
      <text:p text:style-name="PdBody">Руководитель: генеральный директор Величко Павел Сергеевич _______________</text:p>
      <text:p text:style-name="PdBody">С приказом ознакомлены:</text:p>
      <table:table table:style-name="Tbl" table:name="C831080ec">
        <table:table-column table:style-name="C831080ecc0"/>
        <table:table-column table:style-name="C831080ecc1"/>
        <table:table-column table:style-name="C831080ecc2"/>
        <table:table-column table:style-name="C831080ecc3"/>
        <table:table-column table:style-name="C831080ec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 и инициалы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2 к документу</text:p>
      <text:p text:style-name="PdTitle">Ведомость выдачи расчётных листков</text:p>
      <text:p text:style-name="PdBody">ООО «Ортопед-Сервис». Подразделение: склад готовой продукции. Расчётный период: август 2026 года.</text:p>
      <text:p text:style-name="PdBody">Ведомость подтверждает исполнение обязанности известить работника о составных частях заработной платы. Её ведут по подразделениям и хранят вместе с расчётными документами.</text:p>
      <table:table table:style-name="Tbl" table:name="C1b83e7ba">
        <table:table-column table:style-name="C1b83e7bac0"/>
        <table:table-column table:style-name="C1b83e7bac1"/>
        <table:table-column table:style-name="C1b83e7bac2"/>
        <table:table-column table:style-name="C1b83e7bac3"/>
        <table:table-column table:style-name="C1b83e7bac4"/>
        <table:table-column table:style-name="C1b83e7ba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Табельный номер</text:p>
          </table:table-cell>
          <table:table-cell table:style-name="TdC" office:value-type="string">
            <text:p text:style-name="TdCB">Фамилия и инициалы работника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Подпись работника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едомость закрыл: бухгалтер по расчёту заработной платы Гаврилова Ирина Львовна _______________ дата _______________</text:p>
      <text:p text:style-name="PdBody">Если работник отсутствовал в день выдачи, в графе «дата выдачи» ставят прочерк, а листок выдают в первый день выхода на работу и делают отметку. Для работника, получающего листок в электронном виде, вместо подписи указывают дату и время направления документа в систему.</text:p>
      <text:p text:style-name="PdNote">Образец заполнения «Расчётный листок» с сайта primadoc.ru. Документ, заполненный под вашу ситуацию, собирается в конструкторе: https://primadoc.ru/doc/raschetnyy-listo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Расчётный листок — образец заполнения</dc:title>
    <meta:generator>Примадок</meta:generator>
    <meta:creation-date>2026-09-17T04:33:37</meta:creation-date>
  </office:meta>
</office:document-meta>
</file>