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a6ec3493c0" style:family="table-column">
      <style:table-column-properties style:rel-column-width="306*"/>
    </style:style>
    <style:style style:name="Ca6ec3493c1" style:family="table-column">
      <style:table-column-properties style:rel-column-width="1020*"/>
    </style:style>
    <style:style style:name="Ca6ec3493c2" style:family="table-column">
      <style:table-column-properties style:rel-column-width="612*"/>
    </style:style>
    <style:style style:name="Ca6ec3493c3" style:family="table-column">
      <style:table-column-properties style:rel-column-width="2245*"/>
    </style:style>
    <style:style style:name="Ca6ec3493c4" style:family="table-column">
      <style:table-column-properties style:rel-column-width="2653*"/>
    </style:style>
    <style:style style:name="Ca6ec3493c5" style:family="table-column">
      <style:table-column-properties style:rel-column-width="816*"/>
    </style:style>
    <style:style style:name="Ca6ec3493c6" style:family="table-column">
      <style:table-column-properties style:rel-column-width="1735*"/>
    </style:style>
    <style:style style:name="Ca6ec3493c7" style:family="table-column">
      <style:table-column-properties style:rel-column-width="612*"/>
    </style:style>
    <style:style style:name="C7b1ecc5ec0" style:family="table-column">
      <style:table-column-properties style:rel-column-width="2941*"/>
    </style:style>
    <style:style style:name="C7b1ecc5ec1" style:family="table-column">
      <style:table-column-properties style:rel-column-width="2941*"/>
    </style:style>
    <style:style style:name="C7b1ecc5ec2" style:family="table-column">
      <style:table-column-properties style:rel-column-width="4118*"/>
    </style:style>
    <style:style style:name="C57ade271c0" style:family="table-column">
      <style:table-column-properties style:rel-column-width="395*"/>
    </style:style>
    <style:style style:name="C57ade271c1" style:family="table-column">
      <style:table-column-properties style:rel-column-width="1316*"/>
    </style:style>
    <style:style style:name="C57ade271c2" style:family="table-column">
      <style:table-column-properties style:rel-column-width="3947*"/>
    </style:style>
    <style:style style:name="C57ade271c3" style:family="table-column">
      <style:table-column-properties style:rel-column-width="921*"/>
    </style:style>
    <style:style style:name="C57ade271c4" style:family="table-column">
      <style:table-column-properties style:rel-column-width="1316*"/>
    </style:style>
    <style:style style:name="C57ade271c5" style:family="table-column">
      <style:table-column-properties style:rel-column-width="1316*"/>
    </style:style>
    <style:style style:name="C57ade271c6" style:family="table-column">
      <style:table-column-properties style:rel-column-width="789*"/>
    </style:style>
    <style:style style:name="C2bbbac21c0" style:family="table-column">
      <style:table-column-properties style:rel-column-width="385*"/>
    </style:style>
    <style:style style:name="C2bbbac21c1" style:family="table-column">
      <style:table-column-properties style:rel-column-width="1282*"/>
    </style:style>
    <style:style style:name="C2bbbac21c2" style:family="table-column">
      <style:table-column-properties style:rel-column-width="1154*"/>
    </style:style>
    <style:style style:name="C2bbbac21c3" style:family="table-column">
      <style:table-column-properties style:rel-column-width="1795*"/>
    </style:style>
    <style:style style:name="C2bbbac21c4" style:family="table-column">
      <style:table-column-properties style:rel-column-width="1026*"/>
    </style:style>
    <style:style style:name="C2bbbac21c5" style:family="table-column">
      <style:table-column-properties style:rel-column-width="1795*"/>
    </style:style>
    <style:style style:name="C2bbbac21c6" style:family="table-column">
      <style:table-column-properties style:rel-column-width="1154*"/>
    </style:style>
    <style:style style:name="C2bbbac21c7" style:family="table-column">
      <style:table-column-properties style:rel-column-width="1410*"/>
    </style:style>
    <style:style style:name="C590bf1aec0" style:family="table-column">
      <style:table-column-properties style:rel-column-width="1714*"/>
    </style:style>
    <style:style style:name="C590bf1aec1" style:family="table-column">
      <style:table-column-properties style:rel-column-width="1143*"/>
    </style:style>
    <style:style style:name="C590bf1aec2" style:family="table-column">
      <style:table-column-properties style:rel-column-width="1000*"/>
    </style:style>
    <style:style style:name="C590bf1aec3" style:family="table-column">
      <style:table-column-properties style:rel-column-width="2000*"/>
    </style:style>
    <style:style style:name="C590bf1aec4" style:family="table-column">
      <style:table-column-properties style:rel-column-width="1571*"/>
    </style:style>
    <style:style style:name="C590bf1aec5" style:family="table-column">
      <style:table-column-properties style:rel-column-width="1143*"/>
    </style:style>
    <style:style style:name="C590bf1aec6" style:family="table-column">
      <style:table-column-properties style:rel-column-width="1429*"/>
    </style:style>
  </office:automatic-styles>
  <office:body>
    <office:text>
      <text:p text:style-name="PdGrif">ПУТЕВОЙ ЛИСТ № ПЛ-0147</text:p>
      <text:p text:style-name="PdGrif">Срок действия: 13.07.2026</text:p>
      <text:p text:style-name="PdGrif">Форма ведения: Бумажный путевой лист</text:p>
      <text:p text:style-name="PdGrif">Собственник (владелец) транспортного средства: Иванов Иван Иванович</text:p>
      <text:p text:style-name="PdGrif">Реквизиты владельца: ______</text:p>
      <text:p text:style-name="PdGrif">Место постоянной стоянки (парковки), с которой транспортное средство выезжает на линию: г. Москва, ул. Ленина, д. 1, стр. 3</text:p>
      <text:p text:style-name="PdGrif">Вид перевозки: коммерческая перевозка грузов</text:p>
      <text:p text:style-name="PdGrif">Запись о выдаче листа в журнале учёта: № 147</text:p>
      <text:p text:style-name="PdTitle">Путевой лист</text:p>
      <text:p text:style-name="PdCity">г. Москва<text:tab/>«12» марта 2026 г.</text:p>
      <text:p text:style-name="PdHead">Сведения о транспортном средстве</text:p>
      <text:p text:style-name="PdBody">Транспортное средство: ГАЗ-А21R22 «ГАЗель Next», грузовой фургон. Тип транспортного средства: легковой автомобиль. Государственный регистрационный номер: А123ВС777.</text:p>
      <text:p text:style-name="PdBody">Марка, модель и номер переносятся из свидетельства о регистрации транспортного средства и должны совпадать с ним буква в букву. При работе с прицепом или полуприцепом в этой же строке указывается его марка и регистрационный номер, иначе перевозку составом транспортных средств подтвердить нечем.</text:p>
      <text:p text:style-name="PdBody">Показания одометра при выезде с парковки: 148230 км. Показания одометра при возвращении: 148412 км. Разница между этими значениями — пробег за период действия листа, и именно она сопоставляется с нормой расхода топлива.</text:p>
      <text:p text:style-name="PdHead">Сведения о водителе и допуск к управлению</text:p>
      <text:p text:style-name="PdBody">Водитель: Иванов Иван Иванович. Водительское удостоверение: 77 25 123456, выдано 14.03.2021, категории B, C.</text:p>
      <text:p text:style-name="PdBody">Открытые категории обязаны соответствовать типу транспортного средства из предыдущего раздела: выпуск водителя на грузовой автомобиль с категорией B — самостоятельное нарушение, не связанное с оформлением листа.</text:p>
      <text:p text:style-name="PdBody">Водитель принимает транспортное средство, расписывается в получении путевого листа и отвечает за достоверность внесённых им отметок о времени, пробеге и остатках топлива.</text:p>
      <text:p text:style-name="PdBody">Режим труда и отдыха водителя учитывается отдельно и должен согласовываться с временем выезда и возвращения, указанным в настоящем листе.</text:p>
      <text:p text:style-name="PdHead">Задание водителю: рейсы, маршрут и груз</text:p>
      <text:p text:style-name="PdBody">Маршрут движения: Москва, ул. Ленина, д. 1 — Подольск, ул. Заводская, д. 7 — Москва, ул. Ленина, д. 1.</text:p>
      <text:p text:style-name="PdBody">Задание на период действия путевого листа:</text:p>
      <table:table table:style-name="Tbl" table:name="Ca6ec3493">
        <table:table-column table:style-name="Ca6ec3493c0"/>
        <table:table-column table:style-name="Ca6ec3493c1"/>
        <table:table-column table:style-name="Ca6ec3493c2"/>
        <table:table-column table:style-name="Ca6ec3493c3"/>
        <table:table-column table:style-name="Ca6ec3493c4"/>
        <table:table-column table:style-name="Ca6ec3493c5"/>
        <table:table-column table:style-name="Ca6ec3493c6"/>
        <table:table-column table:style-name="Ca6ec3493c7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Время убытия</text:p>
          </table:table-cell>
          <table:table-cell table:style-name="TdC" office:value-type="string">
            <text:p text:style-name="TdCB">Пункт отправления</text:p>
          </table:table-cell>
          <table:table-cell table:style-name="TdC" office:value-type="string">
            <text:p text:style-name="TdCB">Пункт назначения</text:p>
          </table:table-cell>
          <table:table-cell table:style-name="TdC" office:value-type="string">
            <text:p text:style-name="TdCB">Время прибытия</text:p>
          </table:table-cell>
          <table:table-cell table:style-name="TdC" office:value-type="string">
            <text:p text:style-name="TdCB">Груз или задание</text:p>
          </table:table-cell>
          <table:table-cell table:style-name="TdC" office:value-type="string">
            <text:p text:style-name="TdCB">Пробег (км)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13.07.2026</text:p>
          </table:table-cell>
          <table:table-cell table:style-name="TdC" office:value-type="string">
            <text:p text:style-name="TdL">08:30</text:p>
          </table:table-cell>
          <table:table-cell table:style-name="TdC" office:value-type="string">
            <text:p text:style-name="TdL">г. Москва, ул. Ленина, д. 1 — склад отгрузки</text:p>
          </table:table-cell>
          <table:table-cell table:style-name="TdC" office:value-type="string">
            <text:p text:style-name="TdL">г. Подольск, ул. Заводская, д. 7 — склад покупателя</text:p>
          </table:table-cell>
          <table:table-cell table:style-name="TdC" office:value-type="string">
            <text:p text:style-name="TdL">10:45</text:p>
          </table:table-cell>
          <table:table-cell table:style-name="TdC" office:value-type="string">
            <text:p text:style-name="TdL">труба стальная ВГП 25×3,2 — 1,2 т</text:p>
          </table:table-cell>
          <table:table-cell table:style-name="TdC" office:value-type="string">
            <text:p text:style-name="TdL">64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Адреса указываются с точностью до улицы и дома. Если по одному листу выполняется несколько ездок, каждая вносится отдельной строкой со своим временем убытия и прибытия.</text:p>
      <text:p text:style-name="PdBody">При коммерческой перевозке груза строки задания должны быть согласованы с транспортной накладной: пункты погрузки и выгрузки, наименование груза и его масса совпадают в обоих документах.</text:p>
      <text:p text:style-name="PdHead">Работа транспортного средства: время и пробег</text:p>
      <text:p text:style-name="PdBody">Выезд с парковки: 13.07.2026, 08:15. Возвращение на парковку: 13.07.2026, 18:40.</text:p>
      <text:p text:style-name="PdBody">Показания одометра и время работы заполняются от руки в момент выезда и в момент возвращения и заверяются подписями водителя и лица, выпускающего транспортное средство на линию.</text:p>
      <table:table table:style-name="Tbl" table:name="C7b1ecc5e">
        <table:table-column table:style-name="C7b1ecc5ec0"/>
        <table:table-column table:style-name="C7b1ecc5ec1"/>
        <table:table-column table:style-name="C7b1ecc5ec2"/>
        <table:table-row>
          <table:table-cell table:style-name="TdC" office:value-type="string">
            <text:p text:style-name="TdCB">Показатель</text:p>
          </table:table-cell>
          <table:table-cell table:style-name="TdC" office:value-type="string">
            <text:p text:style-name="TdCB">При выезде на линию</text:p>
          </table:table-cell>
          <table:table-cell table:style-name="TdC" office:value-type="string">
            <text:p text:style-name="TdCB">При возвращении на парковку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 графе «Показатель» последовательно записываются показания одометра в километрах, дата и время, остаток топлива в баке в литрах, подпись водителя и подпись ответственного лица.</text:p>
      <text:p text:style-name="PdBody">Задним числом показания не восстанавливаются: расхождение одометра с фактическим пробегом лишает документ доказательной силы.</text:p>
      <text:p text:style-name="PdHead">Движение горючего и расчёт расхода</text:p>
      <text:p text:style-name="PdBody">Марка топлива: АИ-92. Утверждённая норма расхода: 13.5 л на 100 км.</text:p>
      <text:p text:style-name="PdBody">Остаток топлива при выезде: 18 л. Остаток при возвращении: 22 л.</text:p>
      <text:p text:style-name="PdBody">Заправки за период действия путевого листа:</text:p>
      <table:table table:style-name="Tbl" table:name="C57ade271">
        <table:table-column table:style-name="C57ade271c0"/>
        <table:table-column table:style-name="C57ade271c1"/>
        <table:table-column table:style-name="C57ade271c2"/>
        <table:table-column table:style-name="C57ade271c3"/>
        <table:table-column table:style-name="C57ade271c4"/>
        <table:table-column table:style-name="C57ade271c5"/>
        <table:table-column table:style-name="C57ade271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заправки</text:p>
          </table:table-cell>
          <table:table-cell table:style-name="TdC" office:value-type="string">
            <text:p text:style-name="TdCB">АЗС и способ оплаты</text:p>
          </table:table-cell>
          <table:table-cell table:style-name="TdC" office:value-type="string">
            <text:p text:style-name="TdCB">Марка топлива</text:p>
          </table:table-cell>
          <table:table-cell table:style-name="TdC" office:value-type="string">
            <text:p text:style-name="TdCB">Количество (л)</text:p>
          </table:table-cell>
          <table:table-cell table:style-name="TdC" office:value-type="string">
            <text:p text:style-name="TdCB">Цена за литр (руб.)</text:p>
          </table:table-cell>
          <table:table-cell table:style-name="TdC" office:value-type="string">
            <text:p text:style-name="TdCB">Сумма (руб.)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13.07.2026</text:p>
          </table:table-cell>
          <table:table-cell table:style-name="TdC" office:value-type="string">
            <text:p text:style-name="TdL">АЗС «Лукойл» на 12 км Каширского шоссе — топливная карта № 441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>42</text:p>
          </table:table-cell>
          <table:table-cell table:style-name="TdC" office:value-type="string">
            <text:p text:style-name="TdL">58.40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Фактический расход считается как остаток при выезде плюс заправлено минус остаток при возвращении. Расход по норме считается как норма, умноженная на пробег и делённая на сто.</text:p>
      <text:p text:style-name="PdBody">Отклонение факта от нормы объясняется письменно: зимний коэффициент, работа двигателя на холостом ходу, движение с прицепом, перевозка в условиях затруднённого движения. Необъяснённый перерасход списывается за счёт прибыли и может быть удержан с водителя в порядке материальной ответственности.</text:p>
      <text:p text:style-name="PdHead">Порядок оформления, выдачи и возврата</text:p>
      <text:p text:style-name="PdBody">Путевой лист оформляется до выезда транспортного средства с места постоянной стоянки и действует не дольше указанного в нём срока.</text:p>
      <text:p text:style-name="PdHead">Выдача листа водителю</text:p>
      <text:p text:style-name="PdBody">Лист выдаётся водителю под подпись, а факт выдачи регистрируется в журнале (ведомости) учёта движения путевых листов по форме Приложение № 1. Номер листа присваивается сквозной нумерацией в пределах календарного года и не может повторяться.</text:p>
      <text:p text:style-name="PdHead">Заполнение на линии</text:p>
      <text:p text:style-name="PdBody">Реквизиты владельца, транспортного средства, водителя и задание заполняются до выезда. Показания одометра, время, отметки медработника и контролёра проставляются в момент совершения соответствующего действия. Исправление вносится зачёркиванием одной чертой с надписью «исправленному верить», датой и подписью того, кто исправил; замазывать и подчищать записи нельзя.</text:p>
      <text:p text:style-name="PdHead">Возврат и закрытие листа</text:p>
      <text:p text:style-name="PdBody">По возвращении на парковку водитель сдаёт лист с приложенными кассовыми чеками АЗС, отчётами топливной карты и товаросопроводительными документами. Лист принял к учёту: Смирнова Ольга Викторовна. Принятый лист закрывается расчётом пробега и расхода топлива и в тот же день регистрируется в журнале учёта.</text:p>
      <text:p text:style-name="PdHead">Хранение путевых листов</text:p>
      <text:p text:style-name="PdBody">Место хранения оформленных путевых листов: кабинет бухгалтерии, шкаф № 3, г. Москва, ул. Ленина, д. 1.</text:p>
      <text:p text:style-name="PdBody">Оформленные путевые листы хранятся не менее пяти лет вместе с прилагаемыми чеками и отчётами о заправках. Электронные путевые листы хранятся в информационной системе тот же срок и должны выгружаться по требованию проверяющих.</text:p>
      <text:p text:style-name="PdBody">Путевой лист относится к первичным учётным документам, поэтому к нему применяются общие требования к хранению документов бухгалтерского учёта: доступ ограничен, утрата оформляется актом, восстановление — на основании данных информационной системы и журнала учёта.</text:p>
      <text:p text:style-name="PdBody">Журнал учёта движения путевых листов хранится столько же, сколько сами листы.</text:p>
      <text:p text:style-name="PdHead">Подписи</text:p>
      <text:p text:style-name="PdBody">Водитель: __________________ / Иванов Иван Иванович /</text:p>
      <text:p text:style-name="PdBody">Медицинский работник: __________________ / Сидорова Анна Сергеевна /</text:p>
      <text:p text:style-name="PdBody">Контролёр технического состояния: __________________ / Кузнецов Сергей Николаевич /</text:p>
      <text:p text:style-name="PdBody">Ответственный за выпуск на линию: __________________ / Петров Пётр Петрович /</text:p>
      <text:p text:style-name="PdBody">Путевой лист принял к учёту: __________________ / Смирнова Ольга Викторовна /</text:p>
      <text:p text:style-name="PdBody">Дата составления: ______</text:p>
      <text:p text:style-name="PdBreak"/>
      <text:p text:style-name="PdApp">Приложение № 1 к документу</text:p>
      <text:p text:style-name="PdTitle">Журнал (ведомость) учёта движения путевых листов</text:p>
      <text:p text:style-name="PdBody">Журнал ведётся владельцем транспортного средства и заполняется от руки при каждой выдаче и каждом возврате путевого листа. Листы регистрируются в журнале в день выдачи, сквозной нумерацией в пределах календарного года.</text:p>
      <table:table table:style-name="Tbl" table:name="C2bbbac21">
        <table:table-column table:style-name="C2bbbac21c0"/>
        <table:table-column table:style-name="C2bbbac21c1"/>
        <table:table-column table:style-name="C2bbbac21c2"/>
        <table:table-column table:style-name="C2bbbac21c3"/>
        <table:table-column table:style-name="C2bbbac21c4"/>
        <table:table-column table:style-name="C2bbbac21c5"/>
        <table:table-column table:style-name="C2bbbac21c6"/>
        <table:table-column table:style-name="C2bbbac21c7"/>
        <table:table-row>
          <table:table-cell table:style-name="TdC" office:value-type="string">
            <text:p text:style-name="TdCB">№ п/п</text:p>
          </table:table-cell>
          <table:table-cell table:style-name="TdC" office:value-type="string">
            <text:p text:style-name="TdCB">Номер путевого листа</text:p>
          </table:table-cell>
          <table:table-cell table:style-name="TdC" office:value-type="string">
            <text:p text:style-name="TdCB">Дата выдачи</text:p>
          </table:table-cell>
          <table:table-cell table:style-name="TdC" office:value-type="string">
            <text:p text:style-name="TdCB">Фамилия и инициалы водителя</text:p>
          </table:table-cell>
          <table:table-cell table:style-name="TdC" office:value-type="string">
            <text:p text:style-name="TdCB">Госномер ТС</text:p>
          </table:table-cell>
          <table:table-cell table:style-name="TdC" office:value-type="string">
            <text:p text:style-name="TdCB">Подпись водителя о получении</text:p>
          </table:table-cell>
          <table:table-cell table:style-name="TdC" office:value-type="string">
            <text:p text:style-name="TdCB">Дата возврата</text:p>
          </table:table-cell>
          <table:table-cell table:style-name="TdC" office:value-type="string">
            <text:p text:style-name="TdCB">Подпись о приёме листа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Журнал прошнуровывается, пронумеровывается и заверяется подписью руководителя. Хранится вместе с путевыми листами не менее пяти лет.</text:p>
      <text:p text:style-name="PdBreak"/>
      <text:p text:style-name="PdApp">Приложение № 2 к документу</text:p>
      <text:p text:style-name="PdTitle">Приказ об утверждении норм расхода топлива</text:p>
      <text:p text:style-name="PdBody">Норма расхода топлива утверждается приказом руководителя до начала её применения и действует до отмены или пересмотра. В приказе указываются марка и госномер транспортного средства, вид топлива, базовая норма на 100 км и применяемые повышающие коэффициенты.</text:p>
      <table:table table:style-name="Tbl" table:name="C590bf1ae">
        <table:table-column table:style-name="C590bf1aec0"/>
        <table:table-column table:style-name="C590bf1aec1"/>
        <table:table-column table:style-name="C590bf1aec2"/>
        <table:table-column table:style-name="C590bf1aec3"/>
        <table:table-column table:style-name="C590bf1aec4"/>
        <table:table-column table:style-name="C590bf1aec5"/>
        <table:table-column table:style-name="C590bf1aec6"/>
        <table:table-row>
          <table:table-cell table:style-name="TdC" office:value-type="string">
            <text:p text:style-name="TdCB">Транспортное средство</text:p>
          </table:table-cell>
          <table:table-cell table:style-name="TdC" office:value-type="string">
            <text:p text:style-name="TdCB">Госномер</text:p>
          </table:table-cell>
          <table:table-cell table:style-name="TdC" office:value-type="string">
            <text:p text:style-name="TdCB">Вид топлива</text:p>
          </table:table-cell>
          <table:table-cell table:style-name="TdC" office:value-type="string">
            <text:p text:style-name="TdCB">Базовая норма на 100 км (л)</text:p>
          </table:table-cell>
          <table:table-cell table:style-name="TdC" office:value-type="string">
            <text:p text:style-name="TdCB">Зимний коэффициент</text:p>
          </table:table-cell>
          <table:table-cell table:style-name="TdC" office:value-type="string">
            <text:p text:style-name="TdCB">Иные надбавки</text:p>
          </table:table-cell>
          <table:table-cell table:style-name="TdC" office:value-type="string">
            <text:p text:style-name="TdCB">Период применения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нованием для нормы служит распоряжение Минтранса России № АМ-23-р, документация изготовителя транспортного средства либо акт контрольного замера расхода, составленный комиссией работодателя. Выбранное основание указывается в приказе; менять его задним числом нельзя.</text:p>
      <text:p text:style-name="PdNote">Образец заполнения «Путевой лист» с сайта primadoc.ru. Документ, заполненный под вашу ситуацию, собирается в конструкторе: https://primadoc.ru/doc/putevoy-lis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Путевой лист — образец заполнения</dc:title>
    <meta:generator>Примадок</meta:generator>
    <meta:creation-date>2026-09-16T11:23:39</meta:creation-date>
  </office:meta>
</office:document-meta>
</file>