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fo="urn:oasis:names:tc:opendocument:xmlns:xsl-fo-compatible:1.0" xmlns:table="urn:oasis:names:tc:opendocument:xmlns:table:1.0" xmlns:draw="urn:oasis:names:tc:opendocument:xmlns:drawing:1.0" xmlns:svg="urn:oasis:names:tc:opendocument:xmlns:svg-compatible:1.0" xmlns:xlink="http://www.w3.org/1999/xlink" office:version="1.2">
  <office:automatic-styles>
    <style:style style:name="PdBody" style:family="paragraph">
      <style:paragraph-properties fo:text-align="justify" fo:text-indent="0.75cm" fo:margin-bottom="0.106cm" fo:line-height="115%"/>
      <style:text-properties style:font-name="Times New Roman" fo:font-size="12pt"/>
    </style:style>
    <style:style style:name="PdTitle" style:family="paragraph">
      <style:paragraph-properties fo:text-align="center" fo:margin-bottom="0.282cm" fo:line-height="115%"/>
      <style:text-properties style:font-name="Times New Roman" fo:font-size="12pt" fo:font-weight="bold" fo:text-transform="uppercase"/>
    </style:style>
    <style:style style:name="PdSub" style:family="paragraph">
      <style:paragraph-properties fo:text-align="center" fo:margin-bottom="0.282cm" fo:line-height="115%"/>
      <style:text-properties style:font-name="Times New Roman" fo:font-size="12pt"/>
    </style:style>
    <style:style style:name="PdApp" style:family="paragraph">
      <style:paragraph-properties fo:text-align="end" fo:margin-bottom="0.106cm" fo:line-height="115%"/>
      <style:text-properties style:font-name="Times New Roman" fo:font-size="12pt" fo:font-weight="bold"/>
    </style:style>
    <style:style style:name="PdHead" style:family="paragraph">
      <style:paragraph-properties fo:text-align="start" fo:margin-top="0.212cm" fo:margin-bottom="0.071cm" fo:line-height="115%"/>
      <style:text-properties style:font-name="Times New Roman" fo:font-size="12pt" fo:font-weight="bold"/>
    </style:style>
    <style:style style:name="PdAddr" style:family="paragraph">
      <style:paragraph-properties fo:margin-left="8.5cm" fo:text-align="start" fo:margin-bottom="0.106cm" fo:line-height="115%"/>
      <style:text-properties style:font-name="Times New Roman" fo:font-size="12pt"/>
    </style:style>
    <style:style style:name="PdGrif" style:family="paragraph">
      <style:paragraph-properties fo:text-align="start" fo:margin-bottom="0.106cm" fo:line-height="115%"/>
      <style:text-properties style:font-name="Times New Roman" fo:font-size="12pt"/>
    </style:style>
    <style:style style:name="PdNote" style:family="paragraph">
      <style:paragraph-properties fo:text-align="start" fo:margin-top="0.635cm" fo:margin-bottom="0.106cm" fo:line-height="115%" fo:border-top="0.5pt solid #cccccc" fo:padding-top="0.212cm"/>
      <style:text-properties style:font-name="Times New Roman" fo:font-size="8pt" fo:font-style="italic" fo:color="#808080"/>
    </style:style>
    <style:style style:name="PdCity" style:family="paragraph">
      <style:paragraph-properties fo:text-align="start" fo:margin-bottom="0.423cm" fo:line-height="115%">
        <style:tab-stops>
          <style:tab-stop style:position="26.2cm" style:type="right"/>
        </style:tab-stops>
      </style:paragraph-properties>
      <style:text-properties style:font-name="Times New Roman" fo:font-size="12pt"/>
    </style:style>
    <style:style style:name="PdBreak" style:family="paragraph">
      <style:paragraph-properties fo:break-before="page"/>
      <style:text-properties style:font-name="Times New Roman" fo:font-size="12pt"/>
    </style:style>
    <style:style style:name="PdReq" style:family="paragraph">
      <style:paragraph-properties fo:text-align="start" fo:margin-bottom="0.106cm"/>
      <style:text-properties style:font-name="Times New Roman" fo:font-size="12pt"/>
    </style:style>
    <style:style style:name="PdReqB" style:family="paragraph">
      <style:paragraph-properties fo:text-align="start" fo:margin-bottom="0.106cm"/>
      <style:text-properties style:font-name="Times New Roman" fo:font-size="12pt" fo:font-weight="bold"/>
    </style:style>
    <style:style style:name="PdImgL" style:family="paragraph">
      <style:paragraph-properties fo:text-align="start" fo:margin-top="0.212cm" fo:margin-bottom="0.212cm"/>
      <style:text-properties style:font-name="Times New Roman" fo:font-size="12pt"/>
    </style:style>
    <style:style style:name="PdImgC" style:family="paragraph">
      <style:paragraph-properties fo:text-align="center" fo:margin-top="0.212cm" fo:margin-bottom="0.212cm"/>
      <style:text-properties style:font-name="Times New Roman" fo:font-size="12pt"/>
    </style:style>
    <style:style style:name="PdImgR" style:family="paragraph">
      <style:paragraph-properties fo:text-align="end" fo:margin-top="0.212cm" fo:margin-bottom="0.212cm"/>
      <style:text-properties style:font-name="Times New Roman" fo:font-size="12pt"/>
    </style:style>
    <style:style style:name="TdL" style:family="paragraph">
      <style:paragraph-properties fo:text-align="start" fo:text-indent="0cm" fo:margin-bottom="0cm"/>
      <style:text-properties style:font-name="Times New Roman" fo:font-size="12pt" fo:font-weight="normal"/>
    </style:style>
    <style:style style:name="TdLB" style:family="paragraph">
      <style:paragraph-properties fo:text-align="start" fo:text-indent="0cm" fo:margin-bottom="0cm"/>
      <style:text-properties style:font-name="Times New Roman" fo:font-size="12pt" fo:font-weight="bold"/>
    </style:style>
    <style:style style:name="TdC" style:family="paragraph">
      <style:paragraph-properties fo:text-align="center" fo:text-indent="0cm" fo:margin-bottom="0cm"/>
      <style:text-properties style:font-name="Times New Roman" fo:font-size="12pt" fo:font-weight="normal"/>
    </style:style>
    <style:style style:name="TdCB" style:family="paragraph">
      <style:paragraph-properties fo:text-align="center" fo:text-indent="0cm" fo:margin-bottom="0cm"/>
      <style:text-properties style:font-name="Times New Roman" fo:font-size="12pt" fo:font-weight="bold"/>
    </style:style>
    <style:style style:name="TdR" style:family="paragraph">
      <style:paragraph-properties fo:text-align="end" fo:text-indent="0cm" fo:margin-bottom="0cm"/>
      <style:text-properties style:font-name="Times New Roman" fo:font-size="12pt" fo:font-weight="normal"/>
    </style:style>
    <style:style style:name="TdRB" style:family="paragraph">
      <style:paragraph-properties fo:text-align="end" fo:text-indent="0cm" fo:margin-bottom="0cm"/>
      <style:text-properties style:font-name="Times New Roman" fo:font-size="12pt" fo:font-weight="bold"/>
    </style:style>
    <style:style style:name="Tbl" style:family="table">
      <style:table-properties style:rel-width="100%" table:align="margins" fo:margin-top="0.15cm" fo:margin-bottom="0.15cm"/>
    </style:style>
    <style:style style:name="TRb" style:family="table-row">
      <style:table-row-properties style:row-height="0.7cm" style:min-row-height="0.7cm"/>
    </style:style>
    <style:style style:name="TdC" style:family="table-cell">
      <style:table-cell-properties fo:border="0.5pt solid #b8b2a6" fo:padding="0.08cm" style:vertical-align="middle"/>
    </style:style>
    <style:style style:name="Rq" style:family="table">
      <style:table-properties style:rel-width="100%" table:align="margins"/>
    </style:style>
    <style:style style:name="RqC" style:family="table-column">
      <style:table-column-properties style:rel-column-width="1*"/>
    </style:style>
    <style:style style:name="RqD" style:family="table-cell">
      <style:table-cell-properties fo:border="none" fo:padding="0.05cm"/>
    </style:style>
    <style:style style:name="Ca6ec3493c0" style:family="table-column">
      <style:table-column-properties style:rel-column-width="492*"/>
    </style:style>
    <style:style style:name="Ca6ec3493c1" style:family="table-column">
      <style:table-column-properties style:rel-column-width="1475*"/>
    </style:style>
    <style:style style:name="Ca6ec3493c2" style:family="table-column">
      <style:table-column-properties style:rel-column-width="984*"/>
    </style:style>
    <style:style style:name="Ca6ec3493c3" style:family="table-column">
      <style:table-column-properties style:rel-column-width="1803*"/>
    </style:style>
    <style:style style:name="Ca6ec3493c4" style:family="table-column">
      <style:table-column-properties style:rel-column-width="1639*"/>
    </style:style>
    <style:style style:name="Ca6ec3493c5" style:family="table-column">
      <style:table-column-properties style:rel-column-width="1312*"/>
    </style:style>
    <style:style style:name="Ca6ec3493c6" style:family="table-column">
      <style:table-column-properties style:rel-column-width="1312*"/>
    </style:style>
    <style:style style:name="Ca6ec3493c7" style:family="table-column">
      <style:table-column-properties style:rel-column-width="984*"/>
    </style:style>
    <style:style style:name="C7b1ecc5ec0" style:family="table-column">
      <style:table-column-properties style:rel-column-width="2941*"/>
    </style:style>
    <style:style style:name="C7b1ecc5ec1" style:family="table-column">
      <style:table-column-properties style:rel-column-width="2941*"/>
    </style:style>
    <style:style style:name="C7b1ecc5ec2" style:family="table-column">
      <style:table-column-properties style:rel-column-width="4118*"/>
    </style:style>
    <style:style style:name="C57ade271c0" style:family="table-column">
      <style:table-column-properties style:rel-column-width="546*"/>
    </style:style>
    <style:style style:name="C57ade271c1" style:family="table-column">
      <style:table-column-properties style:rel-column-width="1636*"/>
    </style:style>
    <style:style style:name="C57ade271c2" style:family="table-column">
      <style:table-column-properties style:rel-column-width="1818*"/>
    </style:style>
    <style:style style:name="C57ade271c3" style:family="table-column">
      <style:table-column-properties style:rel-column-width="1273*"/>
    </style:style>
    <style:style style:name="C57ade271c4" style:family="table-column">
      <style:table-column-properties style:rel-column-width="1818*"/>
    </style:style>
    <style:style style:name="C57ade271c5" style:family="table-column">
      <style:table-column-properties style:rel-column-width="1818*"/>
    </style:style>
    <style:style style:name="C57ade271c6" style:family="table-column">
      <style:table-column-properties style:rel-column-width="1091*"/>
    </style:style>
    <style:style style:name="C2bbbac21c0" style:family="table-column">
      <style:table-column-properties style:rel-column-width="385*"/>
    </style:style>
    <style:style style:name="C2bbbac21c1" style:family="table-column">
      <style:table-column-properties style:rel-column-width="1282*"/>
    </style:style>
    <style:style style:name="C2bbbac21c2" style:family="table-column">
      <style:table-column-properties style:rel-column-width="1154*"/>
    </style:style>
    <style:style style:name="C2bbbac21c3" style:family="table-column">
      <style:table-column-properties style:rel-column-width="1795*"/>
    </style:style>
    <style:style style:name="C2bbbac21c4" style:family="table-column">
      <style:table-column-properties style:rel-column-width="1026*"/>
    </style:style>
    <style:style style:name="C2bbbac21c5" style:family="table-column">
      <style:table-column-properties style:rel-column-width="1795*"/>
    </style:style>
    <style:style style:name="C2bbbac21c6" style:family="table-column">
      <style:table-column-properties style:rel-column-width="1154*"/>
    </style:style>
    <style:style style:name="C2bbbac21c7" style:family="table-column">
      <style:table-column-properties style:rel-column-width="1410*"/>
    </style:style>
    <style:style style:name="C590bf1aec0" style:family="table-column">
      <style:table-column-properties style:rel-column-width="1714*"/>
    </style:style>
    <style:style style:name="C590bf1aec1" style:family="table-column">
      <style:table-column-properties style:rel-column-width="1143*"/>
    </style:style>
    <style:style style:name="C590bf1aec2" style:family="table-column">
      <style:table-column-properties style:rel-column-width="1000*"/>
    </style:style>
    <style:style style:name="C590bf1aec3" style:family="table-column">
      <style:table-column-properties style:rel-column-width="2000*"/>
    </style:style>
    <style:style style:name="C590bf1aec4" style:family="table-column">
      <style:table-column-properties style:rel-column-width="1571*"/>
    </style:style>
    <style:style style:name="C590bf1aec5" style:family="table-column">
      <style:table-column-properties style:rel-column-width="1143*"/>
    </style:style>
    <style:style style:name="C590bf1aec6" style:family="table-column">
      <style:table-column-properties style:rel-column-width="1429*"/>
    </style:style>
  </office:automatic-styles>
  <office:body>
    <office:text>
      <text:p text:style-name="PdGrif">ПУТЕВОЙ ЛИСТ № ______</text:p>
      <text:p text:style-name="PdGrif">Срок действия: ______</text:p>
      <text:p text:style-name="PdGrif">Форма ведения: ______</text:p>
      <text:p text:style-name="PdGrif">Собственник (владелец) транспортного средства: ______</text:p>
      <text:p text:style-name="PdGrif">Реквизиты владельца: ______</text:p>
      <text:p text:style-name="PdGrif">Место постоянной стоянки (парковки), с которой транспортное средство выезжает на линию: ______</text:p>
      <text:p text:style-name="PdGrif">Вид перевозки: ______</text:p>
      <text:p text:style-name="PdGrif">Запись о выдаче листа в журнале учёта: № ______</text:p>
      <text:p text:style-name="PdTitle">Путевой лист</text:p>
      <text:p text:style-name="PdCity">г. ______<text:tab/>«__» __________ ____ г.</text:p>
      <text:p text:style-name="PdHead">Сведения о транспортном средстве</text:p>
      <text:p text:style-name="PdBody">Транспортное средство: ______. Тип транспортного средства: ______. Государственный регистрационный номер: ______.</text:p>
      <text:p text:style-name="PdBody">Марка, модель и номер переносятся из свидетельства о регистрации транспортного средства и должны совпадать с ним буква в букву. При работе с прицепом или полуприцепом в этой же строке указывается его марка и регистрационный номер, иначе перевозку составом транспортных средств подтвердить нечем.</text:p>
      <text:p text:style-name="PdBody">Показания одометра при выезде с парковки: ______ км. Показания одометра при возвращении: ______ км. Разница между этими значениями — пробег за период действия листа, и именно она сопоставляется с нормой расхода топлива.</text:p>
      <text:p text:style-name="PdHead">Сведения о водителе и допуск к управлению</text:p>
      <text:p text:style-name="PdBody">Водитель: ______. Водительское удостоверение: ______.</text:p>
      <text:p text:style-name="PdBody">Открытые категории обязаны соответствовать типу транспортного средства из предыдущего раздела: выпуск водителя на грузовой автомобиль с категорией B — самостоятельное нарушение, не связанное с оформлением листа.</text:p>
      <text:p text:style-name="PdBody">Водитель принимает транспортное средство, расписывается в получении путевого листа и отвечает за достоверность внесённых им отметок о времени, пробеге и остатках топлива.</text:p>
      <text:p text:style-name="PdBody">Режим труда и отдыха водителя учитывается отдельно и должен согласовываться с временем выезда и возвращения, указанным в настоящем листе.</text:p>
      <text:p text:style-name="PdHead">Задание водителю: рейсы, маршрут и груз</text:p>
      <text:p text:style-name="PdBody">Маршрут движения: ______.</text:p>
      <text:p text:style-name="PdBody">Задание на период действия путевого листа:</text:p>
      <table:table table:style-name="Tbl" table:name="Ca6ec3493">
        <table:table-column table:style-name="Ca6ec3493c0"/>
        <table:table-column table:style-name="Ca6ec3493c1"/>
        <table:table-column table:style-name="Ca6ec3493c2"/>
        <table:table-column table:style-name="Ca6ec3493c3"/>
        <table:table-column table:style-name="Ca6ec3493c4"/>
        <table:table-column table:style-name="Ca6ec3493c5"/>
        <table:table-column table:style-name="Ca6ec3493c6"/>
        <table:table-column table:style-name="Ca6ec3493c7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Дата</text:p>
          </table:table-cell>
          <table:table-cell table:style-name="TdC" office:value-type="string">
            <text:p text:style-name="TdCB">Время убытия</text:p>
          </table:table-cell>
          <table:table-cell table:style-name="TdC" office:value-type="string">
            <text:p text:style-name="TdCB">Пункт отправления</text:p>
          </table:table-cell>
          <table:table-cell table:style-name="TdC" office:value-type="string">
            <text:p text:style-name="TdCB">Пункт назначения</text:p>
          </table:table-cell>
          <table:table-cell table:style-name="TdC" office:value-type="string">
            <text:p text:style-name="TdCB">Время прибытия</text:p>
          </table:table-cell>
          <table:table-cell table:style-name="TdC" office:value-type="string">
            <text:p text:style-name="TdCB">Груз или задание</text:p>
          </table:table-cell>
          <table:table-cell table:style-name="TdC" office:value-type="string">
            <text:p text:style-name="TdCB">Пробег (км)</text:p>
          </table:table-cell>
        </table:table-row>
        <table:table-row>
          <table:table-cell table:style-name="TdC" office:value-type="string">
            <text:p text:style-name="TdC">1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2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3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4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5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6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7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8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Адреса указываются с точностью до улицы и дома. Если по одному листу выполняется несколько ездок, каждая вносится отдельной строкой со своим временем убытия и прибытия.</text:p>
      <text:p text:style-name="PdBody">При коммерческой перевозке груза строки задания должны быть согласованы с транспортной накладной: пункты погрузки и выгрузки, наименование груза и его масса совпадают в обоих документах.</text:p>
      <text:p text:style-name="PdHead">Работа транспортного средства: время и пробег</text:p>
      <text:p text:style-name="PdBody">Выезд с парковки: ______. Возвращение на парковку: ______.</text:p>
      <text:p text:style-name="PdBody">Показания одометра и время работы заполняются от руки в момент выезда и в момент возвращения и заверяются подписями водителя и лица, выпускающего транспортное средство на линию.</text:p>
      <table:table table:style-name="Tbl" table:name="C7b1ecc5e">
        <table:table-column table:style-name="C7b1ecc5ec0"/>
        <table:table-column table:style-name="C7b1ecc5ec1"/>
        <table:table-column table:style-name="C7b1ecc5ec2"/>
        <table:table-row>
          <table:table-cell table:style-name="TdC" office:value-type="string">
            <text:p text:style-name="TdCB">Показатель</text:p>
          </table:table-cell>
          <table:table-cell table:style-name="TdC" office:value-type="string">
            <text:p text:style-name="TdCB">При выезде на линию</text:p>
          </table:table-cell>
          <table:table-cell table:style-name="TdC" office:value-type="string">
            <text:p text:style-name="TdCB">При возвращении на парковку</text:p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В графе «Показатель» последовательно записываются показания одометра в километрах, дата и время, остаток топлива в баке в литрах, подпись водителя и подпись ответственного лица.</text:p>
      <text:p text:style-name="PdBody">Задним числом показания не восстанавливаются: расхождение одометра с фактическим пробегом лишает документ доказательной силы.</text:p>
      <text:p text:style-name="PdHead">Движение горючего и расчёт расхода</text:p>
      <text:p text:style-name="PdBody">Марка топлива: ______. Утверждённая норма расхода: ______ л на 100 км.</text:p>
      <text:p text:style-name="PdBody">Остаток топлива при выезде: ______ л. Остаток при возвращении: ______ л.</text:p>
      <text:p text:style-name="PdBody">Заправки за период действия путевого листа:</text:p>
      <table:table table:style-name="Tbl" table:name="C57ade271">
        <table:table-column table:style-name="C57ade271c0"/>
        <table:table-column table:style-name="C57ade271c1"/>
        <table:table-column table:style-name="C57ade271c2"/>
        <table:table-column table:style-name="C57ade271c3"/>
        <table:table-column table:style-name="C57ade271c4"/>
        <table:table-column table:style-name="C57ade271c5"/>
        <table:table-column table:style-name="C57ade271c6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Дата заправки</text:p>
          </table:table-cell>
          <table:table-cell table:style-name="TdC" office:value-type="string">
            <text:p text:style-name="TdCB">АЗС и способ оплаты</text:p>
          </table:table-cell>
          <table:table-cell table:style-name="TdC" office:value-type="string">
            <text:p text:style-name="TdCB">Марка топлива</text:p>
          </table:table-cell>
          <table:table-cell table:style-name="TdC" office:value-type="string">
            <text:p text:style-name="TdCB">Количество (л)</text:p>
          </table:table-cell>
          <table:table-cell table:style-name="TdC" office:value-type="string">
            <text:p text:style-name="TdCB">Цена за литр (руб.)</text:p>
          </table:table-cell>
          <table:table-cell table:style-name="TdC" office:value-type="string">
            <text:p text:style-name="TdCB">Сумма (руб.)</text:p>
          </table:table-cell>
        </table:table-row>
        <table:table-row>
          <table:table-cell table:style-name="TdC" office:value-type="string">
            <text:p text:style-name="TdC">1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2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3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4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5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6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7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8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Фактический расход считается как остаток при выезде плюс заправлено минус остаток при возвращении. Расход по норме считается как норма, умноженная на пробег и делённая на сто.</text:p>
      <text:p text:style-name="PdBody">Отклонение факта от нормы объясняется письменно: зимний коэффициент, работа двигателя на холостом ходу, движение с прицепом, перевозка в условиях затруднённого движения. Необъяснённый перерасход списывается за счёт прибыли и может быть удержан с водителя в порядке материальной ответственности.</text:p>
      <text:p text:style-name="PdHead">Порядок оформления, выдачи и возврата</text:p>
      <text:p text:style-name="PdBody">Путевой лист оформляется до выезда транспортного средства с места постоянной стоянки и действует не дольше указанного в нём срока.</text:p>
      <text:p text:style-name="PdHead">Выдача листа водителю</text:p>
      <text:p text:style-name="PdBody">Лист выдаётся водителю под подпись, а факт выдачи регистрируется в журнале (ведомости) учёта движения путевых листов по форме Приложение № 1. Номер листа присваивается сквозной нумерацией в пределах календарного года и не может повторяться.</text:p>
      <text:p text:style-name="PdHead">Заполнение на линии</text:p>
      <text:p text:style-name="PdBody">Реквизиты владельца, транспортного средства, водителя и задание заполняются до выезда. Показания одометра, время, отметки медработника и контролёра проставляются в момент совершения соответствующего действия. Исправление вносится зачёркиванием одной чертой с надписью «исправленному верить», датой и подписью того, кто исправил; замазывать и подчищать записи нельзя.</text:p>
      <text:p text:style-name="PdHead">Возврат и закрытие листа</text:p>
      <text:p text:style-name="PdBody">По возвращении на парковку водитель сдаёт лист с приложенными кассовыми чеками АЗС, отчётами топливной карты и товаросопроводительными документами. Лист принял к учёту: ______. Принятый лист закрывается расчётом пробега и расхода топлива и в тот же день регистрируется в журнале учёта.</text:p>
      <text:p text:style-name="PdHead">Хранение путевых листов</text:p>
      <text:p text:style-name="PdBody">Место хранения оформленных путевых листов: ______.</text:p>
      <text:p text:style-name="PdBody">Оформленные путевые листы хранятся не менее пяти лет вместе с прилагаемыми чеками и отчётами о заправках. Электронные путевые листы хранятся в информационной системе тот же срок и должны выгружаться по требованию проверяющих.</text:p>
      <text:p text:style-name="PdBody">Путевой лист относится к первичным учётным документам, поэтому к нему применяются общие требования к хранению документов бухгалтерского учёта: доступ ограничен, утрата оформляется актом, восстановление — на основании данных информационной системы и журнала учёта.</text:p>
      <text:p text:style-name="PdBody">Журнал учёта движения путевых листов хранится столько же, сколько сами листы.</text:p>
      <text:p text:style-name="PdHead">Подписи</text:p>
      <text:p text:style-name="PdBody">Водитель: __________________ / ______ /</text:p>
      <text:p text:style-name="PdBody">Медицинский работник: __________________ / ______ /</text:p>
      <text:p text:style-name="PdBody">Контролёр технического состояния: __________________ / ______ /</text:p>
      <text:p text:style-name="PdBody">Ответственный за выпуск на линию: __________________ / ______ /</text:p>
      <text:p text:style-name="PdBody">Путевой лист принял к учёту: __________________ / ______ /</text:p>
      <text:p text:style-name="PdBody">Дата составления: ______</text:p>
      <text:p text:style-name="PdBreak"/>
      <text:p text:style-name="PdApp">Приложение № 1 к документу</text:p>
      <text:p text:style-name="PdTitle">Журнал (ведомость) учёта движения путевых листов</text:p>
      <text:p text:style-name="PdBody">Журнал ведётся владельцем транспортного средства и заполняется от руки при каждой выдаче и каждом возврате путевого листа. Листы регистрируются в журнале в день выдачи, сквозной нумерацией в пределах календарного года.</text:p>
      <table:table table:style-name="Tbl" table:name="C2bbbac21">
        <table:table-column table:style-name="C2bbbac21c0"/>
        <table:table-column table:style-name="C2bbbac21c1"/>
        <table:table-column table:style-name="C2bbbac21c2"/>
        <table:table-column table:style-name="C2bbbac21c3"/>
        <table:table-column table:style-name="C2bbbac21c4"/>
        <table:table-column table:style-name="C2bbbac21c5"/>
        <table:table-column table:style-name="C2bbbac21c6"/>
        <table:table-column table:style-name="C2bbbac21c7"/>
        <table:table-row>
          <table:table-cell table:style-name="TdC" office:value-type="string">
            <text:p text:style-name="TdCB">№ п/п</text:p>
          </table:table-cell>
          <table:table-cell table:style-name="TdC" office:value-type="string">
            <text:p text:style-name="TdCB">Номер путевого листа</text:p>
          </table:table-cell>
          <table:table-cell table:style-name="TdC" office:value-type="string">
            <text:p text:style-name="TdCB">Дата выдачи</text:p>
          </table:table-cell>
          <table:table-cell table:style-name="TdC" office:value-type="string">
            <text:p text:style-name="TdCB">Фамилия и инициалы водителя</text:p>
          </table:table-cell>
          <table:table-cell table:style-name="TdC" office:value-type="string">
            <text:p text:style-name="TdCB">Госномер ТС</text:p>
          </table:table-cell>
          <table:table-cell table:style-name="TdC" office:value-type="string">
            <text:p text:style-name="TdCB">Подпись водителя о получении</text:p>
          </table:table-cell>
          <table:table-cell table:style-name="TdC" office:value-type="string">
            <text:p text:style-name="TdCB">Дата возврата</text:p>
          </table:table-cell>
          <table:table-cell table:style-name="TdC" office:value-type="string">
            <text:p text:style-name="TdCB">Подпись о приёме листа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Журнал прошнуровывается, пронумеровывается и заверяется подписью руководителя. Хранится вместе с путевыми листами не менее пяти лет.</text:p>
      <text:p text:style-name="PdBreak"/>
      <text:p text:style-name="PdApp">Приложение № 2 к документу</text:p>
      <text:p text:style-name="PdTitle">Приказ об утверждении норм расхода топлива</text:p>
      <text:p text:style-name="PdBody">Норма расхода топлива утверждается приказом руководителя до начала её применения и действует до отмены или пересмотра. В приказе указываются марка и госномер транспортного средства, вид топлива, базовая норма на 100 км и применяемые повышающие коэффициенты.</text:p>
      <table:table table:style-name="Tbl" table:name="C590bf1ae">
        <table:table-column table:style-name="C590bf1aec0"/>
        <table:table-column table:style-name="C590bf1aec1"/>
        <table:table-column table:style-name="C590bf1aec2"/>
        <table:table-column table:style-name="C590bf1aec3"/>
        <table:table-column table:style-name="C590bf1aec4"/>
        <table:table-column table:style-name="C590bf1aec5"/>
        <table:table-column table:style-name="C590bf1aec6"/>
        <table:table-row>
          <table:table-cell table:style-name="TdC" office:value-type="string">
            <text:p text:style-name="TdCB">Транспортное средство</text:p>
          </table:table-cell>
          <table:table-cell table:style-name="TdC" office:value-type="string">
            <text:p text:style-name="TdCB">Госномер</text:p>
          </table:table-cell>
          <table:table-cell table:style-name="TdC" office:value-type="string">
            <text:p text:style-name="TdCB">Вид топлива</text:p>
          </table:table-cell>
          <table:table-cell table:style-name="TdC" office:value-type="string">
            <text:p text:style-name="TdCB">Базовая норма на 100 км (л)</text:p>
          </table:table-cell>
          <table:table-cell table:style-name="TdC" office:value-type="string">
            <text:p text:style-name="TdCB">Зимний коэффициент</text:p>
          </table:table-cell>
          <table:table-cell table:style-name="TdC" office:value-type="string">
            <text:p text:style-name="TdCB">Иные надбавки</text:p>
          </table:table-cell>
          <table:table-cell table:style-name="TdC" office:value-type="string">
            <text:p text:style-name="TdCB">Период применения</text:p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Основанием для нормы служит распоряжение Минтранса России № АМ-23-р, документация изготовителя транспортного средства либо акт контрольного замера расхода, составленный комиссией работодателя. Выбранное основание указывается в приказе; менять его задним числом нельзя.</text:p>
      <text:p text:style-name="PdNote">Пустой бланк «Путевой лист» с сайта primadoc.ru. Документ, заполненный под вашу ситуацию, собирается в конструкторе: https://primadoc.ru/doc/putevoy-list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fo="urn:oasis:names:tc:opendocument:xmlns:xsl-fo-compatible:1.0" office:version="1.2">
  <office:styles>
    <style:default-style style:family="paragraph">
      <style:text-properties style:font-name="Times New Roman"/>
    </style:default-style>
  </office:styles>
  <office:automatic-styles>
    <style:style style:name="PdFtr" style:family="paragraph">
      <style:paragraph-properties fo:text-align="center" fo:margin-bottom="0cm"/>
      <style:text-properties style:font-name="Times New Roman" fo:font-size="9pt" fo:color="#595959"/>
    </style:style>
    <style:page-layout style:name="pm1">
      <style:page-layout-properties fo:page-width="29.7cm" fo:page-height="21cm" style:print-orientation="landscape" fo:margin-top="1.2cm" fo:margin-right="1.5cm" fo:margin-bottom="1.2cm" fo:margin-left="2cm"/>
      <style:footer-style>
        <style:header-footer-properties fo:min-height="0.6cm" fo:margin-top="0.3cm"/>
      </style:footer-style>
    </style:page-layout>
  </office:automatic-styles>
  <office:master-styles>
    <style:master-page style:name="Standard" style:page-layout-name="pm1">
      <style:footer>
        <text:p text:style-name="PdFtr">Страница <text:page-number text:select-page="current">1</text:page-number> из <text:page-count>1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dc:title>Путевой лист — пустой бланк</dc:title>
    <meta:generator>Примадок</meta:generator>
    <meta:creation-date>2026-09-16T14:59:12</meta:creation-date>
  </office:meta>
</office:document-meta>
</file>