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f0799edac0" style:family="table-column">
      <style:table-column-properties style:rel-column-width="667*"/>
    </style:style>
    <style:style style:name="Cf0799edac1" style:family="table-column">
      <style:table-column-properties style:rel-column-width="4000*"/>
    </style:style>
    <style:style style:name="Cf0799edac2" style:family="table-column">
      <style:table-column-properties style:rel-column-width="2000*"/>
    </style:style>
    <style:style style:name="Cf0799edac3" style:family="table-column">
      <style:table-column-properties style:rel-column-width="1556*"/>
    </style:style>
    <style:style style:name="Cf0799edac4" style:family="table-column">
      <style:table-column-properties style:rel-column-width="1778*"/>
    </style:style>
  </office:automatic-styles>
  <office:body>
    <office:text>
      <text:p text:style-name="PdGrif">№ 412 от 01.01.2026</text:p>
      <text:p text:style-name="PdGrif">Плательщик: Петров Пётр Петрович</text:p>
      <text:p text:style-name="PdGrif">Счёт плательщика: 40702810900000012345, ПАО «Банк», г. Москва, БИК 044525225</text:p>
      <text:p text:style-name="PdGrif">Получатель: Иванов Иван Иванович</text:p>
      <text:p text:style-name="PdGrif">Счёт получателя: 40702810400000054321, АО «Банк», г. Тверь, БИК 044525593</text:p>
      <text:p text:style-name="PdGrif">Сумма: 100 000</text:p>
      <text:p text:style-name="PdGrif">Вид платежа: расчёты с контрагентом.</text:p>
      <text:p text:style-name="PdGrif">При расчётах платёжным поручением банк обязуется по распоряжению плательщика перевести денежные средства получателю в этом или в ином банке (ст. 863 ГК РФ).</text:p>
      <text:p text:style-name="PdTitle">Платёжное поручение</text:p>
      <text:p text:style-name="PdCity">г. Москва<text:tab/>«12» марта 2026 г.</text:p>
      <text:p text:style-name="PdHead">Назначение платежа</text:p>
      <text:p text:style-name="PdBody">Назначение платежа: Оплата по договору поставки от 03.08.2026 № 12/26, счёт от 10.08.2026 № 118, за кирпич керамический, в т. ч. НДС 22% — 32 400,00 руб.</text:p>
      <text:p text:style-name="PdBody">Налог на добавленную стоимость: в т.ч. НДС 22%. Сумма налога выделяется в назначении платежа отдельной строкой либо указывается, что операция налогом не облагается.</text:p>
      <text:p text:style-name="PdBody">Расшифровка платежа по документам-основаниям:</text:p>
      <table:table table:style-name="Tbl" table:name="Cf0799eda">
        <table:table-column table:style-name="Cf0799edac0"/>
        <table:table-column table:style-name="Cf0799edac1"/>
        <table:table-column table:style-name="Cf0799edac2"/>
        <table:table-column table:style-name="Cf0799edac3"/>
        <table:table-column table:style-name="Cf0799edac4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Документ-основание</text:p>
          </table:table-cell>
          <table:table-cell table:style-name="TdC" office:value-type="string">
            <text:p text:style-name="TdCB">Дата документа</text:p>
          </table:table-cell>
          <table:table-cell table:style-name="TdC" office:value-type="string">
            <text:p text:style-name="TdCB">Сумма в рублях</text:p>
          </table:table-cell>
          <table:table-cell table:style-name="TdC" office:value-type="string">
            <text:p text:style-name="TdCB">В том числе НДС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Назначение платежа должно позволять однозначно определить обязательство, которое исполняется: вид платежа, номер и дату договора, номер и дату счёта, период оплаты.</text:p>
      <text:p text:style-name="PdBody">Банк проверяет распоряжение на соответствие установленным требованиям к реквизитам и вправе отказать в исполнении при их нарушении (ст. 864 ГК РФ).</text:p>
      <text:p text:style-name="PdHead">Реквизиты платежа в бюджет</text:p>
      <text:p text:style-name="PdBody">При перечислении налогов, сборов и страховых взносов дополнительно заполняются поля 101, 104, 105, 106, 107 и 22 платёжного поручения.</text:p>
      <text:p text:style-name="PdBody">КБК: 18201061201010000510. ОКТМО: 45382000. Налоговый период: МС.08.2026. Уникальный идентификатор начисления: 0 — при отсутствии начисления по требованию.</text:p>
      <text:p text:style-name="PdBody">Платежи, входящие в состав единого налогового платежа, перечисляются на казначейский счёт получателя — уполномоченного территориального органа Федерального казначейства, со статусом плательщика 01 и с указанием КБК единого налогового платежа (ст. 58 НК РФ).</text:p>
      <text:p text:style-name="PdBody">Обязанность по уплате налога считается исполненной со дня перечисления денежных средств в качестве единого налогового платежа при наличии достаточного остатка на счёте (ст. 45 НК РФ).</text:p>
      <text:p text:style-name="PdBody">Ошибка в реквизитах, не повлёкшая непоступление средств в бюджет, устраняется уточнением платежа; при непоступлении средств обязанность считается неисполненной и начисляются пени (ст. 75 НК РФ).</text:p>
      <text:p text:style-name="PdHead">Очерёдность платежа</text:p>
      <text:p text:style-name="PdBody">Очерёдность платежа: 5 — расчёты по обязательствам перед контрагентами и прочие платежи.</text:p>
      <text:p text:style-name="PdBody">При достаточности денежных средств на счёте распоряжения исполняются в порядке поступления в банк, то есть в календарной очерёдности.</text:p>
      <text:p text:style-name="PdBody">При недостаточности денежных средств списание производится в очерёдности, установленной законом: сначала требования о возмещении вреда жизни и здоровью и о взыскании алиментов, затем выплаты по исполнительным документам о выходных пособиях и оплате труда, затем оплата труда по расчётным документам и поручения налоговых органов, затем иные исполнительные документы и в последнюю очередь прочие платежи.</text:p>
      <text:p text:style-name="PdBody">Списание средств со счёта производится банком на основании распоряжения клиента, а без распоряжения — только в случаях, установленных законом или договором (ст. 854 ГК РФ).</text:p>
      <text:p text:style-name="PdBody">Основание платежа по исполнительному документу: исполнительный лист ФС № 012345678 от 12.05.2026, выдан Хамовническим районным судом г. Москвы.</text:p>
      <text:p text:style-name="PdHead">Подписи и отметки банка</text:p>
      <text:p text:style-name="PdBody">Руководитель (уполномоченное лицо) плательщика: ______________ / ______________ /</text:p>
      <text:p text:style-name="PdBody">Главный бухгалтер: ______________ / ______________ /</text:p>
      <text:p text:style-name="PdBody">Отметки банка о принятии и об исполнении распоряжения: ____________________________</text:p>
      <text:p text:style-name="PdBody">При направлении распоряжения по системе дистанционного банковского обслуживания подписи на бумажном носителе заменяются электронной подписью уполномоченного лица.</text:p>
      <text:p text:style-name="PdNote">Образец заполнения «Платёжное поручение» с сайта primadoc.ru. Документ, заполненный под вашу ситуацию, собирается в конструкторе: https://primadoc.ru/doc/platezhnoe-porucheni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Платёжное поручение — образец заполнения</dc:title>
    <meta:generator>Примадок</meta:generator>
    <meta:creation-date>2026-09-15T10:48:03</meta:creation-date>
  </office:meta>
</office:document-meta>
</file>