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b9409e93c0" style:family="table-column">
      <style:table-column-properties style:rel-column-width="546*"/>
    </style:style>
    <style:style style:name="Cb9409e93c1" style:family="table-column">
      <style:table-column-properties style:rel-column-width="1636*"/>
    </style:style>
    <style:style style:name="Cb9409e93c2" style:family="table-column">
      <style:table-column-properties style:rel-column-width="2182*"/>
    </style:style>
    <style:style style:name="Cb9409e93c3" style:family="table-column">
      <style:table-column-properties style:rel-column-width="2546*"/>
    </style:style>
    <style:style style:name="Cb9409e93c4" style:family="table-column">
      <style:table-column-properties style:rel-column-width="1818*"/>
    </style:style>
    <style:style style:name="Cb9409e93c5" style:family="table-column">
      <style:table-column-properties style:rel-column-width="1273*"/>
    </style:style>
    <style:style style:name="C0be3abcbc0" style:family="table-column">
      <style:table-column-properties style:rel-column-width="811*"/>
    </style:style>
    <style:style style:name="C0be3abcbc1" style:family="table-column">
      <style:table-column-properties style:rel-column-width="2432*"/>
    </style:style>
    <style:style style:name="C0be3abcbc2" style:family="table-column">
      <style:table-column-properties style:rel-column-width="2162*"/>
    </style:style>
    <style:style style:name="C0be3abcbc3" style:family="table-column">
      <style:table-column-properties style:rel-column-width="2703*"/>
    </style:style>
    <style:style style:name="C0be3abcbc4" style:family="table-column">
      <style:table-column-properties style:rel-column-width="1892*"/>
    </style:style>
    <style:style style:name="Cb17ad353c0" style:family="table-column">
      <style:table-column-properties style:rel-column-width="517*"/>
    </style:style>
    <style:style style:name="Cb17ad353c1" style:family="table-column">
      <style:table-column-properties style:rel-column-width="1552*"/>
    </style:style>
    <style:style style:name="Cb17ad353c2" style:family="table-column">
      <style:table-column-properties style:rel-column-width="1552*"/>
    </style:style>
    <style:style style:name="Cb17ad353c3" style:family="table-column">
      <style:table-column-properties style:rel-column-width="1552*"/>
    </style:style>
    <style:style style:name="Cb17ad353c4" style:family="table-column">
      <style:table-column-properties style:rel-column-width="1724*"/>
    </style:style>
    <style:style style:name="Cb17ad353c5" style:family="table-column">
      <style:table-column-properties style:rel-column-width="2069*"/>
    </style:style>
    <style:style style:name="Cb17ad353c6" style:family="table-column">
      <style:table-column-properties style:rel-column-width="1035*"/>
    </style:style>
  </office:automatic-styles>
  <office:body>
    <office:text>
      <text:p text:style-name="PdGrif">№ 14 от 05.10.2026</text:p>
      <text:p text:style-name="PdGrif">Вид отчёта: отчёт агента. Отчётный период: с 1 июля по 30 сентября 2026 г. (III квартал).</text:p>
      <text:p text:style-name="PdGrif">Составитель отчёта: Иванов Иван Иванович</text:p>
      <text:p text:style-name="PdGrif">Получатель отчёта: Петров Пётр Петрович</text:p>
      <text:p text:style-name="PdGrif">Основание составления: агентский договор от 11.01.2026 № 3.</text:p>
      <text:p text:style-name="PdGrif">Отчёт составлен как первичный учётный документ и содержит обязательные реквизиты, установленные законом (ст. 9 402-ФЗ).</text:p>
      <text:p text:style-name="PdTitle">Отчётная форма</text:p>
      <text:p text:style-name="PdCity">г. Москва<text:tab/>«12» марта 2026 г.</text:p>
      <text:p text:style-name="PdHead">Исполненное за отчётный период</text:p>
      <text:p text:style-name="PdBody">За отчётный период исполнено следующее:</text:p>
      <table:table table:style-name="Tbl" table:name="Cb9409e93">
        <table:table-column table:style-name="Cb9409e93c0"/>
        <table:table-column table:style-name="Cb9409e93c1"/>
        <table:table-column table:style-name="Cb9409e93c2"/>
        <table:table-column table:style-name="Cb9409e93c3"/>
        <table:table-column table:style-name="Cb9409e93c4"/>
        <table:table-column table:style-name="Cb9409e93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одержание операции</text:p>
          </table:table-cell>
          <table:table-cell table:style-name="TdC" office:value-type="string">
            <text:p text:style-name="TdCB">Подтверждающий документ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 в рублях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бщие показатели и результаты за период: реализовано 128 единиц продукции на 1 540 000 руб.; заключено 14 договоров с покупателями; расходы на доставку — 96 000 руб.</text:p>
      <text:p text:style-name="PdBody">Подтверждающие документы: копии 14 договоров и накладных — 42 л.; акты приёма-передачи — 6 л.; счета на возмещение расходов — 4 л.. Их реестр приведён в Приложение № 1.</text:p>
      <text:p text:style-name="PdBody">Сведения, приведённые в настоящем отчёте, соответствуют данным первичных документов составителя и подтверждены приложенными копиями.</text:p>
      <text:p text:style-name="PdHead">Расходы, подлежащие возмещению</text:p>
      <text:p text:style-name="PdBody">В отчётном периоде понесены следующие расходы, подлежащие возмещению:</text:p>
      <table:table table:style-name="Tbl" table:name="C0be3abcb">
        <table:table-column table:style-name="C0be3abcbc0"/>
        <table:table-column table:style-name="C0be3abcbc1"/>
        <table:table-column table:style-name="C0be3abcbc2"/>
        <table:table-column table:style-name="C0be3abcbc3"/>
        <table:table-column table:style-name="C0be3abcb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Назначение расхода</text:p>
          </table:table-cell>
          <table:table-cell table:style-name="TdC" office:value-type="string">
            <text:p text:style-name="TdCB">Сумма в рублях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бщая сумма возмещаемых расходов: 96 000.</text:p>
      <text:p text:style-name="PdBody">К возмещению принимаются расходы, произведённые в интересах получателя отчёта и подтверждённые первичными документами; расходы, не подтверждённые документами, к возмещению не принимаются.</text:p>
      <text:p text:style-name="PdBody">Расходы, произведённые сверх согласованных лимитов или без предварительного согласования, когда оно требуется договором, возмещаются только при их последующем письменном одобрении.</text:p>
      <text:p text:style-name="PdHead">Расчёты сторон по отчёту</text:p>
      <text:p text:style-name="PdBody">Объём исполненного (выручка) за период: 1 540 000.</text:p>
      <text:p text:style-name="PdBody">Размер вознаграждения: 10% от суммы поступившей выручки. Сумма вознаграждения: 154 000.</text:p>
      <text:p text:style-name="PdBody">Получено авансом (под отчёт): 120 000.</text:p>
      <text:p text:style-name="PdBody">Остаток к перечислению получателю отчёта либо к возврату составителю: 1 290 000.</text:p>
      <text:p text:style-name="PdBody">Итоговые суммы: выручка 1 540 000 руб.; вознаграждение 10% — 154 000 руб.; возмещаемые расходы — 96 000 руб.; к перечислению 1 290 000 руб.</text:p>
      <text:p text:style-name="PdBody">Вознаграждение уплачивается в порядке и в сроки, установленные договором; при отсутствии в договоре условия о порядке уплаты вознаграждение уплачивается в течение недели с момента представления отчёта за истекший период (ст. 1006 ГК РФ).</text:p>
      <text:p text:style-name="PdHead">Особенности авансового отчёта</text:p>
      <text:p text:style-name="PdBody">Подотчётное лицо представляет отчёт об израсходованных суммах в срок, установленный руководителем организации, с приложением подтверждающих документов (ст. 6.3 Указание ЦБ 3210-У).</text:p>
      <text:p text:style-name="PdBody">Неизрасходованный остаток подотчётной суммы возвращается в кассу либо перечисляется на счёт организации; перерасход возмещается подотчётному лицу.</text:p>
      <text:p text:style-name="PdBody">Выдача новых подотчётных сумм производится независимо от наличия задолженности по ранее полученным суммам, если иное не установлено внутренним документом организации.</text:p>
      <text:p text:style-name="PdBody">При отсутствии подтверждающих документов или при их несоответствии требованиям к первичным документам расходы не принимаются к учёту, а выданная сумма признаётся задолженностью работника.</text:p>
      <text:p text:style-name="PdBody">Отчёт утверждается руководителем организации; дата утверждения является датой признания расходов.</text:p>
      <text:p text:style-name="PdHead">Особенности отчёта о целевом использовании средств</text:p>
      <text:p text:style-name="PdBody">Средства получены на следующую цель: реализация проекта «Школа наставников» по договору гранта от 01.03.2026 № 12-Г.</text:p>
      <text:p text:style-name="PdBody">Составитель подтверждает, что полученные средства израсходованы исключительно на указанную цель и в пределах утверждённой сметы.</text:p>
      <text:p text:style-name="PdBody">Нецелевое расходование средств влечёт обязанность возвратить израсходованную не по назначению сумму и утрату права на льготный налоговый режим по таким поступлениям.</text:p>
      <text:p text:style-name="PdBody">Остаток неиспользованных средств возвращается получателю отчёта либо переносится на следующий период с его письменного согласия.</text:p>
      <text:p text:style-name="PdBody">К отчёту прилагаются копии договоров, актов, накладных и платёжных документов, подтверждающих каждое направление расходования.</text:p>
      <text:p text:style-name="PdHead">Порядок принятия отчёта и возражения</text:p>
      <text:p text:style-name="PdBody">Отчёт представляется получателю в порядке и в сроки, предусмотренные договором, а при отсутствии в договоре соответствующих условий — по мере исполнения либо по окончании срока действия договора (ст. 1008 ГК РФ).</text:p>
      <text:p text:style-name="PdBody">Возражения по отчёту заявляются в письменной форме в течение 30 дней со дня его получения, если договором не установлен иной срок.</text:p>
      <text:p text:style-name="PdBody">При отсутствии письменных возражений в указанный срок отчёт считается принятым получателем без замечаний (ст. 999 ГК РФ).</text:p>
      <text:p text:style-name="PdBody">Заявление возражений по части показателей не препятствует принятию отчёта в неоспариваемой части и проведению расчётов по ней.</text:p>
      <text:p text:style-name="PdBody">Принятие отчёта не лишает получателя права впоследствии оспорить достоверность включённых в него сведений при обнаружении обстоятельств, о которых он не знал и не должен был знать.</text:p>
      <text:p text:style-name="PdHead">Подписи</text:p>
      <text:p text:style-name="PdBody">Отчёт составил: ______________ / ______________ /</text:p>
      <text:p text:style-name="PdBody">Отчёт проверил (главный бухгалтер): ______________ / ______________ /</text:p>
      <text:p text:style-name="PdBody">Отчёт принят (утверждён): ______________ / ______________ /</text:p>
      <text:p text:style-name="PdBody">Дата принятия (утверждения) отчёта: ______________</text:p>
      <text:p text:style-name="PdBody">Отметка о заявленных возражениях: ______________________________</text:p>
      <text:p text:style-name="PdBreak"/>
      <text:p text:style-name="PdApp">Приложение № 1 к документу</text:p>
      <text:p text:style-name="PdTitle">Реестр подтверждающих документов</text:p>
      <text:p text:style-name="PdBody">Реестр заполняется по каждому документу, подтверждающему показатели отчёта: первичные документы, акты, накладные, счета, чеки, выписки. Итог по графе «Сумма» должен совпадать с итоговыми суммами отчёта.</text:p>
      <table:table table:style-name="Tbl" table:name="Cb17ad353">
        <table:table-column table:style-name="Cb17ad353c0"/>
        <table:table-column table:style-name="Cb17ad353c1"/>
        <table:table-column table:style-name="Cb17ad353c2"/>
        <table:table-column table:style-name="Cb17ad353c3"/>
        <table:table-column table:style-name="Cb17ad353c4"/>
        <table:table-column table:style-name="Cb17ad353c5"/>
        <table:table-column table:style-name="Cb17ad353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омер документа</text:p>
          </table:table-cell>
          <table:table-cell table:style-name="TdC" office:value-type="string">
            <text:p text:style-name="TdCB">Вид документа</text:p>
          </table:table-cell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Содержание операции</text:p>
          </table:table-cell>
          <table:table-cell table:style-name="TdC" office:value-type="string">
            <text:p text:style-name="TdCB">Сумма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документов: ______ на сумму ____________ руб.</text:p>
      <text:p text:style-name="PdBody">Составитель: ____________________ / ____________________. Реестр принят: ____________________ / ____________________.</text:p>
      <text:p text:style-name="PdNote">Образец заполнения «Отчётная форма» с сайта primadoc.ru. Документ, заполненный под вашу ситуацию, собирается в конструкторе: https://primadoc.ru/doc/otchetnaya-fo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Отчётная форма — образец заполнения</dc:title>
    <meta:generator>Примадок</meta:generator>
    <meta:creation-date>2026-09-15T10:58:28</meta:creation-date>
  </office:meta>
</office:document-meta>
</file>