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f718c215c0" style:family="table-column">
      <style:table-column-properties style:rel-column-width="517*"/>
    </style:style>
    <style:style style:name="Cf718c215c1" style:family="table-column">
      <style:table-column-properties style:rel-column-width="862*"/>
    </style:style>
    <style:style style:name="Cf718c215c2" style:family="table-column">
      <style:table-column-properties style:rel-column-width="1207*"/>
    </style:style>
    <style:style style:name="Cf718c215c3" style:family="table-column">
      <style:table-column-properties style:rel-column-width="1035*"/>
    </style:style>
    <style:style style:name="Cf718c215c4" style:family="table-column">
      <style:table-column-properties style:rel-column-width="1379*"/>
    </style:style>
    <style:style style:name="Cf718c215c5" style:family="table-column">
      <style:table-column-properties style:rel-column-width="1552*"/>
    </style:style>
    <style:style style:name="Cf718c215c6" style:family="table-column">
      <style:table-column-properties style:rel-column-width="1379*"/>
    </style:style>
    <style:style style:name="Cf718c215c7" style:family="table-column">
      <style:table-column-properties style:rel-column-width="2069*"/>
    </style:style>
    <style:style style:name="Cb9773705c0" style:family="table-column">
      <style:table-column-properties style:rel-column-width="556*"/>
    </style:style>
    <style:style style:name="Cb9773705c1" style:family="table-column">
      <style:table-column-properties style:rel-column-width="1482*"/>
    </style:style>
    <style:style style:name="Cb9773705c2" style:family="table-column">
      <style:table-column-properties style:rel-column-width="741*"/>
    </style:style>
    <style:style style:name="Cb9773705c3" style:family="table-column">
      <style:table-column-properties style:rel-column-width="1482*"/>
    </style:style>
    <style:style style:name="Cb9773705c4" style:family="table-column">
      <style:table-column-properties style:rel-column-width="2037*"/>
    </style:style>
    <style:style style:name="Cb9773705c5" style:family="table-column">
      <style:table-column-properties style:rel-column-width="1852*"/>
    </style:style>
    <style:style style:name="Cb9773705c6" style:family="table-column">
      <style:table-column-properties style:rel-column-width="1852*"/>
    </style:style>
    <style:style style:name="Cad27eab9c0" style:family="table-column">
      <style:table-column-properties style:rel-column-width="1702*"/>
    </style:style>
    <style:style style:name="Cad27eab9c1" style:family="table-column">
      <style:table-column-properties style:rel-column-width="1702*"/>
    </style:style>
    <style:style style:name="Cad27eab9c2" style:family="table-column">
      <style:table-column-properties style:rel-column-width="2340*"/>
    </style:style>
    <style:style style:name="Cad27eab9c3" style:family="table-column">
      <style:table-column-properties style:rel-column-width="2128*"/>
    </style:style>
    <style:style style:name="Cad27eab9c4" style:family="table-column">
      <style:table-column-properties style:rel-column-width="2128*"/>
    </style:style>
  </office:automatic-styles>
  <office:body>
    <office:text>
      <text:p text:style-name="PdTitle">Отчёт о расходе основных материалов в строительстве в сопоставлении с производственными нормами (форма М-29)</text:p>
      <text:p text:style-name="PdCity">г. ______<text:tab/>«__» __________ ____ г.</text:p>
      <text:p text:style-name="PdHead">Объект, период и основание отчёта</text:p>
      <text:p text:style-name="PdBody">Отчёт № ______ составлен по объекту строительства: ______, адрес — ______, за период с ______ по ______.</text:p>
      <text:p text:style-name="PdBody">Работы, по которым сопоставляется расход материалов, выполняются на основании ______; объёмы, взятые в расчёт нормативной потребности, должны совпадать с объёмами, зафиксированными в актах приёмки выполненных работ по этому договору (ст. 753 ГК РФ).</text:p>
      <text:p text:style-name="PdBody">Практика сопоставления нормативного и фактического расхода материалов в строительстве восходит к Указаниям по применению и заполнению форм первичной учётной документации по учёту работ в капитальном строительстве, утверждённым ЦСУ СССР 24.11.1982 № 613 (форма М-29); настоящий отчёт не воспроизводит текст того бланка, а сохраняет только состав обязательных реквизитов первичного учётного документа, требуемый действующим законом о бухгалтерском учёте (ст. 9 402-ФЗ).</text:p>
      <text:p text:style-name="PdHead">Зачем сопоставлять норму и факт</text:p>
      <text:p text:style-name="PdBody">Отчёт решает практическую задачу: показать, сколько материала должно было уйти на фактически выполненный объём работ по производственным нормам, и сколько реально ушло по данным склада, а затем на основании разницы принять обоснованное решение о списании материалов в затраты по объекту.</text:p>
      <text:p text:style-name="PdBody">Если фактический расход укладывается в норму или меньше её, материалы списываются в затраты по расчётной норме без дополнительных объяснений. Если факт превышает норму, перерасход не списывается автоматически — нужен объяснённый и утверждённый вывод, иначе бухгалтерия рискует признать расход неподтверждённым (ст. 9 402-ФЗ).</text:p>
      <text:p text:style-name="PdBody">Отчёт не заменяет накладные, требования-накладные и лимитно-заборные карты, по которым материал физически выдавался со склада, — он их итоговый свод за период по конкретному объекту.</text:p>
      <text:p text:style-name="PdHead">Нормативная потребность в материалах</text:p>
      <table:table table:style-name="Tbl" table:name="Cf718c215">
        <table:table-column table:style-name="Cf718c215c0"/>
        <table:table-column table:style-name="Cf718c215c1"/>
        <table:table-column table:style-name="Cf718c215c2"/>
        <table:table-column table:style-name="Cf718c215c3"/>
        <table:table-column table:style-name="Cf718c215c4"/>
        <table:table-column table:style-name="Cf718c215c5"/>
        <table:table-column table:style-name="Cf718c215c6"/>
        <table:table-column table:style-name="Cf718c215c7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Вид работ</text:p>
          </table:table-cell>
          <table:table-cell table:style-name="TdC" office:value-type="string">
            <text:p text:style-name="TdCB">Ед. изм. работ</text:p>
          </table:table-cell>
          <table:table-cell table:style-name="TdC" office:value-type="string">
            <text:p text:style-name="TdCB">Объём работ</text:p>
          </table:table-cell>
          <table:table-cell table:style-name="TdC" office:value-type="string">
            <text:p text:style-name="TdCB">Материал</text:p>
          </table:table-cell>
          <table:table-cell table:style-name="TdC" office:value-type="string">
            <text:p text:style-name="TdCB">Ед. изм. материала</text:p>
          </table:table-cell>
          <table:table-cell table:style-name="TdC" office:value-type="string">
            <text:p text:style-name="TdCB">Норма на единицу</text:p>
          </table:table-cell>
          <table:table-cell table:style-name="TdC" office:value-type="string">
            <text:p text:style-name="TdCB">Нормативная потребность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ормативную потребность по каждой строке считают как объём выполненных работ, умноженный на производственную норму расхода материала на единицу этого объёма; норму берут из сборников производственных норм расхода материалов в строительстве или из локальной сметы по объекту.</text:p>
      <text:p text:style-name="PdBody">Если на объекте применяется несколько норм для одного материала — например, разные нормы для зимнего и летнего периода укладки, — в отчёт вносят отдельную строку на каждый период, а не усредняют норму произвольно.</text:p>
      <text:p text:style-name="PdHead">Фактический расход и отклонение от нормы</text:p>
      <table:table table:style-name="Tbl" table:name="Cb9773705">
        <table:table-column table:style-name="Cb9773705c0"/>
        <table:table-column table:style-name="Cb9773705c1"/>
        <table:table-column table:style-name="Cb9773705c2"/>
        <table:table-column table:style-name="Cb9773705c3"/>
        <table:table-column table:style-name="Cb9773705c4"/>
        <table:table-column table:style-name="Cb9773705c5"/>
        <table:table-column table:style-name="Cb9773705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Материал</text:p>
          </table:table-cell>
          <table:table-cell table:style-name="TdC" office:value-type="string">
            <text:p text:style-name="TdCB">Ед. изм.</text:p>
          </table:table-cell>
          <table:table-cell table:style-name="TdC" office:value-type="string">
            <text:p text:style-name="TdCB">Норма по расчёту</text:p>
          </table:table-cell>
          <table:table-cell table:style-name="TdC" office:value-type="string">
            <text:p text:style-name="TdCB">Фактический расход</text:p>
          </table:table-cell>
          <table:table-cell table:style-name="TdC" office:value-type="string">
            <text:p text:style-name="TdCB">Отклонение</text:p>
          </table:table-cell>
          <table:table-cell table:style-name="TdC" office:value-type="string">
            <text:p text:style-name="TdCB">Причина отклонения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Норму по расчёту переносят из предыдущей таблицы по каждому материалу, а фактический расход берут из данных складского учёта за отчётный период — из накладных, требований-накладных и лимитно-заборных карт, по которым материал реально списывался подразделению или бригаде.</text:p>
      <text:p text:style-name="PdBody">Отклонение считают как разницу «факт минус норма»: отрицательное значение — экономия, положительное — перерасход. Экономия сама по себе объяснения не требует, но не должна использоваться как повод списать материал сверх фактически потраченного количества.</text:p>
      <text:p text:style-name="PdHead">Если перерасхода нет</text:p>
      <text:p text:style-name="PdBody">По итогам сопоставления фактический расход по каждому материалу не превышает нормативную потребность: где-то есть экономия, где-то расход точно укладывается в норму.</text:p>
      <text:p text:style-name="PdBody">В этом случае материалы списываются на затраты по объекту в пределах нормативной потребности, рассчитанной в разделе выше; дополнительных объяснений, объяснительных записок и отдельных актов отчёт не требует.</text:p>
      <text:p text:style-name="PdBody">______ ______ подтверждает подписью, что физический объём выполненных работ соответствует данным отчёта, ______ ______ — что нормы расхода применены верно и расчёт нормативной потребности выполнен без ошибок, а ______ ______ утверждает списание материалов по отчёту в целом.</text:p>
      <text:p text:style-name="PdHead">Причина перерасхода: замена материала</text:p>
      <text:p text:style-name="PdBody">Перерасход возник из-за того, что в ходе работ материал, заложенный в норму, заменили на аналог — с иным расходом на единицу объёма, другой фасовкой или более высоким процентом отходов при раскрое или укладке.</text:p>
      <text:p text:style-name="PdBody">Обстоятельства замены и расчёт разницы приводят в пояснении к отчёту: ______</text:p>
      <text:p text:style-name="PdBody">Экономически оправданная замена не отменяет обязанности объяснить разницу в количестве: сравнение идёт по фактически израсходованному материалу, а не по его стоимости, поэтому даже более дешёвый аналог, потраченный в увеличенном объёме, отражается как перерасход по количеству.</text:p>
      <text:p text:style-name="PdHead">Причина перерасхода: потери при транспортировке или хранении</text:p>
      <text:p text:style-name="PdBody">Часть материала не дошла до объекта в пригодном для использования виде: потери произошли при разгрузке, перевалке или хранении на приобъектном складе — бой, россыпь сыпучих материалов, порча от влаги.</text:p>
      <text:p text:style-name="PdBody">Детали потерь и то, кем и когда они зафиксированы, приводят в пояснении к отчёту: ______</text:p>
      <text:p text:style-name="PdBody">Потери в пределах норм естественной убыли, если такие нормы установлены для конкретного материала, списываются наравне с нормативным расходом; потери сверх этих норм требуют отдельного акта о порче или недостаче с указанием причины и, по возможности, виновного лица.</text:p>
      <text:p text:style-name="PdHead">Причина перерасхода: брак или переделка работ</text:p>
      <text:p text:style-name="PdBody">Материал ушёл в брак на самом объекте: например, некачественно приготовленная смесь пришла в негодность до укладки, либо часть уложенного материала демонтирована из-за несоответствия проекту или требованиям качества (ст. 721 ГК РФ).</text:p>
      <text:p text:style-name="PdBody">Обстоятельства брака описывают в объяснительной записке, приложенной к отчёту (APP.OVERSPEND_NOTE): ______</text:p>
      <text:p text:style-name="PdBody">Повторное выполнение работ из-за брака не освобождает от норм расхода на новый объём: списываются оба объёма материала — израсходованный на бракованный участок и на его переделку, а стоимость переделки по общему правилу не может перекладываться на заказчика (ст. 721 ГК РФ).</text:p>
      <text:p text:style-name="PdHead">Причина перерасхода: иные обстоятельства</text:p>
      <text:p text:style-name="PdBody">Ни одна из типовых причин — замена материала, транспортные потери, брак — не описывает произошедшее точно; в этом случае обстоятельства формулируют развёрнуто в пояснении к отчёту, а не оставляют поле формальной отпиской вроде «производственная необходимость».</text:p>
      <text:p text:style-name="PdBody">______</text:p>
      <text:p text:style-name="PdBody">Утверждающий списание ______ ______ вправе запросить дополнительные пояснения или подтверждающие документы, прежде чем принять перерасход к списанию по нестандартной причине.</text:p>
      <text:p text:style-name="PdHead">Перерасход списывается за счёт организации</text:p>
      <text:p text:style-name="PdBody">______ ______ и ______ ______ не усматривают вины конкретного работника в перерасходе — причина носит объективный характер и подтверждена пояснением к отчёту.</text:p>
      <text:p text:style-name="PdBody">Перерасход в этом случае списывается на затраты по объекту сверх нормативной потребности, то есть увеличивает фактическую себестоимость выполненных работ, а не удерживается из заработной платы кого-либо.</text:p>
      <text:p text:style-name="PdBody">Решение утверждает ______ ______; утверждение оформляется подписью на самом отчёте, отдельного приказа для списания за счёт организации не требуется.</text:p>
      <text:p text:style-name="PdHead">Кто подписывает отчёт</text:p>
      <text:p text:style-name="PdBody">Отчёт подписывают три лица с разными зонами ответственности. ______ ______ отвечает за то, что указанные объёмы работ выполнены фактически и в заявленных объёмах.</text:p>
      <text:p text:style-name="PdBody">______ ______ проверяет, что применены верные производственные нормы и расчёт нормативной потребности выполнен без ошибок, — это ключевая проверка перед тем, как разница между нормой и фактом попадёт в затраты.</text:p>
      <text:p text:style-name="PdBody">______ ______ утверждает отчёт целиком и тем самым даёт бухгалтерии основание провести списание материалов по этому объекту за отчётный период.</text:p>
      <text:p text:style-name="PdHead">Отчёт как основание для бухгалтерских записей</text:p>
      <text:p text:style-name="PdBody">Утверждённый отчёт — первичный учётный документ, на основании которого материалы, использованные на объекте, списываются со счёта учёта материалов на счёт затрат по этому объекту строительства (ст. 9 402-ФЗ).</text:p>
      <text:p text:style-name="PdBody">Датой списания считается дата утверждения отчёта, а не дата его последующего внесения в учётную программу; если утверждение произошло позже фактического окончания работ, разумно отдельно зафиксировать дату окончания работ в самом отчёте, чтобы снять вопросы при проверке хронологии первичных документов.</text:p>
      <text:p text:style-name="PdBody">Без утверждённого отчёта или аналогичного документа списание материалов в затраты по строительному объекту документально не подтверждено, даже если материалы фактически потрачены, — при проверке это прямой риск снятия расходов.</text:p>
      <text:p text:style-name="PdBreak"/>
      <text:p text:style-name="PdApp">Приложение № 1 к документу</text:p>
      <text:p text:style-name="PdTitle">Объяснительная записка о причине перерасхода материалов</text:p>
      <text:p text:style-name="PdBody">Составлена к отчёту № ______ за период с ______ по ______ по объекту ______ в связи с перерасходом материалов сверх производственной нормы.</text:p>
      <table:table table:style-name="Tbl" table:name="Cad27eab9">
        <table:table-column table:style-name="Cad27eab9c0"/>
        <table:table-column table:style-name="Cad27eab9c1"/>
        <table:table-column table:style-name="Cad27eab9c2"/>
        <table:table-column table:style-name="Cad27eab9c3"/>
        <table:table-column table:style-name="Cad27eab9c4"/>
        <table:table-row>
          <table:table-cell table:style-name="TdC" office:value-type="string">
            <text:p text:style-name="TdCB">Материал</text:p>
          </table:table-cell>
          <table:table-cell table:style-name="TdC" office:value-type="string">
            <text:p text:style-name="TdCB">Норма по расчёту</text:p>
          </table:table-cell>
          <table:table-cell table:style-name="TdC" office:value-type="string">
            <text:p text:style-name="TdCB">Фактический расход</text:p>
          </table:table-cell>
          <table:table-cell table:style-name="TdC" office:value-type="string">
            <text:p text:style-name="TdCB">Перерасход</text:p>
          </table:table-cell>
          <table:table-cell table:style-name="TdC" office:value-type="string">
            <text:p text:style-name="TdCB">Объяснение причины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Записку подписывает ______ ______ как лицо, непосредственно организующее работы на объекте, и визирует ______ ______. Утверждающий ______ ______ принимает по итогам записки решение о списании перерасхода — за счёт организации или с отнесением на виновное лицо.</text:p>
      <text:p text:style-name="PdNote">Пустой бланк «Отчёт о расходе основных материалов в строительстве в сопоставлении с производственными нормами (форма М-29)» с сайта primadoc.ru. Документ, заполненный под вашу ситуацию, собирается в конструкторе: https://primadoc.ru/doc/otchet-o-rashode-osnovnyh-materialov-v-stroitelstve-v-sopostavlenii-s-proizvodstvennymi-normami-forma-m-29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Отчёт о расходе основных материалов в строительстве в сопоставлении с производственными нормами (форма М-29) — пустой бланк</dc:title>
    <meta:generator>Примадок</meta:generator>
    <meta:creation-date>2026-09-17T04:39:52</meta:creation-date>
  </office:meta>
</office:document-meta>
</file>