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1pt"/>
    </style:style>
    <style:style style:name="PdTitle" style:family="paragraph">
      <style:paragraph-properties fo:text-align="center" fo:margin-bottom="0.282cm" fo:line-height="115%"/>
      <style:text-properties style:font-name="Times New Roman" fo:font-size="11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1pt"/>
    </style:style>
    <style:style style:name="PdApp" style:family="paragraph">
      <style:paragraph-properties fo:text-align="end" fo:margin-bottom="0.106cm" fo:line-height="115%"/>
      <style:text-properties style:font-name="Times New Roman" fo:font-size="11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1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1pt"/>
    </style:style>
    <style:style style:name="PdGrif" style:family="paragraph">
      <style:paragraph-properties fo:text-align="start" fo:margin-bottom="0.106cm" fo:line-height="115%"/>
      <style:text-properties style:font-name="Times New Roman" fo:font-size="11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1pt"/>
    </style:style>
    <style:style style:name="PdBreak" style:family="paragraph">
      <style:paragraph-properties fo:break-before="page"/>
      <style:text-properties style:font-name="Times New Roman" fo:font-size="11pt"/>
    </style:style>
    <style:style style:name="PdReq" style:family="paragraph">
      <style:paragraph-properties fo:text-align="start" fo:margin-bottom="0.106cm"/>
      <style:text-properties style:font-name="Times New Roman" fo:font-size="11pt"/>
    </style:style>
    <style:style style:name="PdReqB" style:family="paragraph">
      <style:paragraph-properties fo:text-align="start" fo:margin-bottom="0.106cm"/>
      <style:text-properties style:font-name="Times New Roman" fo:font-size="11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1pt"/>
    </style:style>
    <style:style style:name="PdImgC" style:family="paragraph">
      <style:paragraph-properties fo:text-align="center" fo:margin-top="0.212cm" fo:margin-bottom="0.212cm"/>
      <style:text-properties style:font-name="Times New Roman" fo:font-size="11pt"/>
    </style:style>
    <style:style style:name="PdImgR" style:family="paragraph">
      <style:paragraph-properties fo:text-align="end" fo:margin-top="0.212cm" fo:margin-bottom="0.212cm"/>
      <style:text-properties style:font-name="Times New Roman" fo:font-size="11pt"/>
    </style:style>
    <style:style style:name="TdL" style:family="paragraph">
      <style:paragraph-properties fo:text-align="start" fo:text-indent="0cm" fo:margin-bottom="0cm"/>
      <style:text-properties style:font-name="Times New Roman" fo:font-size="11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1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1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1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1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1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115fd324c0" style:family="table-column">
      <style:table-column-properties style:rel-column-width="909*"/>
    </style:style>
    <style:style style:name="C115fd324c1" style:family="table-column">
      <style:table-column-properties style:rel-column-width="9091*"/>
    </style:style>
    <style:style style:name="C21db79f6c0" style:family="table-column">
      <style:table-column-properties style:rel-column-width="638*"/>
    </style:style>
    <style:style style:name="C21db79f6c1" style:family="table-column">
      <style:table-column-properties style:rel-column-width="1277*"/>
    </style:style>
    <style:style style:name="C21db79f6c2" style:family="table-column">
      <style:table-column-properties style:rel-column-width="2766*"/>
    </style:style>
    <style:style style:name="C21db79f6c3" style:family="table-column">
      <style:table-column-properties style:rel-column-width="2128*"/>
    </style:style>
    <style:style style:name="C21db79f6c4" style:family="table-column">
      <style:table-column-properties style:rel-column-width="1915*"/>
    </style:style>
    <style:style style:name="C21db79f6c5" style:family="table-column">
      <style:table-column-properties style:rel-column-width="1277*"/>
    </style:style>
    <style:style style:name="C42258836c0" style:family="table-column">
      <style:table-column-properties style:rel-column-width="909*"/>
    </style:style>
    <style:style style:name="C42258836c1" style:family="table-column">
      <style:table-column-properties style:rel-column-width="9091*"/>
    </style:style>
    <style:style style:name="Ca20f0e44c0" style:family="table-column">
      <style:table-column-properties style:rel-column-width="976*"/>
    </style:style>
    <style:style style:name="Ca20f0e44c1" style:family="table-column">
      <style:table-column-properties style:rel-column-width="1463*"/>
    </style:style>
    <style:style style:name="Ca20f0e44c2" style:family="table-column">
      <style:table-column-properties style:rel-column-width="1707*"/>
    </style:style>
    <style:style style:name="Ca20f0e44c3" style:family="table-column">
      <style:table-column-properties style:rel-column-width="2195*"/>
    </style:style>
    <style:style style:name="Ca20f0e44c4" style:family="table-column">
      <style:table-column-properties style:rel-column-width="2195*"/>
    </style:style>
    <style:style style:name="Ca20f0e44c5" style:family="table-column">
      <style:table-column-properties style:rel-column-width="1464*"/>
    </style:style>
    <style:style style:name="C6a603470c0" style:family="table-column">
      <style:table-column-properties style:rel-column-width="1818*"/>
    </style:style>
    <style:style style:name="C6a603470c1" style:family="table-column">
      <style:table-column-properties style:rel-column-width="727*"/>
    </style:style>
    <style:style style:name="C6a603470c2" style:family="table-column">
      <style:table-column-properties style:rel-column-width="1818*"/>
    </style:style>
    <style:style style:name="C6a603470c3" style:family="table-column">
      <style:table-column-properties style:rel-column-width="1636*"/>
    </style:style>
    <style:style style:name="C6a603470c4" style:family="table-column">
      <style:table-column-properties style:rel-column-width="1455*"/>
    </style:style>
    <style:style style:name="C6a603470c5" style:family="table-column">
      <style:table-column-properties style:rel-column-width="727*"/>
    </style:style>
    <style:style style:name="C6a603470c6" style:family="table-column">
      <style:table-column-properties style:rel-column-width="1818*"/>
    </style:style>
  </office:automatic-styles>
  <office:body>
    <office:text>
      <text:p text:style-name="PdGrif">Коммерческий директор ООО «Ромашка»</text:p>
      <text:p text:style-name="PdGrif">Зотов Максим Валерьевич</text:p>
      <text:p text:style-name="PdGrif">от Менеджер по работе с ключевыми клиентами Отдел продаж Титова Наталья Борисовна</text:p>
      <text:p text:style-name="PdGrif">ОТЧЁТ О ПРОДЕЛАННОЙ РАБОТЕ</text:p>
      <text:p text:style-name="PdGrif">за период с 01.09.2026 по 30.09.2026 (День)</text:p>
      <text:p text:style-name="PdTitle">Отчёт о проделанной работе</text:p>
      <text:p text:style-name="PdCity">г. Москва<text:tab/>«12» марта 2026 г.</text:p>
      <text:p text:style-name="PdHead">Основание и предмет отчёта</text:p>
      <text:p text:style-name="PdBody">Отчёт составлен Менеджер по работе с ключевыми клиентами Титова Наталья Борисовна по итогам периода с 01.09.2026 по 30.09.2026.</text:p>
      <text:p text:style-name="PdBody">Основание составления: Должностная инструкция, п. 3.7; приказ № 41-ОД от 03.02.2026.</text:p>
      <text:p text:style-name="PdBody">Отчёт содержит сведения о фактически выполненной работе, достигнутых результатах, невыполненных задачах и их причинах.</text:p>
      <text:p text:style-name="PdBody">Сведения приведены на дату составления отчёта и подтверждаются приложенными материалами.</text:p>
      <text:p text:style-name="PdHead">Выполненные задачи</text:p>
      <table:table table:style-name="Tbl" table:name="C115fd324">
        <table:table-column table:style-name="C115fd324c0"/>
        <table:table-column table:style-name="C115fd324c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Задача|task_plan=Планировалось|task_fact=Фактически|task_result=Результат|task_status=Статус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Перезаключение договоров с ключевыми клиентами на 2027 год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Разграфка для заполнения от руки</text:p>
      <table:table table:style-name="Tbl" table:name="C21db79f6">
        <table:table-column table:style-name="C21db79f6c0"/>
        <table:table-column table:style-name="C21db79f6c1"/>
        <table:table-column table:style-name="C21db79f6c2"/>
        <table:table-column table:style-name="C21db79f6c3"/>
        <table:table-column table:style-name="C21db79f6c4"/>
        <table:table-column table:style-name="C21db79f6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Задача</text:p>
          </table:table-cell>
          <table:table-cell table:style-name="TdC" office:value-type="string">
            <text:p text:style-name="TdCB">Планировалось</text:p>
          </table:table-cell>
          <table:table-cell table:style-name="TdC" office:value-type="string">
            <text:p text:style-name="TdCB">Фактически сделано</text:p>
          </table:table-cell>
          <table:table-cell table:style-name="TdC" office:value-type="string">
            <text:p text:style-name="TdCB">Результат</text:p>
          </table:table-cell>
          <table:table-cell table:style-name="TdC" office:value-type="string">
            <text:p text:style-name="TdCB">Статус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Числовые показатели периода</text:p>
      <table:table table:style-name="Tbl" table:name="C42258836">
        <table:table-column table:style-name="C42258836c0"/>
        <table:table-column table:style-name="C42258836c1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Показатель|m_unit=Ед. изм.|m_plan=План|m_fact=Факт|m_delta=Отклонение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Выручка по закреплённым клиентам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Head">Невыполненное и причины</text:p>
      <text:p text:style-name="PdBody">Не выполнено или выполнено частично: Не завершена миграция клиентской базы в новую CRM: подрядчик задержал выгрузку на три недели, задача перенесена на октябрь.</text:p>
      <text:p text:style-name="PdBody">Проблемы, требующие решения руководителя: Нужен доступ к отчётности склада: без него невозможно подтверждать клиентам сроки поставки.</text:p>
      <text:p text:style-name="PdBody">Задачи, переносимые на следующий период: Завершить миграцию базы, провести 8 встреч по продлению, подготовить прайс на 2027 год.</text:p>
      <text:p text:style-name="PdBody">Перенос задачи фиксируется вместе с причиной. Задача, исчезнувшая из отчёта без объяснения, при разборе выглядит как невыполненная и скрытая.</text:p>
      <text:p text:style-name="PdHead">Отчёт по итогам испытательного срока</text:p>
      <text:p text:style-name="PdBody">Отчёт по итогам испытания составляется работником и служит одним из материалов для оценки результата испытания, но решение принимает работодатель и оформляет его самостоятельно.</text:p>
      <text:p text:style-name="PdBody">В отчёте показывается освоенный объём работы, достигнутые показатели и то, какие задачи работник уже выполняет без сопровождения наставника.</text:p>
      <text:p text:style-name="PdBody">Отдельно отмечаются задачи, которые пока выполняются с поддержкой, и сроки, к которым планируется полная самостоятельность.</text:p>
      <text:p text:style-name="PdBody">Отчёт работника не заменяет ни заключения непосредственного руководителя, ни уведомления о результате испытания, если работодатель принял решение о непрохождении.</text:p>
      <text:p text:style-name="PdHead">Отчёт исполнителя по договору услуг</text:p>
      <text:p text:style-name="PdBody">Отчёт представлен по договору Договор возмездного оказания услуг № 14/У от 10.03.2026.</text:p>
      <text:p text:style-name="PdBody">Отчёт исполнителя — не акт. Приёмка результата и обязанность оплаты возникают из подписанного сторонами акта, а отчёт лишь раскрывает содержание того, что предъявлено к приёмке (ст. 720 ГК РФ).</text:p>
      <text:p text:style-name="PdBody">В отчёте указывается объём оказанных услуг в тех единицах, которые названы в договоре: часы, обращения, публикации, консультации, отработанные заявки.</text:p>
      <text:p text:style-name="PdBody">Заказчик, обнаруживший при приёмке недостатки, должен заявить о них — иначе впоследствии ссылаться на явные недостатки он не вправе.</text:p>
      <text:p text:style-name="PdBody">Отчёт и акт подписываются одной датой и хранятся вместе: разрыв между ними порождает вопрос, за что произведена оплата.</text:p>
      <text:p text:style-name="PdHead">Отчёт по итогам служебной командировки</text:p>
      <text:p text:style-name="PdBody">Командировка по документу: Приказ № 96-К от 12.09.2026, г. Казань.</text:p>
      <text:p text:style-name="PdBody">Унифицированная форма отчёта о выполненной работе в командировке вместе со служебным заданием перестала быть обязательной с 8 января 2015 года. Организация вправе оставить отчёт в своём положении о командировках и тогда вправе его требовать.</text:p>
      <text:p text:style-name="PdBody">Отчёт показывает, что именно сделано по цели командировки: проведённые встречи, подписанные документы, выполненные работы, переданные материалы.</text:p>
      <text:p text:style-name="PdBody">Отчёт не подменяет авансовый отчёт: расходы подтверждаются проездными документами, счетами за жильё и чеками, а не описанием проделанной работы.</text:p>
      <text:p text:style-name="PdBody">За работником на время командировки сохраняются место работы и средний заработок, а понесённые расходы подлежат возмещению (ст. 167 ТК РФ) (ст. 168 ТК РФ).</text:p>
      <text:p text:style-name="PdHead">Приложения и подписи</text:p>
      <text:p text:style-name="PdBody">Приложения: Выгрузка из CRM за сентябрь на 4 листах, протоколы встреч.</text:p>
      <text:p text:style-name="PdBody">Отчёт представлен как основание для начисления премии или переменной части оплаты за период.</text:p>
      <text:p text:style-name="PdBody">Отчёт составил: Менеджер по работе с ключевыми клиентами Титова Наталья Борисовна, подпись, дата ______.</text:p>
      <text:p text:style-name="PdBody">Отметка руководителя: принято без замечаний или с замечаниями (нужное указать), замечания: ____________________________.</text:p>
      <text:p text:style-name="PdBody">Коммерческий директор Зотов Максим Валерьевич, подпись, дата.</text:p>
      <text:p text:style-name="PdBreak"/>
      <text:p text:style-name="PdApp">Приложение № 1 к документу</text:p>
      <text:p text:style-name="PdTitle">Форма еженедельного отчёта</text:p>
      <text:p text:style-name="PdBody">Заполняется в конце каждой недели и служит основой для месячного отчёта. Пять минут в пятницу экономят час в конце месяца.</text:p>
      <table:table table:style-name="Tbl" table:name="Ca20f0e44">
        <table:table-column table:style-name="Ca20f0e44c0"/>
        <table:table-column table:style-name="Ca20f0e44c1"/>
        <table:table-column table:style-name="Ca20f0e44c2"/>
        <table:table-column table:style-name="Ca20f0e44c3"/>
        <table:table-column table:style-name="Ca20f0e44c4"/>
        <table:table-column table:style-name="Ca20f0e44c5"/>
        <table:table-row>
          <table:table-cell table:style-name="TdC" office:value-type="string">
            <text:p text:style-name="TdCB">День</text:p>
          </table:table-cell>
          <table:table-cell table:style-name="TdC" office:value-type="string">
            <text:p text:style-name="TdCB">Задача</text:p>
          </table:table-cell>
          <table:table-cell table:style-name="TdC" office:value-type="string">
            <text:p text:style-name="TdCB">Что сделано</text:p>
          </table:table-cell>
          <table:table-cell table:style-name="TdC" office:value-type="string">
            <text:p text:style-name="TdCB">Затрачено часов</text:p>
          </table:table-cell>
          <table:table-cell table:style-name="TdC" office:value-type="string">
            <text:p text:style-name="TdCB">Результат</text:p>
          </table:table-cell>
          <table:table-cell table:style-name="TdC" office:value-type="string">
            <text:p text:style-name="TdCB">Помеха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Графа «Помеха» — не жалоба, а данные: повторяющаяся из недели в неделю помеха показывает системную проблему, а не личную неорганизованность.</text:p>
      <text:p text:style-name="PdBreak"/>
      <text:p text:style-name="PdApp">Приложение № 2 к документу</text:p>
      <text:p text:style-name="PdTitle">Лист показателей за период с динамикой</text:p>
      <text:p text:style-name="PdBody">Сравнение с предыдущим периодом важнее абсолютной величины: оно показывает направление, а не точку.</text:p>
      <table:table table:style-name="Tbl" table:name="C6a603470">
        <table:table-column table:style-name="C6a603470c0"/>
        <table:table-column table:style-name="C6a603470c1"/>
        <table:table-column table:style-name="C6a603470c2"/>
        <table:table-column table:style-name="C6a603470c3"/>
        <table:table-column table:style-name="C6a603470c4"/>
        <table:table-column table:style-name="C6a603470c5"/>
        <table:table-column table:style-name="C6a603470c6"/>
        <table:table-row>
          <table:table-cell table:style-name="TdC" office:value-type="string">
            <text:p text:style-name="TdCB">Показатель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Предыдущий период</text:p>
          </table:table-cell>
          <table:table-cell table:style-name="TdC" office:value-type="string">
            <text:p text:style-name="TdCB">Отчётный период</text:p>
          </table:table-cell>
          <table:table-cell table:style-name="TdC" office:value-type="string">
            <text:p text:style-name="TdCB">Динамика</text:p>
          </table:table-cell>
          <table:table-cell table:style-name="TdC" office:value-type="string">
            <text:p text:style-name="TdCB">План</text:p>
          </table:table-cell>
          <table:table-cell table:style-name="TdC" office:value-type="string">
            <text:p text:style-name="TdCB">Выполнение плана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сточник данных по каждому показателю указывается в примечании под таблицей. Показатель без источника при проверке не засчитывается.</text:p>
      <text:p text:style-name="PdNote">Образец заполнения «Отчёт о проделанной работе» с сайта primadoc.ru. Документ, заполненный под вашу ситуацию, собирается в конструкторе: https://primadoc.ru/doc/otchet-o-prodelannoy-rabot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Отчёт о проделанной работе — образец заполнения</dc:title>
    <meta:generator>Примадок</meta:generator>
    <meta:creation-date>2026-09-17T06:05:01</meta:creation-date>
  </office:meta>
</office:document-meta>
</file>