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28e10ea6c0" style:family="table-column">
      <style:table-column-properties style:rel-column-width="600*"/>
    </style:style>
    <style:style style:name="C28e10ea6c1" style:family="table-column">
      <style:table-column-properties style:rel-column-width="2400*"/>
    </style:style>
    <style:style style:name="C28e10ea6c2" style:family="table-column">
      <style:table-column-properties style:rel-column-width="2200*"/>
    </style:style>
    <style:style style:name="C28e10ea6c3" style:family="table-column">
      <style:table-column-properties style:rel-column-width="2800*"/>
    </style:style>
    <style:style style:name="C28e10ea6c4" style:family="table-column">
      <style:table-column-properties style:rel-column-width="2000*"/>
    </style:style>
    <style:style style:name="C5ed3c2c5c0" style:family="table-column">
      <style:table-column-properties style:rel-column-width="1035*"/>
    </style:style>
    <style:style style:name="C5ed3c2c5c1" style:family="table-column">
      <style:table-column-properties style:rel-column-width="2414*"/>
    </style:style>
    <style:style style:name="C5ed3c2c5c2" style:family="table-column">
      <style:table-column-properties style:rel-column-width="4828*"/>
    </style:style>
    <style:style style:name="C5ed3c2c5c3" style:family="table-column">
      <style:table-column-properties style:rel-column-width="1724*"/>
    </style:style>
    <style:style style:name="Cbad6fe58c0" style:family="table-column">
      <style:table-column-properties style:rel-column-width="857*"/>
    </style:style>
    <style:style style:name="Cbad6fe58c1" style:family="table-column">
      <style:table-column-properties style:rel-column-width="3429*"/>
    </style:style>
    <style:style style:name="Cbad6fe58c2" style:family="table-column">
      <style:table-column-properties style:rel-column-width="2857*"/>
    </style:style>
    <style:style style:name="Cbad6fe58c3" style:family="table-column">
      <style:table-column-properties style:rel-column-width="2857*"/>
    </style:style>
    <style:style style:name="Cc64ff3b0c0" style:family="table-column">
      <style:table-column-properties style:rel-column-width="811*"/>
    </style:style>
    <style:style style:name="Cc64ff3b0c1" style:family="table-column">
      <style:table-column-properties style:rel-column-width="3784*"/>
    </style:style>
    <style:style style:name="Cc64ff3b0c2" style:family="table-column">
      <style:table-column-properties style:rel-column-width="2432*"/>
    </style:style>
    <style:style style:name="Cc64ff3b0c3" style:family="table-column">
      <style:table-column-properties style:rel-column-width="1622*"/>
    </style:style>
    <style:style style:name="Cc64ff3b0c4" style:family="table-column">
      <style:table-column-properties style:rel-column-width="1351*"/>
    </style:style>
  </office:automatic-styles>
  <office:body>
    <office:text>
      <text:p text:style-name="PdTitle">Отчёт о командировке</text:p>
      <text:p text:style-name="PdCity">г. ______<text:tab/>«__» __________ ____ г.</text:p>
      <text:p text:style-name="PdHead">Шапка отчёта</text:p>
      <text:p text:style-name="PdBody">ОТЧЁТ О КОМАНДИРОВКЕ от ______</text:p>
      <text:p text:style-name="PdBody">Организация: ______, ИНН ______. Подразделение: ______.</text:p>
      <text:p text:style-name="PdBody">Работник: ______, должность ______, табельный номер ______.</text:p>
      <text:p text:style-name="PdBody">Место командировки: ______. Цель по приказу: ______.</text:p>
      <text:p text:style-name="PdBody">Основание: приказ о направлении в командировку № ______ от ______ (ст. 166 ТК РФ).</text:p>
      <text:p text:style-name="PdBody">Фактический срок поездки: с ______ по ______, всего ______ дн.</text:p>
      <text:p text:style-name="PdBody">Утверждаю: ______ ______ _______________</text:p>
      <text:p text:style-name="PdHead">Что было поручено и что сделано</text:p>
      <table:table table:style-name="Tbl" table:name="C28e10ea6">
        <table:table-column table:style-name="C28e10ea6c0"/>
        <table:table-column table:style-name="C28e10ea6c1"/>
        <table:table-column table:style-name="C28e10ea6c2"/>
        <table:table-column table:style-name="C28e10ea6c3"/>
        <table:table-column table:style-name="C28e10ea6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Пункт служебного задания</text:p>
          </table:table-cell>
          <table:table-cell table:style-name="TdC" office:value-type="string">
            <text:p text:style-name="TdCB">Что фактически сделано</text:p>
          </table:table-cell>
          <table:table-cell table:style-name="TdC" office:value-type="string">
            <text:p text:style-name="TdCB">Чем подтверждается</text:p>
          </table:table-cell>
          <table:table-cell table:style-name="TdC" office:value-type="string">
            <text:p text:style-name="TdCB">Отметка о выполнении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Каждый пункт задания закрывают отдельной строкой. Формулировка результата должна быть проверяемой: не «провёл переговоры», а «согласована редакция спецификации, протокол разногласий подписан».</text:p>
      <text:p text:style-name="PdBody">В графе подтверждения указывают конкретный документ или его реквизиты: протокол, подписанный акт, переписку, фотоотчёт, реестр посещённых объектов. Именно эта графа превращает отчёт из формальной бумаги в доказательство производственного характера поездки.</text:p>
      <text:p text:style-name="PdBody">Если в ходе поездки возникли задачи, которых не было в задании, их вносят отдельными строками с пометкой о том, что они выполнены сверх задания. Это защищает работника, когда фактические расходы оказались больше запланированных.</text:p>
      <text:p text:style-name="PdHead">Итог: задание выполнено полностью</text:p>
      <text:p text:style-name="PdBody">Задание, поставленное приказом № ______ от ______, выполнено в полном объёме в установленный срок.</text:p>
      <text:p text:style-name="PdBody">Предложения по итогам поездки: ______.</text:p>
      <text:p text:style-name="PdBody">Отчёт с такой отметкой закрывает вопрос о целесообразности расходов: результат достигнут, связь поездки с деятельностью организации подтверждена документами из графы «чем подтверждается».</text:p>
      <text:p text:style-name="PdHead">Итог: задание выполнено частично</text:p>
      <text:p text:style-name="PdBody">Задание выполнено частично. Причины: ______.</text:p>
      <text:p text:style-name="PdBody">Невыполненные пункты перечисляют отдельно с указанием, что именно помешало и какие действия работник предпринял. Частичное выполнение само по себе не является дисциплинарным проступком и не лишает работника права на возмещение расходов и средний заработок (ст. 167 ТК РФ).</text:p>
      <text:p text:style-name="PdBody">Предложения по итогам поездки: ______.</text:p>
      <text:p text:style-name="PdBody">Руководитель при утверждении отчёта решает, требуется ли повторная поездка, перенос задачи или другой способ её решения. Это решение фиксируют резолюцией на отчёте, а не устно.</text:p>
      <text:p text:style-name="PdHead">Итог: задание не выполнено</text:p>
      <text:p text:style-name="PdBody">Задание не выполнено по причинам, не зависящим от работника: ______.</text:p>
      <text:p text:style-name="PdBody">Даже при недостигнутом результате работнику возмещают расходы на проезд, наём жилого помещения и выплачивают суточные, а за дни командировки сохраняется средний заработок (ст. 168 ТК РФ). Возмещение расходов не поставлено законом в зависимость от коммерческого успеха поездки.</text:p>
      <text:p text:style-name="PdBody">К отчёту прикладывают доказательства того, что помешало: письмо контрагента о переносе встречи, уведомление об отмене рейса, акт о недопуске на объект.</text:p>
      <text:p text:style-name="PdBody">Налоговый риск в этой ситуации снимается не результатом, а документами: расходы принимают, если видно, что поездка была направлена на деятельность организации и работник действительно пытался задание выполнить.</text:p>
      <text:p text:style-name="PdHead">Командировка по России: подтверждение срока</text:p>
      <text:p text:style-name="PdBody">Фактический срок поездки определяют по проездным документам: дате отправления к месту командировки и дате прибытия обратно.</text:p>
      <text:p text:style-name="PdBody">День выезда — это день отправления транспорта из места постоянной работы, день приезда — день прибытия транспортного средства. Если транспорт отправляется до 24 часов включительно, днём выезда считают текущие сутки, а с 00 часов — следующие.</text:p>
      <text:p text:style-name="PdBody">Суточные за период поездки составили ______ руб. Их выплачивают за каждый день нахождения в командировке, включая выходные, нерабочие праздничные дни и дни в пути, в том числе за время вынужденной остановки (ст. 168 ТК РФ).</text:p>
      <text:p text:style-name="PdBody">Командировочное удостоверение и отметки принимающей стороны обязательными не являются, но организация вправе применять их как внутренний документ: тогда они подтверждают срок наравне с билетами.</text:p>
      <text:p text:style-name="PdHead">Зарубежная командировка: особенности отчёта</text:p>
      <text:p text:style-name="PdBody">Срок зарубежной поездки подтверждают проездными документами и отметками о пересечении границы в заграничном паспорте. Копии страниц с отметками прикладывают к отчёту.</text:p>
      <text:p text:style-name="PdBody">При поездках в страны, с которыми граница пересекается без отметок, срок определяют по проездным документам, а при их отсутствии — по документам о найме жилого помещения.</text:p>
      <text:p text:style-name="PdBody">Суточные в иностранной валюте пересчитывают в рубли по курсу на дату утверждения авансового отчёта. День пересечения границы при выезде оплачивают по норме для зарубежной поездки, при возвращении — по норме для поездок по России.</text:p>
      <text:p text:style-name="PdBody">К отчёту прикладывают переводы иностранных документов на русский язык. Первичный документ, составленный на иностранном языке, без построчного перевода к бухгалтерскому учёту не принимают (ст. 9 402-ФЗ).</text:p>
      <text:p text:style-name="PdBody">Расходы на оформление визы, обязательной медицинской страховки и консульские сборы включают в отчёт отдельными строками — они возмещаются как иные расходы, произведённые с разрешения работодателя (ст. 168 ТК РФ).</text:p>
      <text:p text:style-name="PdHead">Проезд общественным транспортом</text:p>
      <text:p text:style-name="PdBody">К отчёту приложены проездные документы: билеты, маршрут-квитанции электронных билетов с посадочными талонами, справки перевозчика при утрате посадочного талона.</text:p>
      <text:p text:style-name="PdBody">Электронный билет подтверждает расход только вместе с документом о фактической перевозке: сама по себе маршрут-квитанция доказывает покупку, а не поездку.</text:p>
      <text:p text:style-name="PdBody">Расходы на такси и каршеринг возмещают, если это предусмотрено положением о командировках или разрешено работодателем в конкретном случае. Разрешение фиксируют письменно, иначе расход признают личным.</text:p>
      <text:p text:style-name="PdHead">Поездка на служебном автомобиле</text:p>
      <text:p text:style-name="PdBody">Срок поездки подтверждают путевым листом, чеками на топливо и служебной запиской работника с указанием маршрута и пробега.</text:p>
      <text:p text:style-name="PdBody">Путевой лист оформляют на весь период поездки. Его реквизиты переносят в отчёт, а сам лист прикладывают к авансовому отчёту.</text:p>
      <text:p text:style-name="PdBody">Расходы на платные дороги и парковку возмещают при наличии чеков и при условии, что маршрут соответствует путевому листу.</text:p>
      <text:p text:style-name="PdHead">Поездка на личном автомобиле работника</text:p>
      <text:p text:style-name="PdBody">Использование личного транспорта согласовывают заранее, а срок поездки подтверждают служебной запиской работника с приложением путевого листа, счетов, квитанций и кассовых чеков на топливо.</text:p>
      <text:p text:style-name="PdBody">За использование личного имущества работнику выплачивают компенсацию и возмещают расходы, связанные с его использованием, в размере, определённом письменным соглашением сторон трудового договора (ст. 188 ТК РФ).</text:p>
      <text:p text:style-name="PdBody">Соглашение о размере компенсации оформляют отдельно от отчёта. Без него выплата рискует быть переквалифицирована в доход работника.</text:p>
      <text:p text:style-name="PdBody">В отчёте указывают марку, государственный номер автомобиля, маршрут и пробег: без этих данных связь расходов на топливо с поездкой не прослеживается.</text:p>
      <text:p text:style-name="PdHead">Расходы и связь с авансовым отчётом</text:p>
      <table:table table:style-name="Tbl" table:name="C5ed3c2c5">
        <table:table-column table:style-name="C5ed3c2c5c0"/>
        <table:table-column table:style-name="C5ed3c2c5c1"/>
        <table:table-column table:style-name="C5ed3c2c5c2"/>
        <table:table-column table:style-name="C5ed3c2c5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Вид расхода</text:p>
          </table:table-cell>
          <table:table-cell table:style-name="TdC" office:value-type="string">
            <text:p text:style-name="TdCB">Подтверждающий документ</text:p>
          </table:table-cell>
          <table:table-cell table:style-name="TdC" office:value-type="string">
            <text:p text:style-name="TdCB">Сумма руб.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Получено под отчёт: ______ руб. Израсходовано по документам: ______.</text:p>
      <text:p text:style-name="PdBody">Авансовый отчёт № ______ от ______, приложено документов: ______ шт.</text:p>
      <text:p text:style-name="PdBody">Отчёт о командировке и авансовый отчёт — разные документы с разными задачами. Первый доказывает, что поездка была рабочей, второй — что деньги потрачены и на что. Налоговый орган снимает расходы чаще всего не из-за чеков, а из-за отсутствия первого документа.</text:p>
      <text:p text:style-name="PdBody">Подзаконное положение о командировках отводит на сдачу авансового отчёта три рабочих дня со дня возвращения из поездки. Этот же срок разумно установить и для отчёта о командировке, закрепив его в положении о командировках организации.</text:p>
      <text:p text:style-name="PdBody">Первичные учётные документы, приложенные к отчёту, должны содержать обязательные реквизиты, иначе расход не подтверждён (ст. 9 402-ФЗ).</text:p>
      <text:p text:style-name="PdHead">Хранение отчёта</text:p>
      <text:p text:style-name="PdBody">Утверждённый отчёт с приложениями хранят вместе с авансовым отчётом и приказом о направлении в командировку: только весь комплект целиком доказывает и производственный характер поездки, и обоснованность расходов.</text:p>
      <text:p text:style-name="PdBody">Срок хранения определяется законодательством об архивном деле и зависит от того, к какой группе документов отнесён комплект (125-ФЗ —). Практический ориентир — не менее пяти лет после отчётного года, а по документам, влияющим на стаж и заработок, дольше.</text:p>
      <text:p text:style-name="PdBody">Электронные копии отчёта хранят так, чтобы сохранялись отметки об утверждении: скан без подписи руководителя доказательством не является.</text:p>
      <text:p text:style-name="PdHead">Подписи</text:p>
      <text:p text:style-name="PdBody">Отчёт составил: ______ ______ _______________ дата ______</text:p>
      <text:p text:style-name="PdBody">Отчёт проверил: руководитель подразделения ______ _______________ дата _______________</text:p>
      <text:p text:style-name="PdBody">Отчёт утверждаю: ______ ______ _______________ дата _______________</text:p>
      <text:p text:style-name="PdBody">Резолюция руководителя: _______________________________________________</text:p>
      <text:p text:style-name="PdBreak"/>
      <text:p text:style-name="PdApp">Приложение № 1 к документу</text:p>
      <text:p text:style-name="PdTitle">Служебное задание для направления в командировку</text:p>
      <text:p text:style-name="PdBody">______. Подразделение: ______.</text:p>
      <text:p text:style-name="PdBody">Работник: ______, ______, табельный номер ______.</text:p>
      <text:p text:style-name="PdBody">Место командировки: ______. Планируемый срок: с ______ по ______.</text:p>
      <text:p text:style-name="PdBody">Цель командировки: ______.</text:p>
      <text:p text:style-name="PdBody">Задание формулируют до издания приказа о направлении в командировку. Пункт задания должен быть проверяемым: указывают действие, адресата и признак того, что задача закрыта.</text:p>
      <table:table table:style-name="Tbl" table:name="Cbad6fe58">
        <table:table-column table:style-name="Cbad6fe58c0"/>
        <table:table-column table:style-name="Cbad6fe58c1"/>
        <table:table-column table:style-name="Cbad6fe58c2"/>
        <table:table-column table:style-name="Cbad6fe58c3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Содержание задания</text:p>
          </table:table-cell>
          <table:table-cell table:style-name="TdC" office:value-type="string">
            <text:p text:style-name="TdCB">Ожидаемый результат</text:p>
          </table:table-cell>
          <table:table-cell table:style-name="TdC" office:value-type="string">
            <text:p text:style-name="TdCB">Срок исполнения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Задание выдал: ______ ______ _______________ дата _______________</text:p>
      <text:p text:style-name="PdBody">С заданием ознакомлен: ______ _______________ дата _______________</text:p>
      <text:p text:style-name="PdBreak"/>
      <text:p text:style-name="PdApp">Приложение № 2 к документу</text:p>
      <text:p text:style-name="PdTitle">Опись документов, приложенных к отчёту</text:p>
      <text:p text:style-name="PdBody">Опись подтверждает, какие именно документы работник сдал и когда. При споре о недостающем чеке она оказывается единственным доказательством, кто и что потерял.</text:p>
      <table:table table:style-name="Tbl" table:name="Cc64ff3b0">
        <table:table-column table:style-name="Cc64ff3b0c0"/>
        <table:table-column table:style-name="Cc64ff3b0c1"/>
        <table:table-column table:style-name="Cc64ff3b0c2"/>
        <table:table-column table:style-name="Cc64ff3b0c3"/>
        <table:table-column table:style-name="Cc64ff3b0c4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Наименование документа</text:p>
          </table:table-cell>
          <table:table-cell table:style-name="TdC" office:value-type="string">
            <text:p text:style-name="TdCB">Номер и дата</text:p>
          </table:table-cell>
          <table:table-cell table:style-name="TdC" office:value-type="string">
            <text:p text:style-name="TdCB">Листов</text:p>
          </table:table-cell>
          <table:table-cell table:style-name="TdC" office:value-type="string">
            <text:p text:style-name="TdCB">Сумма руб.</text:p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C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Всего сдано документов: ______ шт. на сумму ______ руб.</text:p>
      <text:p text:style-name="PdBody">Сдал: ______ _______________ дата _______________</text:p>
      <text:p text:style-name="PdBody">Принял: _______________ должность _______________ дата _______________</text:p>
      <text:p text:style-name="PdNote">Пустой бланк «Отчёт о командировке» с сайта primadoc.ru. Документ, заполненный под вашу ситуацию, собирается в конструкторе: https://primadoc.ru/doc/otchet-o-komandirovk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Отчёт о командировке — пустой бланк</dc:title>
    <meta:generator>Примадок</meta:generator>
    <meta:creation-date>2026-09-17T06:06:36</meta:creation-date>
  </office:meta>
</office:document-meta>
</file>