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f7e1679c0" style:family="table-column">
      <style:table-column-properties style:rel-column-width="714*"/>
    </style:style>
    <style:style style:name="C3f7e1679c1" style:family="table-column">
      <style:table-column-properties style:rel-column-width="3810*"/>
    </style:style>
    <style:style style:name="C3f7e1679c2" style:family="table-column">
      <style:table-column-properties style:rel-column-width="2381*"/>
    </style:style>
    <style:style style:name="C3f7e1679c3" style:family="table-column">
      <style:table-column-properties style:rel-column-width="3095*"/>
    </style:style>
    <style:style style:name="Cb9117af9c0" style:family="table-column">
      <style:table-column-properties style:rel-column-width="968*"/>
    </style:style>
    <style:style style:name="Cb9117af9c1" style:family="table-column">
      <style:table-column-properties style:rel-column-width="5807*"/>
    </style:style>
    <style:style style:name="Cb9117af9c2" style:family="table-column">
      <style:table-column-properties style:rel-column-width="3226*"/>
    </style:style>
  </office:automatic-styles>
  <office:body>
    <office:text>
      <text:p text:style-name="PdTitle">Опись вложения в ценное письмо (форма 107)</text:p>
      <text:p text:style-name="PdCity">г. Москва<text:tab/>«12» марта 2026 г.</text:p>
      <text:p text:style-name="PdHead">1. Назначение описи вложения</text:p>
      <text:p text:style-name="PdBody">1.1. Опись вложения по форме 107 составляет сам отправитель, и она подтверждает, какие именно предметы и документы были вложены в отправление с объявленной ценностью.</text:p>
      <text:p text:style-name="PdBody">1.2. Экземпляр описи с оттиском календарного штемпеля отделения связи вместе с кассовым чеком и уведомлением о вручении показывает, что и когда ушло адресату, — это основное доказательство в спорах, когда получатель заявляет, что конверт был пуст или содержал другие бумаги.</text:p>
      <text:p text:style-name="PdBody">1.3. Отправитель: Иванов Иван Иванович.</text:p>
      <text:p text:style-name="PdBody">1.4. Адресат: Межрайонная ИФНС России № 14 по г. Москве, 127381, г. Москва, ул. Неглинная, д. 25. Вид отправления: Ценное письмо.</text:p>
      <text:p text:style-name="PdHead">2. Бланк описи вложения ф. 107</text:p>
      <text:p text:style-name="PdBody">2.1. ПОЧТА РОССИИ.</text:p>
      <text:p text:style-name="PdBody">2.2. ОПИСЬ ВЛОЖЕНИЯ ф.</text:p>
      <text:p text:style-name="PdBody">2.3. 107. Исправления и подчистки не допускаются.</text:p>
      <text:p text:style-name="PdBody">2.4. Номер почтового идентификатора: 80098765432101. Дата: 17.08.2026.</text:p>
      <table:table table:style-name="Tbl" table:name="C3f7e1679">
        <table:table-column table:style-name="C3f7e1679c0"/>
        <table:table-column table:style-name="C3f7e1679c1"/>
        <table:table-column table:style-name="C3f7e1679c2"/>
        <table:table-column table:style-name="C3f7e1679c3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 предметов вложения</text:p>
          </table:table-cell>
          <table:table-cell table:style-name="TdC" office:value-type="string">
            <text:p text:style-name="TdCB">Количество предметов</text:p>
          </table:table-cell>
          <table:table-cell table:style-name="TdC" office:value-type="string">
            <text:p text:style-name="TdCB">Объявленная ценность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2.5. Общий итог предметов: 5. Общая объявленная ценность: 500.</text:p>
      <text:p text:style-name="PdBody">2.6. Отправитель Иванов Иван Иванович ______________ (подпись).</text:p>
      <text:p text:style-name="PdBody">2.7. Проверил работник отделения связи ______________ (должность, фамилия, подпись), оттиск календарного штемпеля ОПС места приёма.</text:p>
      <text:p text:style-name="PdHead">3. Как заполнить бланк</text:p>
      <text:p text:style-name="PdBody">3.1. Каждый документ вписывайте отдельной строкой с названием, датой, номером и количеством листов — например «Претензия от 12.08.2026 № 7 на 3 листах»; обобщённая запись вида «документы, 5 шт.» лишает опись доказательной силы.</text:p>
      <text:p text:style-name="PdBody">3.2. Объявленную ценность ставьте по каждой строке, а итог должен совпадать с суммой строк.</text:p>
      <text:p text:style-name="PdBody">3.3. Незаполненные строки прочеркните, чтобы в опись нельзя было дописать лишнее.</text:p>
      <text:p text:style-name="PdBody">3.4. Сопроводительное письмо внесите в опись первой строкой — тогда адресат не сможет утверждать, что получил документы без пояснений; образец такого письма приведён в Приложение № 1.</text:p>
      <text:p text:style-name="PdHead">4. Порядок сдачи отправления в отделение связи</text:p>
      <text:p text:style-name="PdBody">4.1. Опись заполняется в двух экземплярах, а отправление сдаётся работнику связи открытым: он сверяет вложение с описью, подписывает оба экземпляра и проставляет на них штемпель.</text:p>
      <text:p text:style-name="PdBody">4.2. Один экземпляр вкладывается в отправление, второй возвращается отправителю — именно он и остаётся вашим доказательством.</text:p>
      <text:p text:style-name="PdBody">4.3. Плата складывается из тарифа за пересылку и платы за объявленную ценность, поэтому завышать ценность обычных документов невыгодно.</text:p>
      <text:p text:style-name="PdBody">4.4. Сохраняйте кассовый чек: по номеру идентификатора отслеживается доставка и подтверждается дата отправки.</text:p>
      <text:p text:style-name="PdHead">5. Отправка документов в налоговую инспекцию</text:p>
      <text:p text:style-name="PdBody">5.1. Документы по требованию инспекции разрешено направить почтой заказным письмом, и опись подтверждает и состав представленных документов, и дату их направления — это защита от штрафа за непредставление.</text:p>
      <text:p text:style-name="PdBody">5.2. Датой представления считается день сдачи отправления в отделение связи, а не день получения инспекцией, поэтому штемпель на описи закрывает срок.</text:p>
      <text:p text:style-name="PdBody">5.3. Бумажные копии заверяются подписью и, если она есть, печатью, листы нумеруются и прошиваются, а в описи по каждому документу указывается количество листов.</text:p>
      <text:p text:style-name="PdHead">6. Хранение экземпляра описи</text:p>
      <text:p text:style-name="PdBody">6.1. Свой экземпляр описи, кассовый чек и уведомление о вручении храните вместе, пока возможен спор: по требованиям к контрагенту — не менее трёх лет со дня отправки, по документам, подтверждающим исполнение налоговых обязанностей, — не менее пяти лет.</text:p>
      <text:p text:style-name="PdBody">6.2. Сразу сделайте скан описи с читаемым штемпелем и приложите его к электронной копии претензии или иска: бумага выцветает, а штемпель на копии низкого качества суд может не принять.</text:p>
      <text:p text:style-name="PdBreak"/>
      <text:p text:style-name="PdApp">Приложение № 1 к документу</text:p>
      <text:p text:style-name="PdTitle">Сопроводительное письмо к отправлению</text:p>
      <text:p text:style-name="PdBody">Кому: Межрайонная ИФНС России № 14 по г. Москве</text:p>
      <text:p text:style-name="PdBody">Адрес: 127381, г. Москва, ул. Неглинная, д. 25</text:p>
      <text:p text:style-name="PdBody">От: Иванов Иван Иванович</text:p>
      <text:p text:style-name="PdBody">СОПРОВОДИТЕЛЬНОЕ ПИСЬМО</text:p>
      <text:p text:style-name="PdBody">Направляем в ваш адрес документы согласно описи вложения по форме 107 к отправлению Ценное письмо от 17.08.2026:</text:p>
      <table:table table:style-name="Tbl" table:name="Cb9117af9">
        <table:table-column table:style-name="Cb9117af9c0"/>
        <table:table-column table:style-name="Cb9117af9c1"/>
        <table:table-column table:style-name="Cb9117af9c2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аименование документа, дата, номер</text:p>
          </table:table-cell>
          <table:table-cell table:style-name="TdC" office:value-type="string">
            <text:p text:style-name="TdCB">Количество листов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направлено предметов: 5. Просим подтвердить получение документов.</text:p>
      <text:p text:style-name="PdBody">Приложение: опись вложения ф. 107 — 1 л.</text:p>
      <text:p text:style-name="PdBody">Иванов Иван Иванович ______________ (подпись), 17.08.2026.</text:p>
      <text:p text:style-name="PdHead">7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тправи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Отправитель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Опись вложения в ценное письмо (форма 107)» с сайта primadoc.ru. Документ, заполненный под вашу ситуацию, собирается в конструкторе: https://primadoc.ru/doc/opis-vlozheniya-v-cennoe-pismo-forma-10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пись вложения в ценное письмо (форма 107) — образец заполнения</dc:title>
    <meta:generator>Примадок</meta:generator>
    <meta:creation-date>2026-09-14T13:11:35</meta:creation-date>
  </office:meta>
</office:document-meta>
</file>