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d892b76ac0" style:family="table-column">
      <style:table-column-properties style:rel-column-width="588*"/>
    </style:style>
    <style:style style:name="Cd892b76ac1" style:family="table-column">
      <style:table-column-properties style:rel-column-width="2745*"/>
    </style:style>
    <style:style style:name="Cd892b76ac2" style:family="table-column">
      <style:table-column-properties style:rel-column-width="1373*"/>
    </style:style>
    <style:style style:name="Cd892b76ac3" style:family="table-column">
      <style:table-column-properties style:rel-column-width="784*"/>
    </style:style>
    <style:style style:name="Cd892b76ac4" style:family="table-column">
      <style:table-column-properties style:rel-column-width="1961*"/>
    </style:style>
    <style:style style:name="Cd892b76ac5" style:family="table-column">
      <style:table-column-properties style:rel-column-width="1569*"/>
    </style:style>
    <style:style style:name="Cd892b76ac6" style:family="table-column">
      <style:table-column-properties style:rel-column-width="981*"/>
    </style:style>
    <style:style style:name="Cbca45e26c0" style:family="table-column">
      <style:table-column-properties style:rel-column-width="484*"/>
    </style:style>
    <style:style style:name="Cbca45e26c1" style:family="table-column">
      <style:table-column-properties style:rel-column-width="2258*"/>
    </style:style>
    <style:style style:name="Cbca45e26c2" style:family="table-column">
      <style:table-column-properties style:rel-column-width="645*"/>
    </style:style>
    <style:style style:name="Cbca45e26c3" style:family="table-column">
      <style:table-column-properties style:rel-column-width="1452*"/>
    </style:style>
    <style:style style:name="Cbca45e26c4" style:family="table-column">
      <style:table-column-properties style:rel-column-width="1613*"/>
    </style:style>
    <style:style style:name="Cbca45e26c5" style:family="table-column">
      <style:table-column-properties style:rel-column-width="1774*"/>
    </style:style>
    <style:style style:name="Cbca45e26c6" style:family="table-column">
      <style:table-column-properties style:rel-column-width="1774*"/>
    </style:style>
    <style:style style:name="Cddd52707c0" style:family="table-column">
      <style:table-column-properties style:rel-column-width="968*"/>
    </style:style>
    <style:style style:name="Cddd52707c1" style:family="table-column">
      <style:table-column-properties style:rel-column-width="4516*"/>
    </style:style>
    <style:style style:name="Cddd52707c2" style:family="table-column">
      <style:table-column-properties style:rel-column-width="1290*"/>
    </style:style>
    <style:style style:name="Cddd52707c3" style:family="table-column">
      <style:table-column-properties style:rel-column-width="3226*"/>
    </style:style>
  </office:automatic-styles>
  <office:body>
    <office:text>
      <text:p text:style-name="PdGrif">ТОВАРНАЯ НАКЛАДНАЯ № ______ от ______</text:p>
      <text:p text:style-name="PdGrif">Форма документа: ______.</text:p>
      <text:p text:style-name="PdGrif">Основание отгрузки: ______.</text:p>
      <text:p text:style-name="PdGrif">Поставщик (грузоотправитель): ______, ______.</text:p>
      <text:p text:style-name="PdGrif">Покупатель (грузополучатель): ______, ______.</text:p>
      <text:p text:style-name="PdGrif">Адрес отгрузки: ______. Адрес доставки: ______.</text:p>
      <text:p text:style-name="PdGrif">Транспорт и водитель: ______.</text:p>
      <text:p text:style-name="PdTitle">Накладная</text:p>
      <text:p text:style-name="PdCity">г. ______<text:tab/>«__» __________ ____ г.</text:p>
      <text:p text:style-name="PdHead">Перечень передаваемого товара</text:p>
      <text:p text:style-name="PdBody">Поставщик передал, а Покупатель принял товар в наименовании, количестве и по ценам, указанным в таблице. Таблица является неотъемлемой частью настоящей накладной, и записи в ней имеют преимущество перед любыми устными договорённостями об отгрузке.</text:p>
      <table:table table:style-name="Tbl" table:name="Cd892b76a">
        <table:table-column table:style-name="Cd892b76ac0"/>
        <table:table-column table:style-name="Cd892b76ac1"/>
        <table:table-column table:style-name="Cd892b76ac2"/>
        <table:table-column table:style-name="Cd892b76ac3"/>
        <table:table-column table:style-name="Cd892b76ac4"/>
        <table:table-column table:style-name="Cd892b76ac5"/>
        <table:table-column table:style-name="Cd892b76a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товара</text:p>
          </table:table-cell>
          <table:table-cell table:style-name="TdC" office:value-type="string">
            <text:p text:style-name="TdCB">Артикул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Цена за ед. руб.</text:p>
          </table:table-cell>
          <table:table-cell table:style-name="TdC" office:value-type="string">
            <text:p text:style-name="TdCB">Сумма руб.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наименований: ______. Всего мест: ______. Масса груза: ______.</text:p>
      <text:p text:style-name="PdHead">Итоговая сумма и НДС</text:p>
      <text:p text:style-name="PdBody">Итого отпущено на сумму ______, налог на добавленную стоимость — ______.</text:p>
      <text:p text:style-name="PdBody">Сумма прописью и количество наименований прописью проставляются в накладной непосредственно под таблицей, а свободное место после итоговой строки прочёркивается, чтобы в документ нельзя было дописать позицию после подписания.</text:p>
      <text:p text:style-name="PdBody">Особые отметки: ______.</text:p>
      <text:p text:style-name="PdHead">Момент передачи товара и переход рисков</text:p>
      <text:p text:style-name="PdBody">Обязанность Поставщика передать товар считается исполненной в момент вручения товара Покупателю либо указанному им лицу, а при доставке транспортом перевозчика — в момент сдачи товара перевозчику, если договором не установлено иное.</text:p>
      <text:p text:style-name="PdBody">Право собственности на товар и риск его случайной гибели переходят к Покупателю с даты подписания настоящей накладной обеими сторонами. С этого момента претензии о повреждении товара при перевозке предъявляются перевозчику, а не Поставщику.</text:p>
      <text:p text:style-name="PdBody">Дата фактической отгрузки и дата, указанная в шапке накладной, должны совпадать: первичный учётный документ составляется при совершении хозяйственной операции, а если это невозможно — непосредственно после её окончания.</text:p>
      <text:p text:style-name="PdHead">Порядок заполнения и оформления накладной</text:p>
      <text:p text:style-name="PdBody">Накладная составляется в двух экземплярах, имеющих равную силу: первый остаётся у Поставщика и служит основанием для списания товара, второй передаётся Покупателю и служит основанием для оприходования.</text:p>
      <text:p text:style-name="PdBody">Заполняются все обязательные реквизиты первичного документа: наименование и дата документа, наименование составившей его организации, содержание операции, натуральное и денежное измерение, должности и подписи ответственных лиц с расшифровкой.</text:p>
      <text:p text:style-name="PdBody">Незаполненные строки и свободные графы прочёркиваются. Исправления допускаются только с указанием даты исправления, подписями и расшифровками подписей обеих сторон; подчистки и корректор недопустимы.</text:p>
      <text:p text:style-name="PdBody">Нумерация ведётся сквозная в пределах календарного года, без пропусков и повторов, чтобы накладная однозначно связывалась со счётом, счётом-фактурой и актом сверки.</text:p>
      <text:p text:style-name="PdHead">Кто подписывает накладную</text:p>
      <text:p text:style-name="PdBody">Со стороны Поставщика накладную подписывают лица, разрешившие и произвёдшие отпуск груза: руководитель или уполномоченный работник и материально ответственное лицо склада — ______ ______.</text:p>
      <text:p text:style-name="PdBody">Со стороны Покупателя накладную подписывает лицо, получившее груз, с указанием должности, подписи и расшифровки.</text:p>
      <text:p text:style-name="PdBody">Печать не является обязательным реквизитом накладной, но если в договоре стороны договорились скреплять первичные документы печатью, её отсутствие даст контрагенту формальный повод для спора.</text:p>
      <text:p text:style-name="PdBody">Отпуск груза разрешил: ______ ____________ / ______ /</text:p>
      <text:p text:style-name="PdBody">Груз получил: ______ ____________ / ______ /</text:p>
      <text:p text:style-name="PdHead">Электронная накладная и УПД</text:p>
      <text:p text:style-name="PdBody">Накладная может составляться в электронном виде и подписываться усиленной квалифицированной электронной подписью. Такой документ равнозначен бумажному с собственноручной подписью и печатью, отдельного соглашения об этом не требуется.</text:p>
      <text:p text:style-name="PdBody">Плательщики НДС вправе объединить накладную и счёт-фактуру в универсальный передаточный документ со статусом «1»: он одновременно подтверждает и передачу товара, и право на вычет.</text:p>
      <text:p text:style-name="PdBody">При обмене через оператора электронного документооборота датой отгрузки считается дата, указанная в самом документе, а не дата отправки файла.</text:p>
      <text:p text:style-name="PdHead">Срок хранения накладной</text:p>
      <text:p text:style-name="PdBody">Экземпляр накладной хранится не менее пяти лет после отчётного года, в котором она составлена, — это общий срок хранения первичных учётных документов.</text:p>
      <text:p text:style-name="PdBody">Для целей налогового контроля документы, подтверждающие расходы и исчисление налогов, хранят пять лет, а по убыткам, перенесённым на будущее, — весь период переноса и ещё пять лет после его окончания.</text:p>
      <text:p text:style-name="PdBody">Электронные накладные хранятся в том формате, в котором подписаны, вместе с файлами электронной подписи; распечатка без подписи доказательством не является.</text:p>
      <text:p text:style-name="PdBreak"/>
      <text:p text:style-name="PdApp">Приложение № 1 к документу</text:p>
      <text:p text:style-name="PdTitle">Акт об установленном расхождении по количеству и качеству</text:p>
      <text:p text:style-name="PdBody">Составляется, если при приёмке обнаружены недостача, пересорт или повреждение товара. Акт подписывают представители обеих сторон; при отказе Поставщика от участия в приёмке в акте делается отметка об этом и о способе его извещения.</text:p>
      <text:p text:style-name="PdBody">Накладная № ______ от ______. Основание: ______.</text:p>
      <table:table table:style-name="Tbl" table:name="Cbca45e26">
        <table:table-column table:style-name="Cbca45e26c0"/>
        <table:table-column table:style-name="Cbca45e26c1"/>
        <table:table-column table:style-name="Cbca45e26c2"/>
        <table:table-column table:style-name="Cbca45e26c3"/>
        <table:table-column table:style-name="Cbca45e26c4"/>
        <table:table-column table:style-name="Cbca45e26c5"/>
        <table:table-column table:style-name="Cbca45e26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товара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По накладной</text:p>
          </table:table-cell>
          <table:table-cell table:style-name="TdC" office:value-type="string">
            <text:p text:style-name="TdCB">Фактически</text:p>
          </table:table-cell>
          <table:table-cell table:style-name="TdC" office:value-type="string">
            <text:p text:style-name="TdCB">Расхождение</text:p>
          </table:table-cell>
          <table:table-cell table:style-name="TdC" office:value-type="string">
            <text:p text:style-name="TdCB">Характер расхожден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редставитель Поставщика: ____________ / ______________________ /</text:p>
      <text:p text:style-name="PdBody">Представитель Покупателя: ____________ / ______________________ /</text:p>
      <text:p text:style-name="PdBody">Дата составления акта: «___» ____________ 20___ г.</text:p>
      <text:p text:style-name="PdBreak"/>
      <text:p text:style-name="PdApp">Приложение № 2 к документу</text:p>
      <text:p text:style-name="PdTitle">Доверенность на получение товарно-материальных ценностей</text:p>
      <text:p text:style-name="PdBody">Выдаётся работнику, который получает товар от имени Покупателя. Реквизиты доверенности переносятся в накладную, а сама доверенность остаётся у Поставщика.</text:p>
      <text:p text:style-name="PdBody">Доверенность № _______ от «___» ____________ 20___ г., действительна по «___» ____________ 20___ г.</text:p>
      <text:p text:style-name="PdBody">Выдана: ______________________________, паспорт серия _______ № ____________, должность ______________________.</text:p>
      <text:p text:style-name="PdBody">Доверенность выдана на получение от ______ товарно-материальных ценностей по накладной № ______ от ______.</text:p>
      <table:table table:style-name="Tbl" table:name="Cddd52707">
        <table:table-column table:style-name="Cddd52707c0"/>
        <table:table-column table:style-name="Cddd52707c1"/>
        <table:table-column table:style-name="Cddd52707c2"/>
        <table:table-column table:style-name="Cddd52707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ценностей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Количество прописью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одпись лица, получившего доверенность: ____________ — удостоверяю.</text:p>
      <text:p text:style-name="PdBody">Руководитель: ____________ / ______________________ /</text:p>
      <text:p text:style-name="PdNote">Пустой бланк «Накладная» с сайта primadoc.ru. Документ, заполненный под вашу ситуацию, собирается в конструкторе: https://primadoc.ru/doc/nakladnay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Накладная — пустой бланк</dc:title>
    <meta:generator>Примадок</meta:generator>
    <meta:creation-date>2026-09-14T13:13:37</meta:creation-date>
  </office:meta>
</office:document-meta>
</file>