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90ffba57c0" style:family="table-column">
      <style:table-column-properties style:rel-column-width="500*"/>
    </style:style>
    <style:style style:name="C90ffba57c1" style:family="table-column">
      <style:table-column-properties style:rel-column-width="2000*"/>
    </style:style>
    <style:style style:name="C90ffba57c2" style:family="table-column">
      <style:table-column-properties style:rel-column-width="2333*"/>
    </style:style>
    <style:style style:name="C90ffba57c3" style:family="table-column">
      <style:table-column-properties style:rel-column-width="667*"/>
    </style:style>
    <style:style style:name="C90ffba57c4" style:family="table-column">
      <style:table-column-properties style:rel-column-width="1833*"/>
    </style:style>
    <style:style style:name="C90ffba57c5" style:family="table-column">
      <style:table-column-properties style:rel-column-width="1333*"/>
    </style:style>
    <style:style style:name="C90ffba57c6" style:family="table-column">
      <style:table-column-properties style:rel-column-width="1333*"/>
    </style:style>
    <style:style style:name="C31cc21cfc0" style:family="table-column">
      <style:table-column-properties style:rel-column-width="429*"/>
    </style:style>
    <style:style style:name="C31cc21cfc1" style:family="table-column">
      <style:table-column-properties style:rel-column-width="2000*"/>
    </style:style>
    <style:style style:name="C31cc21cfc2" style:family="table-column">
      <style:table-column-properties style:rel-column-width="571*"/>
    </style:style>
    <style:style style:name="C31cc21cfc3" style:family="table-column">
      <style:table-column-properties style:rel-column-width="1571*"/>
    </style:style>
    <style:style style:name="C31cc21cfc4" style:family="table-column">
      <style:table-column-properties style:rel-column-width="2286*"/>
    </style:style>
    <style:style style:name="C31cc21cfc5" style:family="table-column">
      <style:table-column-properties style:rel-column-width="1714*"/>
    </style:style>
    <style:style style:name="C31cc21cfc6" style:family="table-column">
      <style:table-column-properties style:rel-column-width="1429*"/>
    </style:style>
  </office:automatic-styles>
  <office:body>
    <office:text>
      <text:p text:style-name="PdTitle">Накладная на отпуск материалов на сторону</text:p>
      <text:p text:style-name="PdCity">г. Москва<text:tab/>«12» марта 2026 г.</text:p>
      <text:p text:style-name="PdHead">Шапка накладной</text:p>
      <text:p text:style-name="PdBody">Накладная № 18 от 07.09.2026 оформляет отпуск материалов на сторону — за пределы организации, а не их продажу.</text:p>
      <text:p text:style-name="PdBody">Состав реквизитов ориентирован на унифицированную форму № М-15, утверждённую Постановлением Госкомстата России от 30.10.1997 № 71а; форма не входит в перечень обязательных с 2013 года, поэтому графы адаптированы под учёт, но обязательные реквизиты первичного документа сохранены (ст. 9 402-ФЗ).</text:p>
      <text:p text:style-name="PdBody">Отправитель: ООО «Стройматериалы Плюс», склад (подразделение): центральный склад № 1, адрес: г. Тверь, ул. Складская, д. 4.</text:p>
      <text:p text:style-name="PdBody">Получатель: ООО «Монтажстрой» (подрядчик), подразделение: участок № 2, объект «Ленинский, 40», адрес: г. Тверь, ул. Ленинская, д. 40.</text:p>
      <text:p text:style-name="PdBody">Основание отпуска: договор подряда № 14 от 03.09.2026.</text:p>
      <text:p text:style-name="PdBody">Отпуск разрешил начальник склада Кузнецова Ирина Викторовна, отпустил кладовщик Смирнов Пётр Андреевич.</text:p>
      <text:p text:style-name="PdHead">Чем накладная на отпуск отличается от продажи</text:p>
      <text:p text:style-name="PdBody">Отпуск материалов на сторону — это не реализация. Здесь материалы покидают склад отправителя, но остаются в обороте самой организации при передаче в филиал, возвращаются после выполнения работ при передаче подрядчику, либо возвращаются в виде готовой продукции после переработки при давальческой схеме.</text:p>
      <text:p text:style-name="PdBody">Если фактически происходит продажа, оформляйте товарную накладную или универсальный передаточный документ с переходом права собственности и счётом на оплату, а не эту форму. Иначе бухгалтерия спишет материалы как реализованные, хотя оплаты и перехода собственности не было, и при проверке возникнет расхождение между документами и реальным движением товара.</text:p>
      <text:p text:style-name="PdHead">Отпуск подрядчику для выполнения работ по договору</text:p>
      <text:p text:style-name="PdBody">Материалы передаются подрядчику для использования при выполнении работ по договору подряда. Право собственности на них к подрядчику не переходит, пока иное прямо не предусмотрено договором (ст. 713 ГК РФ).</text:p>
      <text:p text:style-name="PdBody">Подрядчик отвечает за сохранность предоставленных ему материалов и обязан представить отчёт об их израсходовании (ст. 714 ГК РФ).</text:p>
      <text:p text:style-name="PdBody">По завершении работ неиспользованный остаток материалов подрядчик обязан вернуть отправителю. Если возврат в натуре невозможен, например материал полностью вошёл в состав результата работ, вместо возврата оформляют акт списания материалов на объём выполненных работ.</text:p>
      <text:p text:style-name="PdBody">Срок возврата остатков или предоставления акта списания — 30 дней после окончания работ, если иное не установлено договором.______Срок возврата остатков или предоставления акта списания стороны определяют договором подряда.</text:p>
      <text:p text:style-name="PdHead">Отпуск в обособленное подразделение (филиал)</text:p>
      <text:p text:style-name="PdBody">Материалы передаются в обособленное подразделение той же организации — филиал, представительство или иное структурное подразделение. Право собственности не изменяется: организация остаётся единственным собственником материалов, меняется только место их хранения и материально ответственное лицо.</text:p>
      <text:p text:style-name="PdBody">Внутреннее перемещение отражают по счетам учёта без признания выручки и без начисления НДС: реализации в этом случае не возникает.</text:p>
      <text:p text:style-name="PdBody">Накладную оформляют не менее чем в двух экземплярах. Один остаётся у отправителя, второй передаётся с материалами в подразделение-получатель и служит основанием для оприходования на новом месте хранения.</text:p>
      <text:p text:style-name="PdBody">Если подразделение выделено на отдельный баланс, оно ведёт учёт полученных материалов самостоятельно и отвечает за их сохранность перед головной организацией.</text:p>
      <text:p text:style-name="PdHead">Отпуск на давальческую переработку</text:p>
      <text:p text:style-name="PdBody">При передаче сырья или материалов стороннему переработчику для изготовления продукции право собственности на давальческое сырьё к переработчику не переходит и остаётся у отправителя на всё время переработки (ст. 713 ГК РФ).</text:p>
      <text:p text:style-name="PdBody">Переработчик обязан использовать материал экономно и расчётливо, представить отчёт о его расходовании и вернуть остаток вместе с готовой продукцией (ст. 713 ГК РФ). За утрату или порчу давальческого сырья переработчик отвечает как за сохранность предоставленного ему имущества (ст. 714 ГК РФ).</text:p>
      <text:p text:style-name="PdBody">Готовую продукцию, отходы и неиспользованные остатки переработчик передаёт отправителю по отдельному документу — акту приёмки-передачи или накладной на возврат готовой продукции. В стоимость услуг переработчика включается только его работа, а не стоимость сырья: оно всегда остаётся собственностью заказчика переработки.</text:p>
      <text:p text:style-name="PdBody">Норму расхода сырья на единицу продукции целесообразно закрепить в договоре или в отдельном приложении к нему — так проще проверить, соответствует ли фактический выход продукции переданному объёму сырья.</text:p>
      <text:p text:style-name="PdHead">Ведомость отпущенных материалов</text:p>
      <table:table table:style-name="Tbl" table:name="C90ffba57">
        <table:table-column table:style-name="C90ffba57c0"/>
        <table:table-column table:style-name="C90ffba57c1"/>
        <table:table-column table:style-name="C90ffba57c2"/>
        <table:table-column table:style-name="C90ffba57c3"/>
        <table:table-column table:style-name="C90ffba57c4"/>
        <table:table-column table:style-name="C90ffba57c5"/>
        <table:table-column table:style-name="C90ffba57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№ по номенклатуре</text:p>
          </table:table-cell>
          <table:table-cell table:style-name="TdC" office:value-type="string">
            <text:p text:style-name="TdCB">Наименование материала</text:p>
          </table:table-cell>
          <table:table-cell table:style-name="TdC" office:value-type="string">
            <text:p text:style-name="TdCB">Ед. изм</text:p>
          </table:table-cell>
          <table:table-cell table:style-name="TdC" office:value-type="string">
            <text:p text:style-name="TdCB">Затребовано</text:p>
          </table:table-cell>
          <table:table-cell table:style-name="TdC" office:value-type="string">
            <text:p text:style-name="TdCB">Отпущено</text:p>
          </table:table-cell>
          <table:table-cell table:style-name="TdC" office:value-type="string">
            <text:p text:style-name="TdCB">Цена за единицу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>10</text:p>
          </table:table-cell>
          <table:table-cell table:style-name="TdC" office:value-type="string">
            <text:p text:style-name="TdL">10</text:p>
          </table:table-cell>
          <table:table-cell table:style-name="TdC" office:value-type="string">
            <text:p text:style-name="TdL">100 000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Графу «Затребовано» заполняют по данным требования или наряда, графу «Отпущено» — по факту выдачи со склада. Расхождение между ними кладовщик поясняет в примечании или отдельной служебной запиской.</text:p>
      <text:p text:style-name="PdBody">Итоговую сумму по накладной сверяют со стоимостью материалов по данным складского учёта до подписания документа получателем. Исправления после подписания вносят только по акту с подписями обеих сторон.</text:p>
      <text:p text:style-name="PdHead">Кто подписывает накладную</text:p>
      <text:p text:style-name="PdBody">Отпуск разрешил: начальник склада Кузнецова Ирина Викторовна.</text:p>
      <text:p text:style-name="PdBody">Отпустил материалы: кладовщик Смирнов Пётр Андреевич.</text:p>
      <text:p text:style-name="PdBody">Получил материалы: производитель работ Гаврилов Максим Олегович.</text:p>
      <text:p text:style-name="PdBody">Накладную подписывают все трое. Разрешивший отпуск фиксирует, что операция согласована и не выходит за пределы утверждённых лимитов. Отпустивший подтверждает, что со склада реально выдано указанное количество. Получивший подтверждает, что материалы приняты в указанном объёме и состоянии.</text:p>
      <text:p text:style-name="PdBody">Без подписи получателя накладная не подтверждает факт передачи, а без подписи разрешившего отпуск кладовщик рискует получить операцию без основания.</text:p>
      <text:p text:style-name="PdBreak"/>
      <text:p text:style-name="PdApp">Приложение № 1 к документу</text:p>
      <text:p text:style-name="PdTitle">Акт возврата остатков или готовой продукции</text:p>
      <text:p text:style-name="PdBody">Приложение оформляют, если по накладной № 18 от 07.09.2026 предстоит возврат неиспользованного остатка материалов или готовой продукции, изготовленной из давальческого сырья.</text:p>
      <table:table table:style-name="Tbl" table:name="C31cc21cf">
        <table:table-column table:style-name="C31cc21cfc0"/>
        <table:table-column table:style-name="C31cc21cfc1"/>
        <table:table-column table:style-name="C31cc21cfc2"/>
        <table:table-column table:style-name="C31cc21cfc3"/>
        <table:table-column table:style-name="C31cc21cfc4"/>
        <table:table-column table:style-name="C31cc21cfc5"/>
        <table:table-column table:style-name="C31cc21cf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Ед. изм</text:p>
          </table:table-cell>
          <table:table-cell table:style-name="TdC" office:value-type="string">
            <text:p text:style-name="TdCB">Отпущено по накладной</text:p>
          </table:table-cell>
          <table:table-cell table:style-name="TdC" office:value-type="string">
            <text:p text:style-name="TdCB">Возвращено (остаток / продукция)</text:p>
          </table:table-cell>
          <table:table-cell table:style-name="TdC" office:value-type="string">
            <text:p text:style-name="TdCB">Использовано</text:p>
          </table:table-cell>
          <table:table-cell table:style-name="TdC" office:value-type="string">
            <text:p text:style-name="TdCB">Примечани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кт подписывают представитель отправителя, принимающий возврат, и представитель подрядчика или переработчика, сдающий материалы либо готовую продукцию. Расхождение между отпущенным количеством и суммой возвращённого и использованного подрядчик или переработчик обязан объяснить письменно: необъяснённая разница считается недостачей, подлежащей возмещению.</text:p>
      <text:p text:style-name="PdNote">Образец заполнения «Накладная на отпуск материалов на сторону» с сайта primadoc.ru. Документ, заполненный под вашу ситуацию, собирается в конструкторе: https://primadoc.ru/doc/nakladnaya-na-otpusk-materialov-na-storonu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Накладная на отпуск материалов на сторону — образец заполнения</dc:title>
    <meta:generator>Примадок</meta:generator>
    <meta:creation-date>2026-09-14T10:10:53</meta:creation-date>
  </office:meta>
</office:document-meta>
</file>