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0pt"/>
    </style:style>
    <style:style style:name="PdTitle" style:family="paragraph">
      <style:paragraph-properties fo:text-align="center" fo:margin-bottom="0.282cm" fo:line-height="115%"/>
      <style:text-properties style:font-name="Times New Roman" fo:font-size="10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0pt"/>
    </style:style>
    <style:style style:name="PdApp" style:family="paragraph">
      <style:paragraph-properties fo:text-align="end" fo:margin-bottom="0.106cm" fo:line-height="115%"/>
      <style:text-properties style:font-name="Times New Roman" fo:font-size="10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0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0pt"/>
    </style:style>
    <style:style style:name="PdGrif" style:family="paragraph">
      <style:paragraph-properties fo:text-align="start" fo:margin-bottom="0.106cm" fo:line-height="115%"/>
      <style:text-properties style:font-name="Times New Roman" fo:font-size="10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26.2cm" style:type="right"/>
        </style:tab-stops>
      </style:paragraph-properties>
      <style:text-properties style:font-name="Times New Roman" fo:font-size="10pt"/>
    </style:style>
    <style:style style:name="PdBreak" style:family="paragraph">
      <style:paragraph-properties fo:break-before="page"/>
      <style:text-properties style:font-name="Times New Roman" fo:font-size="10pt"/>
    </style:style>
    <style:style style:name="PdReq" style:family="paragraph">
      <style:paragraph-properties fo:text-align="start" fo:margin-bottom="0.106cm"/>
      <style:text-properties style:font-name="Times New Roman" fo:font-size="10pt"/>
    </style:style>
    <style:style style:name="PdReqB" style:family="paragraph">
      <style:paragraph-properties fo:text-align="start" fo:margin-bottom="0.106cm"/>
      <style:text-properties style:font-name="Times New Roman" fo:font-size="10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0pt"/>
    </style:style>
    <style:style style:name="PdImgC" style:family="paragraph">
      <style:paragraph-properties fo:text-align="center" fo:margin-top="0.212cm" fo:margin-bottom="0.212cm"/>
      <style:text-properties style:font-name="Times New Roman" fo:font-size="10pt"/>
    </style:style>
    <style:style style:name="PdImgR" style:family="paragraph">
      <style:paragraph-properties fo:text-align="end" fo:margin-top="0.212cm" fo:margin-bottom="0.212cm"/>
      <style:text-properties style:font-name="Times New Roman" fo:font-size="10pt"/>
    </style:style>
    <style:style style:name="TdL" style:family="paragraph">
      <style:paragraph-properties fo:text-align="start" fo:text-indent="0cm" fo:margin-bottom="0cm"/>
      <style:text-properties style:font-name="Times New Roman" fo:font-size="10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0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0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0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0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0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5217b726c0" style:family="table-column">
      <style:table-column-properties style:rel-column-width="638*"/>
    </style:style>
    <style:style style:name="C5217b726c1" style:family="table-column">
      <style:table-column-properties style:rel-column-width="2553*"/>
    </style:style>
    <style:style style:name="C5217b726c2" style:family="table-column">
      <style:table-column-properties style:rel-column-width="1915*"/>
    </style:style>
    <style:style style:name="C5217b726c3" style:family="table-column">
      <style:table-column-properties style:rel-column-width="4894*"/>
    </style:style>
    <style:style style:name="C26ee1c11c0" style:family="table-column">
      <style:table-column-properties style:rel-column-width="469*"/>
    </style:style>
    <style:style style:name="C26ee1c11c1" style:family="table-column">
      <style:table-column-properties style:rel-column-width="1406*"/>
    </style:style>
    <style:style style:name="C26ee1c11c2" style:family="table-column">
      <style:table-column-properties style:rel-column-width="938*"/>
    </style:style>
    <style:style style:name="C26ee1c11c3" style:family="table-column">
      <style:table-column-properties style:rel-column-width="938*"/>
    </style:style>
    <style:style style:name="C26ee1c11c4" style:family="table-column">
      <style:table-column-properties style:rel-column-width="2031*"/>
    </style:style>
    <style:style style:name="C26ee1c11c5" style:family="table-column">
      <style:table-column-properties style:rel-column-width="2656*"/>
    </style:style>
    <style:style style:name="C26ee1c11c6" style:family="table-column">
      <style:table-column-properties style:rel-column-width="1562*"/>
    </style:style>
    <style:style style:name="Cb27149e9c0" style:family="table-column">
      <style:table-column-properties style:rel-column-width="1035*"/>
    </style:style>
    <style:style style:name="Cb27149e9c1" style:family="table-column">
      <style:table-column-properties style:rel-column-width="690*"/>
    </style:style>
    <style:style style:name="Cb27149e9c2" style:family="table-column">
      <style:table-column-properties style:rel-column-width="690*"/>
    </style:style>
    <style:style style:name="Cb27149e9c3" style:family="table-column">
      <style:table-column-properties style:rel-column-width="1609*"/>
    </style:style>
    <style:style style:name="Cb27149e9c4" style:family="table-column">
      <style:table-column-properties style:rel-column-width="1494*"/>
    </style:style>
    <style:style style:name="Cb27149e9c5" style:family="table-column">
      <style:table-column-properties style:rel-column-width="1954*"/>
    </style:style>
    <style:style style:name="Cb27149e9c6" style:family="table-column">
      <style:table-column-properties style:rel-column-width="1379*"/>
    </style:style>
    <style:style style:name="Cb27149e9c7" style:family="table-column">
      <style:table-column-properties style:rel-column-width="1149*"/>
    </style:style>
  </office:automatic-styles>
  <office:body>
    <office:text>
      <text:p text:style-name="PdGrif">КНИГА УЧЁТА ПРИНЯТЫХ И ВЫДАННЫХ КАССИРОМ ДЕНЕЖНЫХ СРЕДСТВ за ______ год</text:p>
      <text:p text:style-name="PdGrif">Унифицированная форма № КО-5, код по ОКУД 0310005.</text:p>
      <text:p text:style-name="PdGrif">Организация: ______, ИНН ______</text:p>
      <text:p text:style-name="PdGrif">Подразделение: ______</text:p>
      <text:p text:style-name="PdGrif">Книгу ведёт старший кассир: ______</text:p>
      <text:p text:style-name="PdGrif">Назначение: ______</text:p>
      <text:p text:style-name="PdGrif">Книга начата: ______</text:p>
      <text:p text:style-name="PdGrif">Книга окончена: __________________________________</text:p>
      <text:p text:style-name="PdGrif">Всего пронумеровано и прошнуровано листов: ______</text:p>
      <text:p text:style-name="PdTitle">Книга учёта принятых и выданных кассиром денежных средств (форма КО-5)</text:p>
      <text:p text:style-name="PdCity">г. ______<text:tab/>«__» __________ ____ г.</text:p>
      <text:p text:style-name="PdHead">1. Когда книга обязательна и на каком основании</text:p>
      <text:p text:style-name="PdBody">1.1. Форма № КО-5 утверждена постановлением Госкомстата России от 18.08.1998 № 88 вместе с приходным и расходным ордерами и кассовой книгой.</text:p>
      <text:p text:style-name="PdBody">1.2. Действующий порядок ведения кассовых операций прямо называет эту форму: при наличии старшего кассира учёт наличных денег, выданных кассирам и полученных от них, ведётся в форме 0310005 (Указание ЦБ 3210-У —).</text:p>
      <text:p text:style-name="PdBody">1.3. Этим она отличается от журнала регистрации кассовых документов КО-3, который в Указании не упомянут.</text:p>
      <text:p text:style-name="PdBody">1.4. Если кассир в организации один и передачи наличных внутри кассы не происходит, книга не нужна: все операции и так проходят через кассовую книгу.</text:p>
      <text:p text:style-name="PdBody">1.5. Обязанность появляется в тот момент, когда деньги начинают передаваться от одного материально ответственного работника другому в течение дня — независимо от того, как называется должность принимающего.</text:p>
      <text:p text:style-name="PdBody">1.6. Порядок ведения книги и круг кассиров закрепляются распорядительным документом руководителя (ст. 8 402-ФЗ).</text:p>
      <text:p text:style-name="PdHead">2. Кассиры и материальная ответственность</text:p>
      <text:p text:style-name="PdBody">2.1. Наличные выдаются только работникам, с которыми заключён договор о полной индивидуальной материальной ответственности.</text:p>
      <table:table table:style-name="Tbl" table:name="C5217b726">
        <table:table-column table:style-name="C5217b726c0"/>
        <table:table-column table:style-name="C5217b726c1"/>
        <table:table-column table:style-name="C5217b726c2"/>
        <table:table-column table:style-name="C5217b726c3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ФИО кассира</text:p>
          </table:table-cell>
          <table:table-cell table:style-name="TdC" office:value-type="string">
            <text:p text:style-name="TdCB">Касса или участок</text:p>
          </table:table-cell>
          <table:table-cell table:style-name="TdC" office:value-type="string">
            <text:p text:style-name="TdCB">Договор о полной материальной ответственности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2.2. Работник знакомится со своими обязанностями по ведению кассовых операций под подпись до начала работы с наличными.</text:p>
      <text:p text:style-name="PdBody">2.3. Договор о полной материальной ответственности можно заключать только с работниками, чьи должности и работы входят в утверждённый перечень, и кассовые операции в него входят (ст. 244 ТК РФ).</text:p>
      <text:p text:style-name="PdBody">2.4. Недостача ценностей, вверенных работнику по такому договору, возмещается в полном размере (ст. 243 ТК РФ).</text:p>
      <text:p text:style-name="PdBody">2.5. Сами по себе договор и приказ ущерб не доказывают.</text:p>
      <text:p text:style-name="PdBody">2.6. Доказывает запись в книге: сумма, дата, подпись кассира в получении.</text:p>
      <text:p text:style-name="PdBody">2.7. Без неё работодатель не подтвердит ни размер ущерба, ни факт вверения ценностей.</text:p>
      <text:p text:style-name="PdHead">3. Записи о выдаче и возврате</text:p>
      <text:p text:style-name="PdBody">3.1. Запись делается в момент передачи денег, а не по итогам дня.</text:p>
      <table:table table:style-name="Tbl" table:name="C26ee1c11">
        <table:table-column table:style-name="C26ee1c11c0"/>
        <table:table-column table:style-name="C26ee1c11c1"/>
        <table:table-column table:style-name="C26ee1c11c2"/>
        <table:table-column table:style-name="C26ee1c11c3"/>
        <table:table-column table:style-name="C26ee1c11c4"/>
        <table:table-column table:style-name="C26ee1c11c5"/>
        <table:table-column table:style-name="C26ee1c11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Кассир</text:p>
          </table:table-cell>
          <table:table-cell table:style-name="TdC" office:value-type="string">
            <text:p text:style-name="TdCB">Выдано руб.</text:p>
          </table:table-cell>
          <table:table-cell table:style-name="TdC" office:value-type="string">
            <text:p text:style-name="TdCB">Возвращено наличными руб.</text:p>
          </table:table-cell>
          <table:table-cell table:style-name="TdC" office:value-type="string">
            <text:p text:style-name="TdCB">Сдано оплаченными документами руб.</text:p>
          </table:table-cell>
          <table:table-cell table:style-name="TdC" office:value-type="string">
            <text:p text:style-name="TdCB">Примечание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3.2. Кассир расписывается в получении наличных, старший кассир — в приёме возвращённых сумм и документов.</text:p>
      <text:p text:style-name="PdBody">3.3. Оплаченными документами считаются расходные кассовые ордера и платёжные ведомости, по которым деньги фактически выданы получателям.</text:p>
      <text:p text:style-name="PdBody">3.4. Простое равенство закрывает день: выдано = возвращено наличными + сдано оплаченными документами.</text:p>
      <text:p text:style-name="PdBody">3.5. Расхождение — это недостача или излишек, и разбираться с ним нужно в тот же день, пока свидетели и обстоятельства под рукой.</text:p>
      <text:p text:style-name="PdHead">4. Несколько операционных касс</text:p>
      <text:p text:style-name="PdBody">4.1. Старший кассир выдаёт кассирам разменную наличность перед открытием смены и принимает выручку после её закрытия.</text:p>
      <text:p text:style-name="PdBody">4.2. Записи ведутся по каждому кассиру отдельно.</text:p>
      <text:p text:style-name="PdBody">4.3. Объединять несколько касс в одну строку нельзя: при расхождении будет непонятно, чей участок его дал.</text:p>
      <text:p text:style-name="PdBody">4.4. Выручка операционных касс приходуется в главную кассу приходным кассовым ордером и отражается в кассовой книге в день поступления.</text:p>
      <text:p text:style-name="PdBody">4.5. Книга КО-5 при этом фиксирует внутреннее движение и не заменяет ни ордер, ни кассовую книгу.</text:p>
      <text:p text:style-name="PdBody">4.6. Сверка с показаниями контрольно-кассовой техники за смену проводится до того, как деньги приняты от кассира.</text:p>
      <text:p text:style-name="PdBody">4.7. После приёма претензии к кассиру предъявлять сложно.</text:p>
      <text:p text:style-name="PdHead">5. Выдача заработной платы по ведомостям</text:p>
      <text:p text:style-name="PdBody">5.1. Деньги на выплату заработной платы выдаются кассиру-раздатчику под роспись в книге, а основанием служит платёжная или расчётно-платёжная ведомость.</text:p>
      <text:p text:style-name="PdBody">5.2. Срок выдачи наличных по ведомости определяется руководителем и не может превышать пяти рабочих дней, включая день получения денег в банке.</text:p>
      <text:p text:style-name="PdBody">5.3. В последний день выдачи кассир проставляет напротив фамилий неполучивших оттиск штампа или запись «депонировано», подсчитывает и записывает выданную и депонированную суммы, после чего сдаёт остаток старшему кассиру.</text:p>
      <text:p text:style-name="PdBody">5.4. На фактически выданную сумму оформляется расходный кассовый ордер.</text:p>
      <text:p text:style-name="PdBody">5.5. Депонированные суммы возвращаются в кассу и при необходимости сдаются в банк: держать их сверх лимита остатка нельзя.</text:p>
      <text:p text:style-name="PdBody">5.6. В книге по такой операции указываются номер ведомости, выданная и депонированная суммы — так закрывается вопрос, куда делась разница между выданным и возвращённым.</text:p>
      <text:p text:style-name="PdHead">6. Разъездные кассиры и приём наличных вне кассы</text:p>
      <text:p text:style-name="PdBody">6.1. Кассиру выдаётся разменная наличность и бланки строгой отчётности либо переносная контрольно-кассовая техника, а по возвращении он сдаёт выручку и документы.</text:p>
      <text:p text:style-name="PdBody">6.2. Время выезда и возвращения фиксируется в примечании: это важная деталь при разборе спорных ситуаций и при рассмотрении вопроса о сохранности денег в пути.</text:p>
      <text:p text:style-name="PdBody">6.3. Сопровождение и перевозка наличных организуются работодателем.</text:p>
      <text:p text:style-name="PdBody">6.4. Возлагать на кассира риск утраты денег при перевозке, если работодатель не обеспечил условия сохранности, нельзя: работник отвечает за прямой действительный ущерб, а не за последствия необеспеченных условий труда.</text:p>
      <text:p text:style-name="PdBody">6.5. Выручка сдаётся в день возвращения.</text:p>
      <text:p text:style-name="PdBody">6.6. Перенос сдачи «на завтра» создаёт неоприходованные наличные со всеми последствиями при проверке кассовой дисциплины.</text:p>
      <text:p text:style-name="PdHead">7. Электронное ведение книги</text:p>
      <text:p text:style-name="PdBody">7.1. Книга ведётся в учётной программе.</text:p>
      <text:p text:style-name="PdBody">7.2. Записи защищаются от изменения задним числом, а подписи кассиров оформляются электронной подписью либо на распечатанном листе за день.</text:p>
      <text:p text:style-name="PdBody">7.3. Распечатка производится не реже чем по окончании месяца и подписывается старшим кассиром и главным бухгалтером.</text:p>
      <text:p text:style-name="PdBody">7.4. Электронная форма не отменяет сверку: итоги дня по книге сопоставляются с кассовой книгой и с данными контрольно-кассовой техники (ст. 10 402-ФЗ).</text:p>
      <text:p text:style-name="PdBody">7.5. Резервная копия и порядок доступа к базе определяются в учётной политике.</text:p>
      <text:p text:style-name="PdBody">7.6. Утрата данных за период приравнивается к отсутствию регистра.</text:p>
      <text:p text:style-name="PdHead">8. Подписи</text:p>
      <text:p text:style-name="PdBody">8.1. Старший кассир: _______________ / ______ /</text:p>
      <text:p text:style-name="PdBody">8.2. Главный бухгалтер: _______________ / ______ /</text:p>
      <text:p text:style-name="PdBody">8.3. Руководитель: _______________ / ______ /</text:p>
      <text:p text:style-name="PdBreak"/>
      <text:p text:style-name="PdApp">Приложение № 1 к документу</text:p>
      <text:p text:style-name="PdTitle">Приложение 1. Бланк книги для заполнения от руки</text:p>
      <text:p text:style-name="PdBody">Бланк рассчитан на ведение книги вручную в главной кассе.</text:p>
      <table:table table:style-name="Tbl" table:name="Cb27149e9">
        <table:table-column table:style-name="Cb27149e9c0"/>
        <table:table-column table:style-name="Cb27149e9c1"/>
        <table:table-column table:style-name="Cb27149e9c2"/>
        <table:table-column table:style-name="Cb27149e9c3"/>
        <table:table-column table:style-name="Cb27149e9c4"/>
        <table:table-column table:style-name="Cb27149e9c5"/>
        <table:table-column table:style-name="Cb27149e9c6"/>
        <table:table-column table:style-name="Cb27149e9c7"/>
        <table:table-row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Кассир</text:p>
          </table:table-cell>
          <table:table-cell table:style-name="TdC" office:value-type="string">
            <text:p text:style-name="TdCB">Выдано руб.</text:p>
          </table:table-cell>
          <table:table-cell table:style-name="TdC" office:value-type="string">
            <text:p text:style-name="TdCB">Подпись кассира в получении</text:p>
          </table:table-cell>
          <table:table-cell table:style-name="TdC" office:value-type="string">
            <text:p text:style-name="TdCB">Возвращено наличными руб.</text:p>
          </table:table-cell>
          <table:table-cell table:style-name="TdC" office:value-type="string">
            <text:p text:style-name="TdCB">Сдано оплаченными документами руб.</text:p>
          </table:table-cell>
          <table:table-cell table:style-name="TdC" office:value-type="string">
            <text:p text:style-name="TdCB">Подпись старшего кассира</text:p>
          </table:table-cell>
          <table:table-cell table:style-name="TdC" office:value-type="string">
            <text:p text:style-name="TdCB">Примечание</text:p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Итого за месяц: выдано ____________ руб., возвращено ____________ руб.</text:p>
      <text:p text:style-name="PdBody">Сверено с кассовой книгой: _______________ / ____________________ /</text:p>
      <text:p text:style-name="PdBreak"/>
      <text:p text:style-name="PdApp">Приложение № 2 к документу</text:p>
      <text:p text:style-name="PdTitle">Приложение 2. Лист-заверитель книги</text:p>
      <text:p text:style-name="PdBody">В настоящей книге пронумеровано, прошнуровано и опечатано ______ (______________________) листов.</text:p>
      <text:p text:style-name="PdBody">Организация: ______, ИНН ______.</text:p>
      <text:p text:style-name="PdBody">Книга начата: ______. Книга окончена: ______________________.</text:p>
      <text:p text:style-name="PdBody">Остаток, числящийся за кассирами на дату закрытия книги: ____________ руб.</text:p>
      <text:p text:style-name="PdBody">Главный бухгалтер: _______________ / ______ /</text:p>
      <text:p text:style-name="PdBody">Руководитель: _______________ / ______ /</text:p>
      <text:p text:style-name="PdNote">Пустой бланк «Книга учёта принятых и выданных кассиром денежных средств (форма КО-5)» с сайта primadoc.ru. Документ, заполненный под вашу ситуацию, собирается в конструкторе: https://primadoc.ru/doc/kniga-ucheta-prinyatyh-i-vydannyh-kassirom-denezhnyh-sredstv-forma-ko-5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9.7cm" fo:page-height="21cm" style:print-orientation="landscape" fo:margin-top="1.2cm" fo:margin-right="1.5cm" fo:margin-bottom="1.2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Книга учёта принятых и выданных кассиром денежных средств (форма КО-5) — пустой бланк</dc:title>
    <meta:generator>Примадок</meta:generator>
    <meta:creation-date>2026-09-15T03:45:27</meta:creation-date>
  </office:meta>
</office:document-meta>
</file>