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da2fcf08c0" style:family="table-column">
      <style:table-column-properties style:rel-column-width="492*"/>
    </style:style>
    <style:style style:name="Cda2fcf08c1" style:family="table-column">
      <style:table-column-properties style:rel-column-width="1475*"/>
    </style:style>
    <style:style style:name="Cda2fcf08c2" style:family="table-column">
      <style:table-column-properties style:rel-column-width="2623*"/>
    </style:style>
    <style:style style:name="Cda2fcf08c3" style:family="table-column">
      <style:table-column-properties style:rel-column-width="2787*"/>
    </style:style>
    <style:style style:name="Cda2fcf08c4" style:family="table-column">
      <style:table-column-properties style:rel-column-width="1312*"/>
    </style:style>
    <style:style style:name="Cda2fcf08c5" style:family="table-column">
      <style:table-column-properties style:rel-column-width="1311*"/>
    </style:style>
    <style:style style:name="C6b10756ac0" style:family="table-column">
      <style:table-column-properties style:rel-column-width="469*"/>
    </style:style>
    <style:style style:name="C6b10756ac1" style:family="table-column">
      <style:table-column-properties style:rel-column-width="1406*"/>
    </style:style>
    <style:style style:name="C6b10756ac2" style:family="table-column">
      <style:table-column-properties style:rel-column-width="1875*"/>
    </style:style>
    <style:style style:name="C6b10756ac3" style:family="table-column">
      <style:table-column-properties style:rel-column-width="1406*"/>
    </style:style>
    <style:style style:name="C6b10756ac4" style:family="table-column">
      <style:table-column-properties style:rel-column-width="1875*"/>
    </style:style>
    <style:style style:name="C6b10756ac5" style:family="table-column">
      <style:table-column-properties style:rel-column-width="1406*"/>
    </style:style>
    <style:style style:name="C6b10756ac6" style:family="table-column">
      <style:table-column-properties style:rel-column-width="1562*"/>
    </style:style>
  </office:automatic-styles>
  <office:body>
    <office:text>
      <text:p text:style-name="PdGrif">Организация: Иванов Иван Иванович</text:p>
      <text:p text:style-name="PdGrif">Вид кассового документа: приходный кассовый ордер (форма КО-1). № 47 от 01.01.2026.</text:p>
      <text:p text:style-name="PdGrif">Корреспондирующий счёт: 62.01 — расчёты с покупателями.</text:p>
      <text:p text:style-name="PdGrif">Кассовые операции ведутся в порядке, установленном Банком России (Указание ЦБ 3210-У —), а кассовый документ содержит обязательные реквизиты первичного учётного документа (ст. 9 402-ФЗ).</text:p>
      <text:p text:style-name="PdTitle">Кассовый документ</text:p>
      <text:p text:style-name="PdCity">г. Москва<text:tab/>«12» марта 2026 г.</text:p>
      <text:p text:style-name="PdHead">Содержание кассовой операции</text:p>
      <text:p text:style-name="PdBody">Сумма операции: 100 000.</text:p>
      <text:p text:style-name="PdBody">Основание: оплата по договору поставки от 03.08.2026 № 12/26, счёт от 10.08.2026 № 118.</text:p>
      <text:p text:style-name="PdBody">Принято от (выдано): ООО «Василёк» в лице представителя Петрова Петра Петровича по доверенности от 10.08.2026 № 5.</text:p>
      <text:p text:style-name="PdBody">Документ, удостоверяющий личность получателя наличных денег: паспорт 45 12 № 345678, выдан ГУ МВД России по г. Москве 20.04.2015.</text:p>
      <text:p text:style-name="PdBody">Приложение: договор поставки от 03.08.2026 № 12/26 — 1 экз.; счёт от 10.08.2026 № 118 — 1 л.; доверенность от 10.08.2026 № 5 — 1 л..</text:p>
      <text:p text:style-name="PdBody">Лицо, вносящее наличные деньги, получает квитанцию к приходному кассовому ордеру за подписями главного бухгалтера и кассира, заверенную печатью при её наличии.</text:p>
      <text:p text:style-name="PdBody">При выдаче наличных денег кассир проверяет наличие подписей уполномоченных лиц, соответствие сумм цифрами и прописью, а также предъявленный получателем документ, удостоверяющий личность.</text:p>
      <text:p text:style-name="PdHead">Лист кассовой книги</text:p>
      <text:p text:style-name="PdBody">Касса за 14.09.2026. Остаток на начало дня: 12 400.</text:p>
      <table:table table:style-name="Tbl" table:name="Cda2fcf08">
        <table:table-column table:style-name="Cda2fcf08c0"/>
        <table:table-column table:style-name="Cda2fcf08c1"/>
        <table:table-column table:style-name="Cda2fcf08c2"/>
        <table:table-column table:style-name="Cda2fcf08c3"/>
        <table:table-column table:style-name="Cda2fcf08c4"/>
        <table:table-column table:style-name="Cda2fcf08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омер документа</text:p>
          </table:table-cell>
          <table:table-cell table:style-name="TdC" office:value-type="string">
            <text:p text:style-name="TdCB">От кого получено или кому выдано</text:p>
          </table:table-cell>
          <table:table-cell table:style-name="TdC" office:value-type="string">
            <text:p text:style-name="TdCB">Корреспондирующий счёт</text:p>
          </table:table-cell>
          <table:table-cell table:style-name="TdC" office:value-type="string">
            <text:p text:style-name="TdCB">Приход в рублях</text:p>
          </table:table-cell>
          <table:table-cell table:style-name="TdC" office:value-type="string">
            <text:p text:style-name="TdCB">Расход в рублях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таток наличных денег в кассе на конец дня: 88 900.</text:p>
      <text:p text:style-name="PdBody">Записи в кассовой книге производятся по каждому приходному и расходному кассовому ордеру в день совершения операции; при отсутствии кассовых операций за день лист кассовой книги не заполняется.</text:p>
      <text:p text:style-name="PdBody">Листы кассовой книги нумеруются, книга брошюруется и заверяется подписями руководителя и главного бухгалтера; при ведении книги в электронном виде листы подписываются электронной подписью (ст. 10 402-ФЗ).</text:p>
      <text:p text:style-name="PdHead">Нумерация, регистрация и исправления</text:p>
      <text:p text:style-name="PdBody">Кассовые ордера нумеруются в сплошном порядке в течение календарного года отдельно по приходным и отдельно по расходным ордерам и регистрируются в журнале регистрации кассовых документов.</text:p>
      <text:p text:style-name="PdBody">Сумма в кассовом ордере указывается цифрами и прописью с заглавной буквы; свободные строки прочёркиваются.</text:p>
      <text:p text:style-name="PdBody">Исправления в приходных и расходных кассовых ордерах не допускаются: документ с ошибкой уничтожается, а взамен оформляется новый ордер с новым номером.</text:p>
      <text:p text:style-name="PdBody">В кассовой книге и в других кассовых документах исправление допускается с указанием даты исправления и подписями лиц, оформивших документ, с расшифровкой их фамилий и инициалов (ст. 9 402-ФЗ).</text:p>
      <text:p text:style-name="PdBody">Ответственность за сохранность наличных денег и правильность оформления кассовых документов несёт кассир, с которым заключается договор о полной материальной ответственности.</text:p>
      <text:p text:style-name="PdHead">Подписи</text:p>
      <text:p text:style-name="PdBody">Руководитель: ______________ / Иванов Иван Иванович /</text:p>
      <text:p text:style-name="PdBody">Главный бухгалтер: ______________ / Петрова Ольга Николаевна /</text:p>
      <text:p text:style-name="PdBody">Кассир: ______________ / Смирнова Елена Викторовна /</text:p>
      <text:p text:style-name="PdBody">Получил (внёс): ______________ / ООО «Василёк» в лице представителя Петрова Петра Петровича по доверенности от 10.08.2026 № 5 /</text:p>
      <text:p text:style-name="PdBody">Подпись руководителя на расходном кассовом ордере не требуется, если его подпись имеется на приложенных к ордеру документах.</text:p>
      <text:p text:style-name="PdBreak"/>
      <text:p text:style-name="PdApp">Приложение № 1 к документу</text:p>
      <text:p text:style-name="PdTitle">Журнал регистрации приходных и расходных кассовых документов</text:p>
      <text:p text:style-name="PdBody">Журнал ведётся отдельно по приходным и по расходным кассовым ордерам; номера присваиваются в сплошном порядке в течение календарного года.</text:p>
      <table:table table:style-name="Tbl" table:name="C6b10756a">
        <table:table-column table:style-name="C6b10756ac0"/>
        <table:table-column table:style-name="C6b10756ac1"/>
        <table:table-column table:style-name="C6b10756ac2"/>
        <table:table-column table:style-name="C6b10756ac3"/>
        <table:table-column table:style-name="C6b10756ac4"/>
        <table:table-column table:style-name="C6b10756ac5"/>
        <table:table-column table:style-name="C6b10756a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Номер приходного ордера</text:p>
          </table:table-cell>
          <table:table-cell table:style-name="TdC" office:value-type="string">
            <text:p text:style-name="TdCB">Сумма прихода руб.</text:p>
          </table:table-cell>
          <table:table-cell table:style-name="TdC" office:value-type="string">
            <text:p text:style-name="TdCB">Номер расходного ордера</text:p>
          </table:table-cell>
          <table:table-cell table:style-name="TdC" office:value-type="string">
            <text:p text:style-name="TdCB">Сумма расхода руб.</text:p>
          </table:table-cell>
          <table:table-cell table:style-name="TdC" office:value-type="string">
            <text:p text:style-name="TdCB">Примечани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за период: приход ____________ руб., расход ____________ руб.</text:p>
      <text:p text:style-name="PdBody">Журнал вёл: ______________ / ______________ /</text:p>
      <text:p text:style-name="PdBody">Проверил главный бухгалтер: ______________ / Петрова Ольга Николаевна /</text:p>
      <text:p text:style-name="PdNote">Образец заполнения «Кассовый документ» с сайта primadoc.ru. Документ, заполненный под вашу ситуацию, собирается в конструкторе: https://primadoc.ru/doc/kassovyy-dokumen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Кассовый документ — образец заполнения</dc:title>
    <meta:generator>Примадок</meta:generator>
    <meta:creation-date>2026-09-16T19:00:19</meta:creation-date>
  </office:meta>
</office:document-meta>
</file>