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0pt"/>
    </style:style>
    <style:style style:name="PdTitle" style:family="paragraph">
      <style:paragraph-properties fo:text-align="center" fo:margin-bottom="0.282cm" fo:line-height="115%"/>
      <style:text-properties style:font-name="Times New Roman" fo:font-size="10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0pt"/>
    </style:style>
    <style:style style:name="PdApp" style:family="paragraph">
      <style:paragraph-properties fo:text-align="end" fo:margin-bottom="0.106cm" fo:line-height="115%"/>
      <style:text-properties style:font-name="Times New Roman" fo:font-size="10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0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0pt"/>
    </style:style>
    <style:style style:name="PdGrif" style:family="paragraph">
      <style:paragraph-properties fo:text-align="start" fo:margin-bottom="0.106cm" fo:line-height="115%"/>
      <style:text-properties style:font-name="Times New Roman" fo:font-size="10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26.2cm" style:type="right"/>
        </style:tab-stops>
      </style:paragraph-properties>
      <style:text-properties style:font-name="Times New Roman" fo:font-size="10pt"/>
    </style:style>
    <style:style style:name="PdBreak" style:family="paragraph">
      <style:paragraph-properties fo:break-before="page"/>
      <style:text-properties style:font-name="Times New Roman" fo:font-size="10pt"/>
    </style:style>
    <style:style style:name="PdReq" style:family="paragraph">
      <style:paragraph-properties fo:text-align="start" fo:margin-bottom="0.106cm"/>
      <style:text-properties style:font-name="Times New Roman" fo:font-size="10pt"/>
    </style:style>
    <style:style style:name="PdReqB" style:family="paragraph">
      <style:paragraph-properties fo:text-align="start" fo:margin-bottom="0.106cm"/>
      <style:text-properties style:font-name="Times New Roman" fo:font-size="10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0pt"/>
    </style:style>
    <style:style style:name="PdImgC" style:family="paragraph">
      <style:paragraph-properties fo:text-align="center" fo:margin-top="0.212cm" fo:margin-bottom="0.212cm"/>
      <style:text-properties style:font-name="Times New Roman" fo:font-size="10pt"/>
    </style:style>
    <style:style style:name="PdImgR" style:family="paragraph">
      <style:paragraph-properties fo:text-align="end" fo:margin-top="0.212cm" fo:margin-bottom="0.212cm"/>
      <style:text-properties style:font-name="Times New Roman" fo:font-size="10pt"/>
    </style:style>
    <style:style style:name="TdL" style:family="paragraph">
      <style:paragraph-properties fo:text-align="start" fo:text-indent="0cm" fo:margin-bottom="0cm"/>
      <style:text-properties style:font-name="Times New Roman" fo:font-size="10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0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0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0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0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0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7ca33ec4c0" style:family="table-column">
      <style:table-column-properties style:rel-column-width="441*"/>
    </style:style>
    <style:style style:name="C7ca33ec4c1" style:family="table-column">
      <style:table-column-properties style:rel-column-width="1471*"/>
    </style:style>
    <style:style style:name="C7ca33ec4c2" style:family="table-column">
      <style:table-column-properties style:rel-column-width="1618*"/>
    </style:style>
    <style:style style:name="C7ca33ec4c3" style:family="table-column">
      <style:table-column-properties style:rel-column-width="2500*"/>
    </style:style>
    <style:style style:name="C7ca33ec4c4" style:family="table-column">
      <style:table-column-properties style:rel-column-width="882*"/>
    </style:style>
    <style:style style:name="C7ca33ec4c5" style:family="table-column">
      <style:table-column-properties style:rel-column-width="882*"/>
    </style:style>
    <style:style style:name="C7ca33ec4c6" style:family="table-column">
      <style:table-column-properties style:rel-column-width="1029*"/>
    </style:style>
    <style:style style:name="C7ca33ec4c7" style:family="table-column">
      <style:table-column-properties style:rel-column-width="1176*"/>
    </style:style>
    <style:style style:name="Cd84e13bcc0" style:family="table-column">
      <style:table-column-properties style:rel-column-width="1475*"/>
    </style:style>
    <style:style style:name="Cd84e13bcc1" style:family="table-column">
      <style:table-column-properties style:rel-column-width="1312*"/>
    </style:style>
    <style:style style:name="Cd84e13bcc2" style:family="table-column">
      <style:table-column-properties style:rel-column-width="2787*"/>
    </style:style>
    <style:style style:name="Cd84e13bcc3" style:family="table-column">
      <style:table-column-properties style:rel-column-width="984*"/>
    </style:style>
    <style:style style:name="Cd84e13bcc4" style:family="table-column">
      <style:table-column-properties style:rel-column-width="984*"/>
    </style:style>
    <style:style style:name="Cd84e13bcc5" style:family="table-column">
      <style:table-column-properties style:rel-column-width="1148*"/>
    </style:style>
    <style:style style:name="Cd84e13bcc6" style:family="table-column">
      <style:table-column-properties style:rel-column-width="1312*"/>
    </style:style>
    <style:style style:name="C0ba9a28ec0" style:family="table-column">
      <style:table-column-properties style:rel-column-width="1818*"/>
    </style:style>
    <style:style style:name="C0ba9a28ec1" style:family="table-column">
      <style:table-column-properties style:rel-column-width="1818*"/>
    </style:style>
    <style:style style:name="C0ba9a28ec2" style:family="table-column">
      <style:table-column-properties style:rel-column-width="1299*"/>
    </style:style>
    <style:style style:name="C0ba9a28ec3" style:family="table-column">
      <style:table-column-properties style:rel-column-width="1948*"/>
    </style:style>
    <style:style style:name="C0ba9a28ec4" style:family="table-column">
      <style:table-column-properties style:rel-column-width="1429*"/>
    </style:style>
    <style:style style:name="C0ba9a28ec5" style:family="table-column">
      <style:table-column-properties style:rel-column-width="1688*"/>
    </style:style>
  </office:automatic-styles>
  <office:body>
    <office:text>
      <text:p text:style-name="PdGrif">КАРТОЧКА УЧЁТА МАТЕРИАЛОВ № 148 за 2027 год</text:p>
      <text:p text:style-name="PdGrif">Типовая межотраслевая форма № М-17, код по ОКУД 0315008.</text:p>
      <text:p text:style-name="PdGrif">Организация: ООО «Гранит-Трейд», ИНН 7604125478</text:p>
      <text:p text:style-name="PdGrif">Склад (место хранения): склад № 1, стеллаж Б-4, ячейка 12</text:p>
      <text:p text:style-name="PdGrif">Материально ответственное лицо: кладовщик Зайцева Вера Николаевна, договор о полной материальной ответственности № 12 от 09.01.2027</text:p>
      <text:p text:style-name="PdGrif">Номенклатурный номер: 08-1145</text:p>
      <text:p text:style-name="PdGrif">Наименование материала: Кабель ВВГнг-LS 3х2,5</text:p>
      <text:p text:style-name="PdGrif">Марка, сорт, профиль, размер: ГОСТ 31996-2012, барабан 200 м</text:p>
      <text:p text:style-name="PdGrif">Единица измерения: м. Учётная цена: 78,40</text:p>
      <text:p text:style-name="PdGrif">Счёт учёта: 10.01. Норма запаса: 400 м</text:p>
      <text:p text:style-name="PdTitle">Карточка учёта материалов (форма М-17)</text:p>
      <text:p text:style-name="PdCity">г. Москва<text:tab/>«12» марта 2026 г.</text:p>
      <text:p text:style-name="PdHead">1. Зачем нужна карточка и на каком основании ведётся</text:p>
      <text:p text:style-name="PdBody">1.1. Форма № М-17 утверждена постановлением Госкомстата России от 30.10.1997 № 71а в составе типовых межотраслевых форм по учёту материалов.</text:p>
      <text:p text:style-name="PdBody">1.2. Применение унифицированных форм сегодня обязательным не является: организация утверждает формы первичных документов и регистров сама, соблюдая требования к обязательным реквизитам (ст. 9 402-ФЗ).</text:p>
      <text:p text:style-name="PdBody">1.3. Карточка учёта материалов — это регистр складского учёта (ст. 10 402-ФЗ), и форма М-17 остаётся удобной основой, потому что содержит ровно то, что нужно для вывода остатка.</text:p>
      <text:p text:style-name="PdBody">1.4. Карточка открывается на каждый номенклатурный номер: смешивать в одной карточке разные марки, сорта или размеры нельзя, иначе остаток теряет смысл.</text:p>
      <text:p text:style-name="PdBody">1.5. Карточки заводит бухгалтерия и передаёт на склад под расписку в реестре карточек.</text:p>
      <text:p text:style-name="PdBody">1.6. Это защищает от появления «своих» карточек, заведённых кладовщиком задним числом.</text:p>
      <text:p text:style-name="PdBody">1.7. Порядок ведения складского учёта, круг материально ответственных лиц и периодичность сверки закрепляются в учётной политике или в приказе по организации (ст. 8 402-ФЗ).</text:p>
      <text:p text:style-name="PdHead">2. Записи о движении материала</text:p>
      <text:p text:style-name="PdBody">2.1. Запись делается в день операции на основании первичного документа.</text:p>
      <text:p text:style-name="PdBody">2.2. Задним числом карточка не заполняется.</text:p>
      <table:table table:style-name="Tbl" table:name="C7ca33ec4">
        <table:table-column table:style-name="C7ca33ec4c0"/>
        <table:table-column table:style-name="C7ca33ec4c1"/>
        <table:table-column table:style-name="C7ca33ec4c2"/>
        <table:table-column table:style-name="C7ca33ec4c3"/>
        <table:table-column table:style-name="C7ca33ec4c4"/>
        <table:table-column table:style-name="C7ca33ec4c5"/>
        <table:table-column table:style-name="C7ca33ec4c6"/>
        <table:table-column table:style-name="C7ca33ec4c7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Документ</text:p>
          </table:table-cell>
          <table:table-cell table:style-name="TdC" office:value-type="string">
            <text:p text:style-name="TdCB">От кого получено или кому отпущено</text:p>
          </table:table-cell>
          <table:table-cell table:style-name="TdC" office:value-type="string">
            <text:p text:style-name="TdCB">Приход</text:p>
          </table:table-cell>
          <table:table-cell table:style-name="TdC" office:value-type="string">
            <text:p text:style-name="TdCB">Расход</text:p>
          </table:table-cell>
          <table:table-cell table:style-name="TdC" office:value-type="string">
            <text:p text:style-name="TdCB">Остаток</text:p>
          </table:table-cell>
          <table:table-cell table:style-name="TdC" office:value-type="string">
            <text:p text:style-name="TdCB">Подпись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>14.04.2027</text:p>
          </table:table-cell>
          <table:table-cell table:style-name="TdC" office:value-type="string">
            <text:p text:style-name="TdL">приходный ордер № 214</text:p>
          </table:table-cell>
          <table:table-cell table:style-name="TdC" office:value-type="string">
            <text:p text:style-name="TdL">ООО «ЭлектроСнаб», договор № 41</text:p>
          </table:table-cell>
          <table:table-cell table:style-name="TdC" office:value-type="string">
            <text:p text:style-name="TdL">600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>960</text:p>
          </table:table-cell>
          <table:table-cell table:style-name="TdC" office:value-type="string">
            <text:p text:style-name="TdL">Зайцева</text:p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2.3. Основанием для записи о приходе служат приходный ордер, товарная накладная или универсальный передаточный документ, а также акт о приёмке материалов при расхождении с документами поставщика.</text:p>
      <text:p text:style-name="PdBody">2.4. Основанием для записи о расходе служат требование-накладная при отпуске внутри организации, накладная на отпуск материалов на сторону, лимитно-заборная карта при систематическом отпуске в производство.</text:p>
      <text:p text:style-name="PdBody">2.5. Остаток выводится в каждой строке.</text:p>
      <text:p text:style-name="PdBody">2.6. Карточка без остатков — это не регистр, а список событий: по ней нельзя ни проверить наличие, ни доказать недостачу.</text:p>
      <text:p text:style-name="PdHead">3. Норма запаса и сигнальная функция карточки</text:p>
      <text:p text:style-name="PdBody">3.1. Норма запаса по данной позиции: 400 м.</text:p>
      <text:p text:style-name="PdBody">3.2. При снижении остатка до нормы кладовщик сообщает об этом в снабжение служебной запиской или отметкой в карточке.</text:p>
      <text:p text:style-name="PdBody">3.3. Так карточка перестаёт быть архивом и начинает предупреждать о дефиците.</text:p>
      <text:p text:style-name="PdBody">3.4. Норма пересматривается по фактическому расходу за период.</text:p>
      <text:p text:style-name="PdBody">3.5. Данные для пересчёта берутся из этой же карточки: суммарный расход за квартал, делённый на число рабочих недель, даёт среднюю потребность, а срок поставки показывает, за сколько дней до нуля надо заказывать.</text:p>
      <text:p text:style-name="PdBody">3.6. Материалы, движения по которым нет более года, выделяются отдельно: обычно это неликвиды, которые занимают место и завышают стоимость запасов.</text:p>
      <text:p text:style-name="PdBody">3.7. Решение по ним принимается инвентаризационной комиссией.</text:p>
      <text:p text:style-name="PdHead">4. Бумажная картотека на складе</text:p>
      <text:p text:style-name="PdBody">4.1. Карточки хранятся в картотеке по номенклатурным номерам, а внутри — по группам материалов.</text:p>
      <text:p text:style-name="PdBody">4.2. Записи ведутся чернилами без подчисток.</text:p>
      <text:p text:style-name="PdBody">4.3. Ошибочная запись зачёркивается одной чертой, рядом делается верная с датой исправления и подписью кладовщика, а при существенном исправлении — и подписью проверяющего от бухгалтерии.</text:p>
      <text:p text:style-name="PdBody">4.4. Карточка не выдаётся со склада на руки.</text:p>
      <text:p text:style-name="PdBody">4.5. Для передачи данных в бухгалтерию составляется реестр сдачи документов или ведомость остатков.</text:p>
      <text:p text:style-name="PdBody">4.6. При заполнении карточки до конца открывается следующая с тем же номенклатурным номером и переносом остатка, а заполненная подшивается в дело.</text:p>
      <text:p text:style-name="PdHead">5. Электронный складской учёт</text:p>
      <text:p text:style-name="PdBody">5.1. Карточка ведётся в учётной программе, а бумажная распечатка формируется за период по требованию бухгалтерии, при инвентаризации и при смене материально ответственного лица.</text:p>
      <text:p text:style-name="PdBody">5.2. Каждая запись должна иметь ссылку на первичный документ и не изменяться задним числом.</text:p>
      <text:p text:style-name="PdBody">5.3. Исправление проводится отдельной записью (ст. 10 402-ФЗ).</text:p>
      <text:p text:style-name="PdBody">5.4. Права доступа разграничиваются: кладовщик вносит движение, но не меняет учётные цены и не удаляет записи.</text:p>
      <text:p text:style-name="PdBody">5.5. Сканирование штрихкодов ускоряет ввод, но не отменяет первичный документ: отсканированная строка без приходного ордера или требования-накладной остаётся ничем не подтверждённой.</text:p>
      <text:p text:style-name="PdHead">6. Учёт по партиям и срокам годности</text:p>
      <text:p text:style-name="PdBody">6.1. Движение ведётся с разбивкой по партиям: в графе документа указывается номер партии, а остаток выводится по каждой партии отдельно.</text:p>
      <text:p text:style-name="PdBody">6.2. Отпуск производится по правилу «раньше поступило — раньше отпущено», если иное не установлено технологией.</text:p>
      <text:p text:style-name="PdBody">6.3. Для материалов с ограниченным сроком годности это не рекомендация, а способ не получить неликвид.</text:p>
      <text:p text:style-name="PdBody">6.4. Партии с истекающим сроком выделяются отметкой в карточке заранее, а не в день истечения: обычно нужен запас времени, чтобы использовать материал или вернуть его поставщику.</text:p>
      <text:p text:style-name="PdBody">6.5. Материал с истёкшим сроком годности обособляется, маркируется и в производство не передаётся до решения комиссии.</text:p>
      <text:p text:style-name="PdBody">6.6. Списание оформляется актом с указанием причины.</text:p>
      <text:p text:style-name="PdBreak"/>
      <text:p text:style-name="PdApp">Приложение № 1 к документу</text:p>
      <text:p text:style-name="PdTitle">Приложение 1. Бланк карточки для заполнения от руки</text:p>
      <text:p text:style-name="PdBody">Бланк рассчитан на ведение карточки на складе.</text:p>
      <text:p text:style-name="PdBody">Номенклатурный номер: ______________ Наименование: ______________________________ Ед. изм.: __________</text:p>
      <table:table table:style-name="Tbl" table:name="Cd84e13bc">
        <table:table-column table:style-name="Cd84e13bcc0"/>
        <table:table-column table:style-name="Cd84e13bcc1"/>
        <table:table-column table:style-name="Cd84e13bcc2"/>
        <table:table-column table:style-name="Cd84e13bcc3"/>
        <table:table-column table:style-name="Cd84e13bcc4"/>
        <table:table-column table:style-name="Cd84e13bcc5"/>
        <table:table-column table:style-name="Cd84e13bcc6"/>
        <table:table-row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Документ</text:p>
          </table:table-cell>
          <table:table-cell table:style-name="TdC" office:value-type="string">
            <text:p text:style-name="TdCB">От кого получено или кому отпущено</text:p>
          </table:table-cell>
          <table:table-cell table:style-name="TdC" office:value-type="string">
            <text:p text:style-name="TdCB">Приход</text:p>
          </table:table-cell>
          <table:table-cell table:style-name="TdC" office:value-type="string">
            <text:p text:style-name="TdCB">Расход</text:p>
          </table:table-cell>
          <table:table-cell table:style-name="TdC" office:value-type="string">
            <text:p text:style-name="TdCB">Остаток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Остаток на конец периода: ____________ м</text:p>
      <text:p text:style-name="PdBody">Материально ответственное лицо: _______________ / ____________________ /</text:p>
      <text:p text:style-name="PdBreak"/>
      <text:p text:style-name="PdApp">Приложение № 2 к документу</text:p>
      <text:p text:style-name="PdTitle">Приложение 2. Ведомость сверки данных склада и бухгалтерии</text:p>
      <text:p text:style-name="PdBody">Ведомость заполняется при периодической сверке. Расхождения разбираются в день сверки, пока причину ещё можно установить.</text:p>
      <table:table table:style-name="Tbl" table:name="C0ba9a28e">
        <table:table-column table:style-name="C0ba9a28ec0"/>
        <table:table-column table:style-name="C0ba9a28ec1"/>
        <table:table-column table:style-name="C0ba9a28ec2"/>
        <table:table-column table:style-name="C0ba9a28ec3"/>
        <table:table-column table:style-name="C0ba9a28ec4"/>
        <table:table-column table:style-name="C0ba9a28ec5"/>
        <table:table-row>
          <table:table-cell table:style-name="TdC" office:value-type="string">
            <text:p text:style-name="TdCB">Номенклатурный номер</text:p>
          </table:table-cell>
          <table:table-cell table:style-name="TdC" office:value-type="string">
            <text:p text:style-name="TdCB">Наименование</text:p>
          </table:table-cell>
          <table:table-cell table:style-name="TdC" office:value-type="string">
            <text:p text:style-name="TdCB">Остаток по карточке</text:p>
          </table:table-cell>
          <table:table-cell table:style-name="TdC" office:value-type="string">
            <text:p text:style-name="TdCB">Остаток по данным бухгалтерии</text:p>
          </table:table-cell>
          <table:table-cell table:style-name="TdC" office:value-type="string">
            <text:p text:style-name="TdCB">Расхождение</text:p>
          </table:table-cell>
          <table:table-cell table:style-name="TdC" office:value-type="string">
            <text:p text:style-name="TdCB">Причина и принятое решение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Сверку провели: кладовщик _______________ / Зайцева Вера Николаевна /</text:p>
      <text:p text:style-name="PdBody">Бухгалтер _______________ / Литвинова Ольга Сергеевна /</text:p>
      <text:p text:style-name="PdBody">Дата сверки: ______________________</text:p>
      <text:p text:style-name="PdNote">Образец заполнения «Карточка учёта материалов (форма М-17)» с сайта primadoc.ru. Документ, заполненный под вашу ситуацию, собирается в конструкторе: https://primadoc.ru/doc/kartochka-ucheta-materialov-forma-m-17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9.7cm" fo:page-height="21cm" style:print-orientation="landscape" fo:margin-top="1.2cm" fo:margin-right="1.5cm" fo:margin-bottom="1.2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Карточка учёта материалов (форма М-17) — образец заполнения</dc:title>
    <meta:generator>Примадок</meta:generator>
    <meta:creation-date>2026-09-15T05:28:12</meta:creation-date>
  </office:meta>
</office:document-meta>
</file>