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1pt"/>
    </style:style>
    <style:style style:name="PdTitle" style:family="paragraph">
      <style:paragraph-properties fo:text-align="center" fo:margin-bottom="0.282cm" fo:line-height="115%"/>
      <style:text-properties style:font-name="Times New Roman" fo:font-size="11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1pt"/>
    </style:style>
    <style:style style:name="PdApp" style:family="paragraph">
      <style:paragraph-properties fo:text-align="end" fo:margin-bottom="0.106cm" fo:line-height="115%"/>
      <style:text-properties style:font-name="Times New Roman" fo:font-size="11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1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1pt"/>
    </style:style>
    <style:style style:name="PdGrif" style:family="paragraph">
      <style:paragraph-properties fo:text-align="start" fo:margin-bottom="0.106cm" fo:line-height="115%"/>
      <style:text-properties style:font-name="Times New Roman" fo:font-size="11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26.2cm" style:type="right"/>
        </style:tab-stops>
      </style:paragraph-properties>
      <style:text-properties style:font-name="Times New Roman" fo:font-size="11pt"/>
    </style:style>
    <style:style style:name="PdBreak" style:family="paragraph">
      <style:paragraph-properties fo:break-before="page"/>
      <style:text-properties style:font-name="Times New Roman" fo:font-size="11pt"/>
    </style:style>
    <style:style style:name="PdReq" style:family="paragraph">
      <style:paragraph-properties fo:text-align="start" fo:margin-bottom="0.106cm"/>
      <style:text-properties style:font-name="Times New Roman" fo:font-size="11pt"/>
    </style:style>
    <style:style style:name="PdReqB" style:family="paragraph">
      <style:paragraph-properties fo:text-align="start" fo:margin-bottom="0.106cm"/>
      <style:text-properties style:font-name="Times New Roman" fo:font-size="11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1pt"/>
    </style:style>
    <style:style style:name="PdImgC" style:family="paragraph">
      <style:paragraph-properties fo:text-align="center" fo:margin-top="0.212cm" fo:margin-bottom="0.212cm"/>
      <style:text-properties style:font-name="Times New Roman" fo:font-size="11pt"/>
    </style:style>
    <style:style style:name="PdImgR" style:family="paragraph">
      <style:paragraph-properties fo:text-align="end" fo:margin-top="0.212cm" fo:margin-bottom="0.212cm"/>
      <style:text-properties style:font-name="Times New Roman" fo:font-size="11pt"/>
    </style:style>
    <style:style style:name="TdL" style:family="paragraph">
      <style:paragraph-properties fo:text-align="start" fo:text-indent="0cm" fo:margin-bottom="0cm"/>
      <style:text-properties style:font-name="Times New Roman" fo:font-size="11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1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1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1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1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1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6ad484d3c0" style:family="table-column">
      <style:table-column-properties style:rel-column-width="476*"/>
    </style:style>
    <style:style style:name="C6ad484d3c1" style:family="table-column">
      <style:table-column-properties style:rel-column-width="1587*"/>
    </style:style>
    <style:style style:name="C6ad484d3c2" style:family="table-column">
      <style:table-column-properties style:rel-column-width="1111*"/>
    </style:style>
    <style:style style:name="C6ad484d3c3" style:family="table-column">
      <style:table-column-properties style:rel-column-width="1270*"/>
    </style:style>
    <style:style style:name="C6ad484d3c4" style:family="table-column">
      <style:table-column-properties style:rel-column-width="2064*"/>
    </style:style>
    <style:style style:name="C6ad484d3c5" style:family="table-column">
      <style:table-column-properties style:rel-column-width="2064*"/>
    </style:style>
    <style:style style:name="C6ad484d3c6" style:family="table-column">
      <style:table-column-properties style:rel-column-width="1429*"/>
    </style:style>
    <style:style style:name="Cfb05de65c0" style:family="table-column">
      <style:table-column-properties style:rel-column-width="2143*"/>
    </style:style>
    <style:style style:name="Cfb05de65c1" style:family="table-column">
      <style:table-column-properties style:rel-column-width="1191*"/>
    </style:style>
    <style:style style:name="Cfb05de65c2" style:family="table-column">
      <style:table-column-properties style:rel-column-width="1905*"/>
    </style:style>
    <style:style style:name="Cfb05de65c3" style:family="table-column">
      <style:table-column-properties style:rel-column-width="1667*"/>
    </style:style>
    <style:style style:name="Cfb05de65c4" style:family="table-column">
      <style:table-column-properties style:rel-column-width="3095*"/>
    </style:style>
    <style:style style:name="C59040a09c0" style:family="table-column">
      <style:table-column-properties style:rel-column-width="2000*"/>
    </style:style>
    <style:style style:name="C59040a09c1" style:family="table-column">
      <style:table-column-properties style:rel-column-width="2200*"/>
    </style:style>
    <style:style style:name="C59040a09c2" style:family="table-column">
      <style:table-column-properties style:rel-column-width="1800*"/>
    </style:style>
    <style:style style:name="C59040a09c3" style:family="table-column">
      <style:table-column-properties style:rel-column-width="2000*"/>
    </style:style>
    <style:style style:name="C59040a09c4" style:family="table-column">
      <style:table-column-properties style:rel-column-width="2000*"/>
    </style:style>
    <style:style style:name="C57036125c0" style:family="table-column">
      <style:table-column-properties style:rel-column-width="2546*"/>
    </style:style>
    <style:style style:name="C57036125c1" style:family="table-column">
      <style:table-column-properties style:rel-column-width="1818*"/>
    </style:style>
    <style:style style:name="C57036125c2" style:family="table-column">
      <style:table-column-properties style:rel-column-width="2000*"/>
    </style:style>
    <style:style style:name="C57036125c3" style:family="table-column">
      <style:table-column-properties style:rel-column-width="1636*"/>
    </style:style>
    <style:style style:name="C57036125c4" style:family="table-column">
      <style:table-column-properties style:rel-column-width="2000*"/>
    </style:style>
  </office:automatic-styles>
  <office:body>
    <office:text>
      <text:p text:style-name="PdTitle">Инвентарная карточка учёта объекта основных средств (форма ОС-6)</text:p>
      <text:p text:style-name="PdCity">г. Москва<text:tab/>«12» марта 2026 г.</text:p>
      <text:p text:style-name="PdHead">Организация и объект</text:p>
      <text:p text:style-name="PdBody">ИНВЕНТАРНАЯ КАРТОЧКА УЧЁТА ОБЪЕКТА ОСНОВНЫХ СРЕДСТВ № 00318 от 14.04.2026.</text:p>
      <text:p text:style-name="PdBody">Унифицированная форма № ОС-6, форма по ОКУД 0306005, утверждена постановлением Госкомстата России от 21.01.2003 № 7.</text:p>
      <text:p text:style-name="PdBody">Организация: АО «Уральский приборный завод», ИНН 6659104477, код по ОКПО 07510334. Подразделение: цех № 3, участок механической обработки.</text:p>
      <text:p text:style-name="PdBody">Объект: станок токарно-винторезный 16К20. Инвентарный номер: 010318. Заводской номер: 1620-Т-99417.</text:p>
      <text:p text:style-name="PdBody">Код по ОКОФ: 330.28.41.22. Амортизационная группа: пятая, свыше 7 до 10 лет включительно.</text:p>
      <text:p text:style-name="PdBody">Объект недвижимости. Кадастровый номер и характеристики: 66:41:0303015:1204, площадь 1 480,6 кв. м, 2 этажа. Право собственности подлежит государственной регистрации, но принятие объекта к бухгалтерскому учёту от факта регистрации не зависит.Транспортное средство. Идентификационные данные: VIN X9F3ADE1099771205, ГАЗ-A21R32, госномер У 719 ОР 96. Отдельно контролируйте регистрацию в органах ГИБДД или Гостехнадзора: с даты регистрации возникает обязанность по транспортному налогу.Машины и оборудование. Инвентарным объектом признаётся комплекс конструктивно сочленённых предметов, выполняющих свою функцию только в составе комплекса.Инвентарь, инструмент и прочие объекты. Если части объекта имеют существенно разный срок службы, каждую из них учитывают как самостоятельный инвентарный объект.</text:p>
      <text:p text:style-name="PdBody">Краткая индивидуальная характеристика: наибольший диаметр обработки над станиной 400 мм, РМЦ 1000 мм, мощность главного привода 11 кВт, комплектация: патрон трёхкулачковый, люнет подвижный.</text:p>
      <text:p text:style-name="PdBody">Содержание драгоценных металлов и камней: серебро 4,2 г в контактных группах пускателя.</text:p>
      <text:p text:style-name="PdBody">Карточку ведут в бухгалтерии в одном экземпляре на каждый инвентарный объект. Она является регистром бухгалтерского учёта, а формы регистров утверждает руководитель (ст. 10 402-ФЗ).</text:p>
      <text:p text:style-name="PdHead">Принятие к учёту и оценка</text:p>
      <text:p text:style-name="PdBody">Объект принят к бухгалтерскому учёту 14.04.2026 на основании документа: акт о приёме-передаче объекта основных средств от 14.04.2026 № 11.</text:p>
      <text:p text:style-name="PdBody">Год выпуска или постройки: 2025. Сведения о прежнем владельце и сроке эксплуатации до принятия к учёту: ООО «Станкоторг», объект новый, в эксплуатации не был.</text:p>
      <text:p text:style-name="PdBody">Первоначальная стоимость: 1840000 руб. Ликвидационная стоимость: 90000 руб.</text:p>
      <text:p text:style-name="PdBody">Срок полезного использования: 96 месяцев.</text:p>
      <text:p text:style-name="PdBody">Амортизация начисляется линейным способом.Амортизация начисляется способом уменьшаемого остатка.Амортизация начисляется пропорционально количеству продукции или объёму работ.</text:p>
      <text:p text:style-name="PdBody">Начислено амортизации на дату заполнения: 172500 руб. Балансовая стоимость: 1667500 руб.</text:p>
      <text:p text:style-name="PdBody">С 2022 года основные средства учитывают по стандарту ФСБУ 6/2020, а затраты на их приобретение и создание — по ФСБУ 26/2020 «Капитальные вложения». Ликвидационная стоимость — обязательный элемент амортизации, и амортизацию прекращают начислять, когда балансовая стоимость сравнялась с ликвидационной.</text:p>
      <text:p text:style-name="PdBody">Срок полезного использования, ликвидационную стоимость и способ начисления амортизации проверяют в конце каждого года и при изменении условий использования объекта. Изменение этих элементов отражают как изменение оценочных значений — перспективно, без пересчёта прошлых периодов.</text:p>
      <text:p text:style-name="PdHead">Объект приобретён по договору</text:p>
      <text:p text:style-name="PdBody">Объект приобретён по возмездному договору.</text:p>
      <text:p text:style-name="PdBody">В первоначальную стоимость включают цену приобретения, невозмещаемые налоги и пошлины, затраты на доставку, монтаж, пусконаладочные работы и приведение объекта в состояние, пригодное к использованию.</text:p>
      <text:p text:style-name="PdBody">В налоговом учёте первоначальная стоимость формируется как сумма расходов на приобретение, сооружение, доставку и доведение до состояния пригодности, за исключением возмещаемого налога на добавленную стоимость (ст. 257 НК РФ).</text:p>
      <text:p text:style-name="PdBody">Проценты по кредиту, взятому на покупку, в стоимость не включают, кроме случая, когда объект признаётся инвестиционным активом и организация не применяет упрощённые способы учёта.</text:p>
      <text:p text:style-name="PdBody">Дата принятия к учёту — это дата готовности объекта к использованию, а не дата оплаты и не дата поступления на склад.</text:p>
      <text:p text:style-name="PdHead">Объект построен или изготовлен</text:p>
      <text:p text:style-name="PdBody">Объект создан собственными силами организации или построен подрядным способом.</text:p>
      <text:p text:style-name="PdBody">Первоначальную стоимость формируют из фактических затрат на создание: стоимости материалов, оплаты труда с взносами, услуг подрядчиков, амортизации использованной техники, платы за подключение и разрешительные процедуры.</text:p>
      <text:p text:style-name="PdBody">Затраты собирают в составе капитальных вложений и переносят в стоимость объекта в момент, когда объект готов к использованию в запланированных целях.</text:p>
      <text:p text:style-name="PdBody">Стоимость объекта собственного производства в налоговом учёте определяется по правилам оценки готовой продукции с учётом особенностей, установленных для амортизируемого имущества (ст. 257 НК РФ).</text:p>
      <text:p text:style-name="PdBody">К карточке прикладывают акт приёмки законченного строительством объекта, разрешение на ввод в эксплуатацию и техническую документацию.</text:p>
      <text:p text:style-name="PdHead">Объект получен как вклад в уставный капитал</text:p>
      <text:p text:style-name="PdBody">Объект внесён участником в качестве вклада в уставный капитал.</text:p>
      <text:p text:style-name="PdBody">Денежная оценка неденежного вклада утверждается решением общего собрания участников и должна опираться на отчёт независимого оценщика.</text:p>
      <text:p text:style-name="PdBody">К карточке прикладывают решение об увеличении уставного капитала или об учреждении общества, отчёт оценщика и акт приёма-передачи имущества.</text:p>
      <text:p text:style-name="PdBody">Передающая сторона восстанавливает ранее принятый к вычету налог на добавленную стоимость пропорционально остаточной стоимости, а получающая может принять эту сумму к вычету при соблюдении условий.</text:p>
      <text:p text:style-name="PdHead">Объект получен безвозмездно</text:p>
      <text:p text:style-name="PdBody">Объект получен безвозмездно.</text:p>
      <text:p text:style-name="PdBody">Стоимость определяют по справедливой рыночной оценке на дату получения и подтверждают документально: заключением оценщика или сведениями о ценах на аналогичные объекты.</text:p>
      <text:p text:style-name="PdBody">Стоимость безвозмездно полученного имущества признаётся внереализационным доходом получателя (ст. 250 НК РФ).</text:p>
      <text:p text:style-name="PdBody">Исключения из этого правила ограничены и требуют точного соответствия условиям: в частности, по имуществу, полученному от участника с достаточной долей участия, при условии что объект не передаётся третьим лицам в течение года. Основание освобождения проверяйте по статье 251 Налогового кодекса на дату получения.</text:p>
      <text:p text:style-name="PdBody">Дарение в отношениях между коммерческими организациями запрещено, за исключением обычных подарков небольшой стоимости, поэтому основание безвозмездной передачи проверяйте заранее (ст. 575 ГК РФ).</text:p>
      <text:p text:style-name="PdHead">Объект получен в лизинг</text:p>
      <text:p text:style-name="PdBody">Объект получен по договору финансовой аренды и учитывается организацией.</text:p>
      <text:p text:style-name="PdBody">Реквизиты договора: договор финансовой аренды от 02.02.2026 № Л-4419, лизингодатель АО «Промлизинг».</text:p>
      <text:p text:style-name="PdBody">С 2022 года арендатор признаёт право пользования активом и обязательство по аренде по стандарту ФСБУ 25/2018 «Бухгалтерский учёт аренды». Право пользования активом амортизируют так же, как собственные основные средства соответствующего вида.</text:p>
      <text:p text:style-name="PdBody">Если договор предусматривает переход права собственности, срок амортизации права пользования устанавливают равным сроку полезного использования самого объекта, а не сроку договора.</text:p>
      <text:p text:style-name="PdBody">По договору финансовой аренды арендодатель обязуется приобрести указанное арендатором имущество у определённого им продавца и предоставить его во временное владение и пользование (ст. 665 ГК РФ).</text:p>
      <text:p text:style-name="PdBody">В карточке отдельно отслеживайте выкупную стоимость и момент перехода права собственности: с этой даты меняется и основание учёта, и порядок налогообложения.</text:p>
      <text:p text:style-name="PdHead">Движение объекта</text:p>
      <table:table table:style-name="Tbl" table:name="C6ad484d3">
        <table:table-column table:style-name="C6ad484d3c0"/>
        <table:table-column table:style-name="C6ad484d3c1"/>
        <table:table-column table:style-name="C6ad484d3c2"/>
        <table:table-column table:style-name="C6ad484d3c3"/>
        <table:table-column table:style-name="C6ad484d3c4"/>
        <table:table-column table:style-name="C6ad484d3c5"/>
        <table:table-column table:style-name="C6ad484d3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Событие</text:p>
          </table:table-cell>
          <table:table-cell table:style-name="TdC" office:value-type="string">
            <text:p text:style-name="TdCB">Документ</text:p>
          </table:table-cell>
          <table:table-cell table:style-name="TdC" office:value-type="string">
            <text:p text:style-name="TdCB">Подразделение</text:p>
          </table:table-cell>
          <table:table-cell table:style-name="TdC" office:value-type="string">
            <text:p text:style-name="TdCB">Ответственное лицо</text:p>
          </table:table-cell>
          <table:table-cell table:style-name="TdC" office:value-type="string">
            <text:p text:style-name="TdCB">Стоимость руб.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>01.01.202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>100 000</text:p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В таблицу вносят приём к учёту, ввод в эксплуатацию, внутренние перемещения между подразделениями, передачу другому материально ответственному лицу, консервацию и расконсервацию, выбытие.</text:p>
      <text:p text:style-name="PdBody">Строку добавляют в день события, а не в конце месяца: карточка ценна именно тем, что показывает, где объект находился в конкретную дату.</text:p>
      <text:p text:style-name="PdBody">Материально ответственное лицо: начальник цеха № 3 Пестов Виктор Сергеевич.</text:p>
      <text:p text:style-name="PdBody">Перемещение объекта между подразделениями оформляют отдельным документом — накладной на внутреннее перемещение, и её реквизиты переносят в карточку.</text:p>
      <text:p text:style-name="PdHead">Переоценка, модернизация и ремонт</text:p>
      <text:p text:style-name="PdBody">Первоначальная стоимость объекта изменялась. Что сделано: установлено устройство числового программного управления, затраты 410 000 руб., акт от 18.11.2026 № 34.______Изменений первоначальной стоимости не было.</text:p>
      <text:p text:style-name="PdBody">Затраты на достройку, дооборудование, реконструкцию, модернизацию и техническое перевооружение увеличивают стоимость объекта, а расходы на ремонт — нет (ст. 257 НК РФ).</text:p>
      <text:p text:style-name="PdBody">Расходы на ремонт основных средств признаются в размере фактических затрат в том отчётном периоде, в котором они произведены, — по статье 260 Налогового кодекса.</text:p>
      <text:p text:style-name="PdBody">Граница между ремонтом и модернизацией — в результате работ: восстановили исходные характеристики, значит ремонт; изменили назначение, мощность, точность или другие показатели, значит модернизация. Формулировку в акте подрядчика проверяйте до подписания.</text:p>
      <table:table table:style-name="Tbl" table:name="Cfb05de65">
        <table:table-column table:style-name="Cfb05de65c0"/>
        <table:table-column table:style-name="Cfb05de65c1"/>
        <table:table-column table:style-name="Cfb05de65c2"/>
        <table:table-column table:style-name="Cfb05de65c3"/>
        <table:table-column table:style-name="Cfb05de65c4"/>
        <table:table-row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Вид работ</text:p>
          </table:table-cell>
          <table:table-cell table:style-name="TdC" office:value-type="string">
            <text:p text:style-name="TdCB">Документ</text:p>
          </table:table-cell>
          <table:table-cell table:style-name="TdC" office:value-type="string">
            <text:p text:style-name="TdCB">Затраты руб.</text:p>
          </table:table-cell>
          <table:table-cell table:style-name="TdC" office:value-type="string">
            <text:p text:style-name="TdCB">Стоимость после работ руб.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По объекту проводилась переоценка. Результаты вносят отдельными строками с указанием даты, коэффициента и восстановительной стоимости.______Переоценка по объекту не проводилась.</text:p>
      <table:table table:style-name="Tbl" table:name="C59040a09">
        <table:table-column table:style-name="C59040a09c0"/>
        <table:table-column table:style-name="C59040a09c1"/>
        <table:table-column table:style-name="C59040a09c2"/>
        <table:table-column table:style-name="C59040a09c3"/>
        <table:table-column table:style-name="C59040a09c4"/>
        <table:table-row>
          <table:table-cell table:style-name="TdC" office:value-type="string">
            <text:p text:style-name="TdCB">Дата переоценки</text:p>
          </table:table-cell>
          <table:table-cell table:style-name="TdC" office:value-type="string">
            <text:p text:style-name="TdCB">Коэффициент</text:p>
          </table:table-cell>
          <table:table-cell table:style-name="TdC" office:value-type="string">
            <text:p text:style-name="TdCB">Стоимость до руб.</text:p>
          </table:table-cell>
          <table:table-cell table:style-name="TdC" office:value-type="string">
            <text:p text:style-name="TdCB">Стоимость после руб.</text:p>
          </table:table-cell>
          <table:table-cell table:style-name="TdC" office:value-type="string">
            <text:p text:style-name="TdCB">Основание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Решение о переоценке принимают в отношении всей группы однородных объектов сразу и применяют его последовательно из года в год: переоценить один станок в группе нельзя.</text:p>
      <text:p text:style-name="PdHead">Выбытие объекта и закрытие карточки</text:p>
      <text:p text:style-name="PdBody">Объект числится в организации, карточка открыта.Объект продан. Документ о выбытии: акт о списании объекта основных средств от 30.12.2029 № 6. Финансовый результат от продажи: 124000 руб.Объект списан вследствие износа, поломки или аварии. Документ о списании: акт о списании объекта основных средств от 30.12.2029 № 6. Результат от списания: 124000 руб.Объект передан в уставный капитал другой организации или безвозмездно. Документ о передаче: акт о списании объекта основных средств от 30.12.2029 № 6. Результат передачи: 124000 руб.</text:p>
      <text:p text:style-name="PdBody">После выбытия карточку закрывают и изымают из действующей картотеки, но не уничтожают: она подтверждает историю объекта и остаточную стоимость на дату выбытия.</text:p>
      <text:p text:style-name="PdBody">Материалы, полученные при разборке и демонтаже списанного объекта, приходуют по справедливой стоимости — это доход, а не «остатки в углу склада».</text:p>
      <text:p text:style-name="PdBody">Документы бухгалтерского учёта хранят не менее пяти лет после отчётного года, а по объектам основных средств отсчёт удобнее вести от года выбытия (ст. 29 402-ФЗ).</text:p>
      <text:p text:style-name="PdBody">Бухгалтер, ведущий карточку: Ильина Светлана Борисовна ________________.</text:p>
      <text:p text:style-name="PdBody">Материально ответственное лицо: Пестов Виктор Сергеевич ________________.</text:p>
      <text:p text:style-name="PdBreak"/>
      <text:p text:style-name="PdApp">Приложение № 1 к документу</text:p>
      <text:p text:style-name="PdTitle">Лист сверки при инвентаризации основных средств</text:p>
      <text:p text:style-name="PdBody">Приложение к инвентарной карточке № 00318 по объекту «станок токарно-винторезный 16К20», инвентарный номер 010318.</text:p>
      <text:p text:style-name="PdBody">Лист заполняют при каждой инвентаризации основных средств и подшивают к карточке. По нему видно, что объект реально осматривали, а не переписывали данные из прошлогодней описи.</text:p>
      <table:table table:style-name="Tbl" table:name="C57036125">
        <table:table-column table:style-name="C57036125c0"/>
        <table:table-column table:style-name="C57036125c1"/>
        <table:table-column table:style-name="C57036125c2"/>
        <table:table-column table:style-name="C57036125c3"/>
        <table:table-column table:style-name="C57036125c4"/>
        <table:table-row>
          <table:table-cell table:style-name="TdC" office:value-type="string">
            <text:p text:style-name="TdCB">Дата инвентаризации</text:p>
          </table:table-cell>
          <table:table-cell table:style-name="TdC" office:value-type="string">
            <text:p text:style-name="TdCB">Место нахождения</text:p>
          </table:table-cell>
          <table:table-cell table:style-name="TdC" office:value-type="string">
            <text:p text:style-name="TdCB">Фактическое наличие</text:p>
          </table:table-cell>
          <table:table-cell table:style-name="TdC" office:value-type="string">
            <text:p text:style-name="TdCB">Состояние объекта</text:p>
          </table:table-cell>
          <table:table-cell table:style-name="TdC" office:value-type="string">
            <text:p text:style-name="TdCB">Подпись члена комиссии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При осмотре сверяют три вещи: инвентарный номер на объекте и в карточке, фактическое место нахождения и подразделение, указанное в карточке, а также лицо, за которым объект закреплён.</text:p>
      <text:p text:style-name="PdBody">Если инвентарный номер на объекте стёрся или отсутствует, его наносят заново тем же номером — присваивать объекту новый номер нельзя, иначе в учёте появится «второй» объект.</text:p>
      <text:p text:style-name="PdBody">Объекты, не пригодные к использованию и не подлежащие восстановлению, отмечают отдельно: по ним готовят документы на списание, а не переносят из описи в опись годами.</text:p>
      <text:p text:style-name="PdNote">Образец заполнения «Инвентарная карточка учёта объекта основных средств (форма ОС-6)» с сайта primadoc.ru. Документ, заполненный под вашу ситуацию, собирается в конструкторе: https://primadoc.ru/doc/inventarnaya-kartochka-ucheta-obekta-osnovnyh-sredstv-forma-os-6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9.7cm" fo:page-height="21cm" style:print-orientation="landscape" fo:margin-top="1.2cm" fo:margin-right="1.5cm" fo:margin-bottom="1.2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Инвентарная карточка учёта объекта основных средств (форма ОС-6) — образец заполнения</dc:title>
    <meta:generator>Примадок</meta:generator>
    <meta:creation-date>2026-09-17T06:09:29</meta:creation-date>
  </office:meta>
</office:document-meta>
</file>