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a92e139fc0" style:family="table-column">
      <style:table-column-properties style:rel-column-width="652*"/>
    </style:style>
    <style:style style:name="Ca92e139fc1" style:family="table-column">
      <style:table-column-properties style:rel-column-width="3044*"/>
    </style:style>
    <style:style style:name="Ca92e139fc2" style:family="table-column">
      <style:table-column-properties style:rel-column-width="1957*"/>
    </style:style>
    <style:style style:name="Ca92e139fc3" style:family="table-column">
      <style:table-column-properties style:rel-column-width="2174*"/>
    </style:style>
    <style:style style:name="Ca92e139fc4" style:family="table-column">
      <style:table-column-properties style:rel-column-width="2174*"/>
    </style:style>
  </office:automatic-styles>
  <office:body>
    <office:text>
      <text:p text:style-name="PdGrif">город Москва, 01.01.2026</text:p>
      <text:p text:style-name="PdGrif">Доверенность, в которой не указана дата её совершения, ничтожна (ст. 186 ГК РФ).</text:p>
      <text:p text:style-name="PdTitle">Доверенность на получение документов и ТМЦ</text:p>
      <text:p text:style-name="PdCity">г. Москва<text:tab/>«12» марта 2026 г.</text:p>
      <text:p text:style-name="PdHead">Доверитель и представитель</text:p>
      <text:p text:style-name="PdBody">Иванов Иван Иванович (далее — Доверитель) настоящей доверенностью уполномочивает:</text:p>
      <text:p text:style-name="PdBody">Сидоров Сергей Петрович, 22.07.1990 года рождения, паспорт 45 12 654321, выдан ГУ МВД России по г. Москве 03.09.2010, код подразделения 770-012, ИНН 770123456789, зарегистрированного по адресу: г. Москва, ул. Ленина, д. 1, кв. 12, менеджер по снабжению (далее — Представитель).</text:p>
      <text:p text:style-name="PdBody">Доверенностью признаётся письменное уполномочие, выдаваемое одним лицом другому лицу для представительства перед третьими лицами (ст. 185 ГК РФ).</text:p>
      <text:p text:style-name="PdBody">Сделка, совершённая Представителем в пределах предоставленных полномочий, создаёт, изменяет и прекращает права и обязанности непосредственно у Доверителя (ст. 182 ГК РФ).</text:p>
      <text:p text:style-name="PdBody">Представитель не вправе совершать сделки от имени Доверителя в отношении себя лично, а также в отношении другого лица, представителем которого он одновременно является.</text:p>
      <text:p text:style-name="PdHead">Объём полномочий</text:p>
      <text:p text:style-name="PdBody">Доверитель уполномочивает Представителя получить: товар по накладной № …, корреспонденцию, документы</text:p>
      <text:p text:style-name="PdBody">Предмет поручения: товарно-материальные ценности у поставщика по накладной.</text:p>
      <text:p text:style-name="PdBody">Место получения и лицо, у которого производится получение: ООО «Ромашка», склад № 3, г. Москва, ул. Ленина, д. 1.</text:p>
      <text:p text:style-name="PdBody">Основание получения: договор поставки от 03.08.2026 № 12/26.</text:p>
      <text:p text:style-name="PdBody">Для выполнения поручения Представителю предоставляется право предъявлять документ, удостоверяющий личность, и настоящую доверенность, подписывать накладные, акты приёма-передачи, реестры, расписки и иные документы о получении, заявлять замечания о количестве и качестве получаемого, а также совершать все иные действия, непосредственно связанные с данным поручением.</text:p>
      <text:p text:style-name="PdBody">Полномочия Представителя ограничены перечисленными действиями: правом распоряжаться полученным имуществом, отчуждать его, передавать в залог или получать за него денежные средства Представитель не наделяется, если это прямо не указано в настоящей доверенности.</text:p>
      <text:p text:style-name="PdHead">Перечень получаемых ценностей</text:p>
      <text:p text:style-name="PdBody">Настоящая доверенность выдана на получение следующих ценностей и документов:</text:p>
      <table:table table:style-name="Tbl" table:name="Ca92e139f">
        <table:table-column table:style-name="Ca92e139fc0"/>
        <table:table-column table:style-name="Ca92e139fc1"/>
        <table:table-column table:style-name="Ca92e139fc2"/>
        <table:table-column table:style-name="Ca92e139fc3"/>
        <table:table-column table:style-name="Ca92e139f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Примечание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астоящая доверенность является разовой и погашается после однократного получения указанных ценностей.______Настоящая доверенность действует в течение всего указанного в ней срока и допускает неоднократное получение ценностей у названного лица.</text:p>
      <text:p text:style-name="PdBody">При получении ценностей, не указанных в перечне, Представитель обязан получить письменное согласие Доверителя, направленное любым способом, позволяющим достоверно установить его отправителя.</text:p>
      <text:p text:style-name="PdHead">Обязанности представителя</text:p>
      <text:p text:style-name="PdBody">Представитель обязан исполнять поручение в соответствии с указаниями Доверителя; указания должны быть правомерными, осуществимыми и конкретными (ст. 973 ГК РФ).</text:p>
      <text:p text:style-name="PdBody">Представитель обязан передать Доверителю без промедления всё полученное по настоящей доверенности, включая имущество, документы и их оригиналы.</text:p>
      <text:p text:style-name="PdBody">Представитель обязан сообщать Доверителю по его требованию все сведения о ходе исполнения поручения и представить отчёт с приложением оправдательных документов.</text:p>
      <text:p text:style-name="PdBody">Представитель обязан вернуть настоящую доверенность по её исполнении или по прекращении её действия.</text:p>
      <text:p text:style-name="PdBody">Доверитель обязан обеспечить Представителя средствами, необходимыми для исполнения поручения, и возместить понесённые им издержки (ст. 975 ГК РФ).</text:p>
      <text:p text:style-name="PdBody">Образец подписи Представителя: ______________ удостоверяю.</text:p>
      <text:p text:style-name="PdHead">Срок действия</text:p>
      <text:p text:style-name="PdBody">Настоящая доверенность выдана сроком: три года.</text:p>
      <text:p text:style-name="PdBody">Если срок в доверенности не указан, она сохраняет силу в течение года со дня её совершения (ст. 186 ГК РФ).</text:p>
      <text:p text:style-name="PdBody">Действие доверенности прекращается вследствие истечения её срока, отмены доверенности Доверителем, отказа Представителя от полномочий, прекращения юридического лица, смерти гражданина, признания его недееспособным, ограниченно дееспособным или безвестно отсутствующим, а также введения в отношении Доверителя или Представителя процедуры банкротства, при которой они утрачивают право самостоятельно выдавать доверенности (ст. 188 ГК РФ).</text:p>
      <text:p text:style-name="PdBody">С прекращением доверенности утрачивает силу и передоверие.</text:p>
      <text:p text:style-name="PdBody">Образец подписи Представителя Сидоров Сергей Петрович ______________ удостоверяю.</text:p>
      <text:p text:style-name="PdBody">Доверитель: Иванов Иван Иванович ______________ / ______________ /</text:p>
      <text:p text:style-name="PdBody">Доверенность получил, с объёмом полномочий ознакомлен: ______________ / Сидоров Сергей Петрович /</text:p>
      <text:p text:style-name="PdBody">Отметка о возврате доверенности: ______________________________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Доверитель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Доверитель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Доверенность на получение документов и ТМЦ» с сайта primadoc.ru. Документ, заполненный под вашу ситуацию, собирается в конструкторе: https://primadoc.ru/doc/doverennost-na-polucheni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Доверенность на получение документов и ТМЦ — образец заполнения</dc:title>
    <meta:generator>Примадок</meta:generator>
    <meta:creation-date>2026-09-14T10:11:13</meta:creation-date>
  </office:meta>
</office:document-meta>
</file>