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dc2e8c8dc0" style:family="table-column">
      <style:table-column-properties style:rel-column-width="375*"/>
    </style:style>
    <style:style style:name="Cdc2e8c8dc1" style:family="table-column">
      <style:table-column-properties style:rel-column-width="2125*"/>
    </style:style>
    <style:style style:name="Cdc2e8c8dc2" style:family="table-column">
      <style:table-column-properties style:rel-column-width="2000*"/>
    </style:style>
    <style:style style:name="Cdc2e8c8dc3" style:family="table-column">
      <style:table-column-properties style:rel-column-width="1250*"/>
    </style:style>
    <style:style style:name="Cdc2e8c8dc4" style:family="table-column">
      <style:table-column-properties style:rel-column-width="1375*"/>
    </style:style>
    <style:style style:name="Cdc2e8c8dc5" style:family="table-column">
      <style:table-column-properties style:rel-column-width="1250*"/>
    </style:style>
    <style:style style:name="Cdc2e8c8dc6" style:family="table-column">
      <style:table-column-properties style:rel-column-width="1625*"/>
    </style:style>
    <style:style style:name="C4d8ac0f5c0" style:family="table-column">
      <style:table-column-properties style:rel-column-width="909*"/>
    </style:style>
    <style:style style:name="C4d8ac0f5c1" style:family="table-column">
      <style:table-column-properties style:rel-column-width="9091*"/>
    </style:style>
    <style:style style:name="C392d9424c0" style:family="table-column">
      <style:table-column-properties style:rel-column-width="476*"/>
    </style:style>
    <style:style style:name="C392d9424c1" style:family="table-column">
      <style:table-column-properties style:rel-column-width="2540*"/>
    </style:style>
    <style:style style:name="C392d9424c2" style:family="table-column">
      <style:table-column-properties style:rel-column-width="1587*"/>
    </style:style>
    <style:style style:name="C392d9424c3" style:family="table-column">
      <style:table-column-properties style:rel-column-width="1429*"/>
    </style:style>
    <style:style style:name="C392d9424c4" style:family="table-column">
      <style:table-column-properties style:rel-column-width="794*"/>
    </style:style>
    <style:style style:name="C392d9424c5" style:family="table-column">
      <style:table-column-properties style:rel-column-width="1587*"/>
    </style:style>
    <style:style style:name="C392d9424c6" style:family="table-column">
      <style:table-column-properties style:rel-column-width="1587*"/>
    </style:style>
    <style:style style:name="Cd00f7808c0" style:family="table-column">
      <style:table-column-properties style:rel-column-width="500*"/>
    </style:style>
    <style:style style:name="Cd00f7808c1" style:family="table-column">
      <style:table-column-properties style:rel-column-width="2833*"/>
    </style:style>
    <style:style style:name="Cd00f7808c2" style:family="table-column">
      <style:table-column-properties style:rel-column-width="1500*"/>
    </style:style>
    <style:style style:name="Cd00f7808c3" style:family="table-column">
      <style:table-column-properties style:rel-column-width="1667*"/>
    </style:style>
    <style:style style:name="Cd00f7808c4" style:family="table-column">
      <style:table-column-properties style:rel-column-width="1833*"/>
    </style:style>
    <style:style style:name="Cd00f7808c5" style:family="table-column">
      <style:table-column-properties style:rel-column-width="1667*"/>
    </style:style>
    <style:style style:name="Ca64da0f8c0" style:family="table-column">
      <style:table-column-properties style:rel-column-width="714*"/>
    </style:style>
    <style:style style:name="Ca64da0f8c1" style:family="table-column">
      <style:table-column-properties style:rel-column-width="1191*"/>
    </style:style>
    <style:style style:name="Ca64da0f8c2" style:family="table-column">
      <style:table-column-properties style:rel-column-width="2381*"/>
    </style:style>
    <style:style style:name="Ca64da0f8c3" style:family="table-column">
      <style:table-column-properties style:rel-column-width="2381*"/>
    </style:style>
    <style:style style:name="Ca64da0f8c4" style:family="table-column">
      <style:table-column-properties style:rel-column-width="3333*"/>
    </style:style>
    <style:style style:name="C43f3aac6c0" style:family="table-column">
      <style:table-column-properties style:rel-column-width="546*"/>
    </style:style>
    <style:style style:name="C43f3aac6c1" style:family="table-column">
      <style:table-column-properties style:rel-column-width="2182*"/>
    </style:style>
    <style:style style:name="C43f3aac6c2" style:family="table-column">
      <style:table-column-properties style:rel-column-width="2000*"/>
    </style:style>
    <style:style style:name="C43f3aac6c3" style:family="table-column">
      <style:table-column-properties style:rel-column-width="1455*"/>
    </style:style>
    <style:style style:name="C43f3aac6c4" style:family="table-column">
      <style:table-column-properties style:rel-column-width="1636*"/>
    </style:style>
    <style:style style:name="C43f3aac6c5" style:family="table-column">
      <style:table-column-properties style:rel-column-width="2182*"/>
    </style:style>
    <style:style style:name="C298f0b3dc0" style:family="table-column">
      <style:table-column-properties style:rel-column-width="361*"/>
    </style:style>
    <style:style style:name="C298f0b3dc1" style:family="table-column">
      <style:table-column-properties style:rel-column-width="1687*"/>
    </style:style>
    <style:style style:name="C298f0b3dc2" style:family="table-column">
      <style:table-column-properties style:rel-column-width="1325*"/>
    </style:style>
    <style:style style:name="C298f0b3dc3" style:family="table-column">
      <style:table-column-properties style:rel-column-width="2771*"/>
    </style:style>
    <style:style style:name="C298f0b3dc4" style:family="table-column">
      <style:table-column-properties style:rel-column-width="1084*"/>
    </style:style>
    <style:style style:name="C298f0b3dc5" style:family="table-column">
      <style:table-column-properties style:rel-column-width="1566*"/>
    </style:style>
    <style:style style:name="C298f0b3dc6" style:family="table-column">
      <style:table-column-properties style:rel-column-width="1205*"/>
    </style:style>
  </office:automatic-styles>
  <office:body>
    <office:text>
      <text:p text:style-name="PdTitle">Дефектный акт (акт осмотра)</text:p>
      <text:p text:style-name="PdCity">г. Москва<text:tab/>«12» марта 2026 г.</text:p>
      <text:p text:style-name="PdHead">1. Основание и цель осмотра</text:p>
      <text:p text:style-name="PdBody">1.1. Настоящий акт составлен по результатам осмотра объекта и фиксирует его фактическое состояние на дату осмотра.</text:p>
      <text:p text:style-name="PdBody">1.2. Цель осмотра: Фиксация недостатков и дефектов.</text:p>
      <text:p text:style-name="PdBody">1.3. Основание осмотра: Договор между сторонами.</text:p>
      <text:p text:style-name="PdBody">1.4. Реквизиты документа-основания: Договор подряда № 17/П от 3 июня 2026 г., заявка вх. № 412 от 18 августа 2026 г..</text:p>
      <text:p text:style-name="PdBody">1.5. Осмотр проведён 19.08.2026, начало осмотра 10:30, окончание осмотра 12:45.</text:p>
      <text:p text:style-name="PdBody">1.6. Акт составлен 20.08.2026 в месте: г. Москва, ул. Ленина, д. 1, стр. 2, регистрационный номер ОС-14/2026.</text:p>
      <text:p text:style-name="PdBody">1.7. Акт подтверждает только те обстоятельства, которые участники осмотра наблюдали лично и зафиксировали в момент осмотра.</text:p>
      <text:p text:style-name="PdBody">1.8. Оценки, выходящие за пределы личного наблюдения, вынесены в раздел выводов и обозначены как предположения.</text:p>
      <text:p text:style-name="PdHead">2. Объект осмотра</text:p>
      <text:p text:style-name="PdBody">2.1. Осмотру подвергнут объект: Нежилое помещение (склад) общей площадью 214,5 кв. м.</text:p>
      <text:p text:style-name="PdBody">2.2. Вид объекта: Помещение, здание, строение.</text:p>
      <text:p text:style-name="PdBody">2.3. Место нахождения объекта: г. Москва, ул. Ленина, д. 1, стр. 2, помещение 4.</text:p>
      <text:p text:style-name="PdBody">2.4. Идентифицирующие сведения: Кадастровый номер 77:01:0004025:1187, инвентарный № 000412.</text:p>
      <text:p text:style-name="PdBody">2.5. Собственник или иной законный владелец объекта: ООО «Ромашка», ИНН 7701234567, г. Москва, ул. Ленина, д. 1, офис 12.</text:p>
      <text:p text:style-name="PdBody">2.6. Характеристики объекта: Склад одноэтажный, кирпичный, год постройки 2011, высота потолка 6,2 м, площадь 214,5 кв. м, отопление центральное, ворота секционные 2 шт..</text:p>
      <text:p text:style-name="PdBody">2.7. При осмотре предъявлены документы на объект: Выписка из ЕГРН от 14 июля 2026 г., технический паспорт БТИ, паспорт завода-изготовителя, гарантийный талон со сроком до 1 марта 2027 г..</text:p>
      <text:p text:style-name="PdBody">2.8. Принадлежность объекта и полномочия лиц, допустивших участников к осмотру, проверены по предъявленным документам.</text:p>
      <text:p text:style-name="PdHead">2.9. Помещение, здание, строение: что фиксируется</text:p>
      <text:p text:style-name="PdBody">2.9.1. По помещению фиксируется состояние несущих и ограждающих конструкций, отделки и инженерных систем.</text:p>
      <text:p text:style-name="PdBody">2.9.2. Стены и перегородки: материал, вид отделки, наличие трещин, следов намокания, отслоений и грибка.</text:p>
      <text:p text:style-name="PdBody">2.9.3. Потолок и перекрытия: материал, следы протечек, провисания, разрушения стыков.</text:p>
      <text:p text:style-name="PdBody">2.9.4. Полы: тип покрытия, вздутия, зазоры, отклонения от горизонтали, повреждения основания.</text:p>
      <text:p text:style-name="PdBody">2.9.5. Оконные и дверные блоки: комплектность, работа фурнитуры, целостность стеклопакетов, состояние уплотнителей.</text:p>
      <text:p text:style-name="PdBody">2.9.6. Инженерные системы: водоснабжение, канализация, отопление, электроснабжение, вентиляция — работоспособность и видимые повреждения.</text:p>
      <text:p text:style-name="PdBody">2.9.7. Показания приборов учёта на дату осмотра фиксируются отдельной строкой и служат точкой отсчёта для расчётов между сторонами.</text:p>
      <text:p text:style-name="PdBody">2.9.8. Отдельно отмечается, свободно ли помещение от имущества третьих лиц и передан ли комплект ключей.</text:p>
      <text:p text:style-name="PdHead">2.10. Оборудование и техника: что фиксируется</text:p>
      <text:p text:style-name="PdBody">2.10.1. По оборудованию фиксируются идентификационные данные и фактическая работоспособность.</text:p>
      <text:p text:style-name="PdBody">2.10.2. Заводской или серийный номер, производитель, модель, год выпуска и наработка на дату осмотра.</text:p>
      <text:p text:style-name="PdBody">2.10.3. Комплектность: наличие узлов, съёмных частей, кабелей, инструмента и запасных частей по паспорту изготовителя.</text:p>
      <text:p text:style-name="PdBody">2.10.4. Наличие и целостность пломб, заводских шильдиков и гарантийных наклеек.</text:p>
      <text:p text:style-name="PdBody">2.10.5. Внешнее состояние корпуса, следы ударов, коррозии, перегрева, самостоятельного вмешательства в конструкцию.</text:p>
      <text:p text:style-name="PdBody">2.10.6. Результат пробного запуска или проверки под нагрузкой, если запуск был технически возможен и безопасен.</text:p>
      <text:p text:style-name="PdBody">2.10.7. Наличие технической документации: паспорт, руководство по эксплуатации, сертификат соответствия, отметки о проведённом обслуживании.</text:p>
      <text:p text:style-name="PdBody">2.10.8. Если запуск не проводился, в акте указывается причина — иначе вывод о неисправности легко оспорить.</text:p>
      <text:p text:style-name="PdHead">2.11. Транспортное средство: что фиксируется</text:p>
      <text:p text:style-name="PdBody">2.11.1. По транспортному средству фиксируются идентификаторы, комплектность и состояние кузова и агрегатов.</text:p>
      <text:p text:style-name="PdBody">2.11.2. Марка, модель, год выпуска, идентификационный номер, государственный регистрационный знак и показания одометра.</text:p>
      <text:p text:style-name="PdBody">2.11.3. Состояние кузова и лакокрасочного покрытия: вмятины, сколы, коррозия, следы ремонта и перекраски.</text:p>
      <text:p text:style-name="PdBody">2.11.4. Остекление, оптика, зеркала, состояние шин и дисков с указанием остаточной глубины протектора.</text:p>
      <text:p text:style-name="PdBody">2.11.5. Салон: обивка, панель приборов, работа штатного оборудования и электроники.</text:p>
      <text:p text:style-name="PdBody">2.11.6. Работа двигателя, коробки передач, рулевого управления и тормозной системы по результатам пробного запуска или короткой поездки.</text:p>
      <text:p text:style-name="PdBody">2.11.7. Комплектность: количество ключей, запасное колесо, домкрат, набор инструмента, аптечка, огнетушитель, знак аварийной остановки.</text:p>
      <text:p text:style-name="PdBody">2.11.8. Передаваемые документы: свидетельство о регистрации, паспорт транспортного средства или выписка из электронного паспорта, сервисная книжка.</text:p>
      <text:p text:style-name="PdHead">2.12. Товар и материалы: что фиксируется</text:p>
      <text:p text:style-name="PdBody">2.12.1. По товару фиксируются количество, качество, упаковка и соответствие сопроводительным документам.</text:p>
      <text:p text:style-name="PdBody">2.12.2. Наименование, артикул, партия, количество в единицах измерения и результат пересчёта по факту.</text:p>
      <text:p text:style-name="PdBody">2.12.3. Состояние упаковки и тары: целостность, следы вскрытия, намокания, деформации при перевозке.</text:p>
      <text:p text:style-name="PdBody">2.12.4. Внешние признаки качества: комплектность, маркировка, срок годности, соответствие образцу или описанию.</text:p>
      <text:p text:style-name="PdBody">2.12.5. Расхождения с накладной или спецификацией по количеству, ассортименту и качеству указываются построчно (ст. 513 ГК РФ).</text:p>
      <text:p text:style-name="PdBody">2.12.6. Отдельно отмечается, в чьём присутствии проводились вскрытие тары и пересчёт.</text:p>
      <text:p text:style-name="PdBody">2.12.7. Если товар принимается с оговорками, в акте фиксируется, какая часть партии принята без замечаний и какая отклонена.</text:p>
      <text:p text:style-name="PdHead">2.13. Результат выполненных работ: что фиксируется</text:p>
      <text:p text:style-name="PdBody">2.13.1. По результату работ фиксируются фактический объём, качество и соответствие заданию заказчика.</text:p>
      <text:p text:style-name="PdBody">2.13.2. Виды и объёмы фактически выполненных работ в сопоставлении со сметой или заданием.</text:p>
      <text:p text:style-name="PdBody">2.13.3. Соответствие применённых материалов согласованным маркам, характеристикам и количеству.</text:p>
      <text:p text:style-name="PdBody">2.13.4. Качество выполнения: геометрия, прочность соединений, чистота примыканий, соблюдение технологии.</text:p>
      <text:p text:style-name="PdBody">2.13.5. Работы, которые не выполнены или выполнены не полностью, перечисляются с указанием недостающего объёма.</text:p>
      <text:p text:style-name="PdBody">2.13.6. Скрытые работы принимаются отдельно, со ссылкой на ранее подписанные акты освидетельствования.</text:p>
      <text:p text:style-name="PdBody">2.13.7. Замечания по качеству фиксируются сразу: недостатки, которые заказчик мог обнаружить при обычной приёмке и не указал в акте, он потом заявить не сможет (ст. 720 ГК РФ).</text:p>
      <text:p text:style-name="PdHead">2.14. Прибор учёта и коммунальная услуга: что фиксируется</text:p>
      <text:p text:style-name="PdBody">2.14.1. По прибору учёта и качеству услуги фиксируется техническое состояние узла учёта и фактические параметры услуги.</text:p>
      <text:p text:style-name="PdBody">2.14.2. Тип, заводской номер, место установки прибора, дата последней поверки и срок следующей.</text:p>
      <text:p text:style-name="PdBody">2.14.3. Показания на момент осмотра, состояние пломб и наличие следов вмешательства в работу прибора.</text:p>
      <text:p text:style-name="PdBody">2.14.4. Фактические параметры коммунальной услуги: температура, давление, напряжение и иные измеряемые характеристики.</text:p>
      <text:p text:style-name="PdBody">2.14.5. Дата и время начала нарушения качества услуги, если оно установлено, и продолжительность нарушения.</text:p>
      <text:p text:style-name="PdBody">2.14.6. При обследовании технической возможности установки прибора фиксируются конкретные препятствия: отсутствие места, несоответствие диаметра, невозможность соблюсти температурный режим.</text:p>
      <text:p text:style-name="PdBody">2.14.7. Вывод об отсутствии технической возможности должен опираться на измеренные значения, а не на общую формулировку о нецелесообразности.</text:p>
      <text:p text:style-name="PdHead">2.15. Земельный участок: что фиксируется</text:p>
      <text:p text:style-name="PdBody">2.15.1. По земельному участку фиксируются границы, фактическое использование и состояние поверхности.</text:p>
      <text:p text:style-name="PdBody">2.15.2. Кадастровый номер, площадь, категория земель и вид разрешённого использования по правоустанавливающим документам.</text:p>
      <text:p text:style-name="PdBody">2.15.3. Фактические границы на местности: наличие ограждения, межевых знаков, расхождения с данными кадастрового учёта.</text:p>
      <text:p text:style-name="PdBody">2.15.4. Расположенные на участке строения, сооружения, коммуникации и многолетние насаждения.</text:p>
      <text:p text:style-name="PdBody">2.15.5. Состояние поверхности: захламление, следы снятия плодородного слоя, подтопление, самовольные постройки и въезды.</text:p>
      <text:p text:style-name="PdBody">2.15.6. Доступ к участку: наличие подъезда, сервитутов и препятствий со стороны смежных землепользователей.</text:p>
      <text:p text:style-name="PdBody">2.15.7. Признаки использования участка третьими лицами фиксируются отдельно с указанием, в чём именно они выражены.</text:p>
      <text:p text:style-name="PdHead">3. Плановый технический осмотр здания или сооружения</text:p>
      <text:p text:style-name="PdBody">3.1. Вид осмотра: Весенний общий осмотр.</text:p>
      <text:p text:style-name="PdBody">3.2. Тип объекта: Административное или офисное здание.</text:p>
      <text:p text:style-name="PdBody">3.3. Год постройки 1987, площадь 2450 кв. м, 3 этажа, кирпичные стены, железобетонные перекрытия.</text:p>
      <text:p text:style-name="PdBody">3.4. Последний ремонт: Капитальный ремонт кровли, 2019 год, 640 кв. м.</text:p>
      <text:p text:style-name="PdBody">3.5. Плановые осмотры — часть эксплуатационного контроля за техническим состоянием здания.</text:p>
      <text:p text:style-name="PdBody">3.6. Общие осмотры проводятся дважды в год: весной оценивают последствия зимы и формируют план ремонтов на сезон, осенью проверяют готовность конструкций и инженерных систем к отопительному периоду.</text:p>
      <text:p text:style-name="PdBody">3.7. Внеочередной осмотр проводится после пожара, аварии, урагана, обильного снегопада, подтопления или иного события, способного повлиять на несущую способность конструкций.</text:p>
      <text:p text:style-name="PdBody">3.8. Комиссия обходит объект по всем конструктивным элементам и инженерным системам и по каждому фиксирует фактическое состояние, а не общее впечатление.</text:p>
      <text:p text:style-name="PdBody">3.9. Категория технического состояния объекта в целом по результатам осмотра: Исправное.</text:p>
      <text:p text:style-name="PdBody">3.10. Ориентировочный физический износ: 38 %.</text:p>
      <text:p text:style-name="PdBody">3.11. Следующий плановый осмотр назначен на 15.04.2027.</text:p>
      <text:p text:style-name="PdHead">4. Ведомость обхода по конструктивным элементам</text:p>
      <text:p text:style-name="PdBody">4.1. Заполняется непосредственно при обходе.</text:p>
      <text:p text:style-name="PdBody">4.2. Строка без записи означает, что элемент не осматривался, и это тоже нужно отметить.</text:p>
      <text:p text:style-name="PdBody">4.3. Способ осмотра — визуальный, при необходимости с инструментальным контролем — указывается в графе дефектов.</text:p>
      <table:table table:style-name="Tbl" table:name="Cdc2e8c8d">
        <table:table-column table:style-name="Cdc2e8c8dc0"/>
        <table:table-column table:style-name="Cdc2e8c8dc1"/>
        <table:table-column table:style-name="Cdc2e8c8dc2"/>
        <table:table-column table:style-name="Cdc2e8c8dc3"/>
        <table:table-column table:style-name="Cdc2e8c8dc4"/>
        <table:table-column table:style-name="Cdc2e8c8dc5"/>
        <table:table-column table:style-name="Cdc2e8c8d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структивный элемент или система</text:p>
          </table:table-cell>
          <table:table-cell table:style-name="TdC" office:value-type="string">
            <text:p text:style-name="TdCB">Выявленные дефекты и их размеры</text:p>
          </table:table-cell>
          <table:table-cell table:style-name="TdC" office:value-type="string">
            <text:p text:style-name="TdCB">Категория состояния</text:p>
          </table:table-cell>
          <table:table-cell table:style-name="TdC" office:value-type="string">
            <text:p text:style-name="TdCB">Требуемые мероприятия</text:p>
          </table:table-cell>
          <table:table-cell table:style-name="TdC" office:value-type="string">
            <text:p text:style-name="TdCB">Срок выполнения</text:p>
          </table:table-cell>
          <table:table-cell table:style-name="TdC" office:value-type="string">
            <text:p text:style-name="TdCB">Ответственный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4.4. Минимальный перечень для обхода здания: фундаменты и отмостка, стены и фасад, цоколь, перекрытия и покрытия, кровля и водосток, лестницы и ограждения, полы, окна и двери, отделка, отопление, водоснабжение и канализация, вентиляция, электрооборудование, молниезащита, подвал и чердак, входные группы и пандусы, прилегающая территория.</text:p>
      <text:p text:style-name="PdHead">5. Итоговая ведомость технического состояния</text:p>
      <table:table table:style-name="Tbl" table:name="C4d8ac0f5">
        <table:table-column table:style-name="C4d8ac0f5c0"/>
        <table:table-column table:style-name="C4d8ac0f5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Элемент или система|el_state=Что выявлено|el_category=Категория состояния|el_action=Мероприятия|el_deadline=Срок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Кровля, рулонная наплавляемая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6. Участники осмотра</text:p>
      <text:p text:style-name="PdBody">6.1. Осмотр проведён в следующем составе: Комиссия из трёх и более человек.</text:p>
      <text:p text:style-name="PdBody">6.2. Осмотр провёл: Главный инженер ООО «Ромашка» Иванов Иван Иванович.</text:p>
      <text:p text:style-name="PdBody">6.3. Комиссия образована на основании документа: Приказ № 41-ОД от 12 августа 2026 г..</text:p>
      <text:p text:style-name="PdBody">6.4. В осмотре также участвовали: Петров Пётр Петрович, начальник хозяйственного отдела; Сидорова Анна Сергеевна, бухгалтер; Кузнецов Олег Дмитриевич, инженер по эксплуатации.</text:p>
      <text:p text:style-name="PdBody">6.5. Все участники осмотра лично присутствовали на объекте, ознакомлены с содержанием акта и подписали его.</text:p>
      <text:p text:style-name="PdBody">6.6. Каждый участник вправе изложить особое мнение непосредственно в акте или отдельным листом, который прикладывается к акту.</text:p>
      <text:p text:style-name="PdHead">7. Порядок проведения осмотра</text:p>
      <text:p text:style-name="PdBody">7.1. Осмотр проведён следующим образом: Визуальный осмотр всех поверхностей, вскрытие двух участков напольного покрытия, контрольный пролив кровли, проверка работы ворот под нагрузкой.</text:p>
      <text:p text:style-name="PdBody">7.2. Условия проведения осмотра: Естественное и переносное освещение, температура воздуха плюс 21 градус, помещение обесточено.</text:p>
      <text:p text:style-name="PdBody">7.3. При осмотре проводились инструментальные замеры.</text:p>
      <text:p text:style-name="PdBody">7.4. Применённые приборы и инструменты: Лазерный дальномер Leica D2, влагомер Testo 606-1, поверка действительна до 14 марта 2027 г..</text:p>
      <text:p text:style-name="PdBody">7.5. Результаты замеров: Отклонение пола от горизонтали 24 мм на 2 м при норме 4 мм, влажность стены у окна 18 процентов при норме до 8 процентов.</text:p>
      <text:p text:style-name="PdBody">7.6. При осмотре велась фотофиксация, снимки приобщены к акту и перечислены в Приложение № 3.</text:p>
      <text:p text:style-name="PdBody">7.7. Сведения о фотофиксации: Смартфон, 28 снимков, файлы IMG_0412 — IMG_0439, дата съёмки в свойствах файлов сохранена.</text:p>
      <text:p text:style-name="PdBody">7.8. Доступ ко всем частям объекта был обеспечен в объёме, необходимом для осмотра.</text:p>
      <text:p text:style-name="PdBody">7.9. Если к какой-либо части объекта доступ получить не удалось, это обстоятельство отражено в разделе выводов.</text:p>
      <text:p text:style-name="PdHead">8. Результат осмотра и выявленные недостатки</text:p>
      <text:p text:style-name="PdBody">8.1. Результат осмотра: Выявлены недостатки.</text:p>
      <text:p text:style-name="PdBody">8.2. Существо выявленного: Протечка кровли над северной секцией склада, намокание и вздутие напольного покрытия на площади около 30 кв. м, коррозия двух ферм перекрытия.</text:p>
      <text:p text:style-name="PdBody">8.3. Подробное описание: Кровля: два разрыва гидроизоляционного ковра длиной 40 и 65 см у примыкания к парапету, следы застоя воды.</text:p>
      <text:p text:style-name="PdBody">8.4. Пол: вздутие ламината на площади 30 кв. м, зазоры между планками до 6 мм. Фермы: точечная коррозия глубиной до 1 мм на двух опорных узлах.</text:p>
      <text:p text:style-name="PdBody">8.5. Перечень выявленных недостатков с указанием места, характера и объёма приведён в Приложение № 1.</text:p>
      <text:p text:style-name="PdBody">8.6. Каждый недостаток описан так, чтобы его можно было найти на объекте и проверить повторно без участия составителей акта.</text:p>
      <text:p text:style-name="PdBody">8.7. Оценочные суждения вроде «сделано плохо» в перечень не включаются: вместо них указываются измеримые отклонения.</text:p>
      <text:p text:style-name="PdHead">9. Объём и срок устранения недостатков</text:p>
      <text:p text:style-name="PdBody">9.1. Для устранения выявленных недостатков необходимо выполнить следующее: Замена гидроизоляционного ковра на площади 45 кв. м с восстановлением примыкания к парапету, демонтаж и укладка напольного покрытия на 30 кв. м, зачистка и окраска двух опорных узлов ферм.</text:p>
      <text:p text:style-name="PdBody">9.2. Недостатки подлежат устранению в срок до 20.09.2026.</text:p>
      <text:p text:style-name="PdBody">9.3. Устранение недостатков не освобождает от возмещения убытков, вызванных их наличием, если такие убытки возникли.</text:p>
      <text:p text:style-name="PdBody">9.4. После устранения недостатков проводится повторный осмотр, результаты которого оформляются отдельным актом.</text:p>
      <text:p text:style-name="PdBody">9.5. Если недостатки не устранены в согласованный срок, заинтересованная сторона вправе устранить их своими силами или силами третьих лиц с отнесением расходов на ответственное лицо (ст. 723 ГК РФ).</text:p>
      <text:p text:style-name="PdHead">10. Заключение по результатам осмотра</text:p>
      <text:p text:style-name="PdBody">10.1. По результатам осмотра участники пришли к следующему выводу: Склад пригоден к эксплуатации после устранения протечки кровли и замены напольного покрытия, несущие конструкции угрозы обрушения не создают.</text:p>
      <text:p text:style-name="PdBody">10.2. Акт составлен на основании непосредственного осмотра объекта, его содержание соответствует фактическому состоянию объекта на дату осмотра.</text:p>
      <text:p text:style-name="PdBody">10.3. Обстоятельства, которые участники осмотра не проверяли, в выводы не включены.</text:p>
      <text:p text:style-name="PdBody">10.4. Возражения и особое мнение участников осмотра: Представитель подрядчика не согласен с оценкой причины протечки и считает её следствием урагана 12 августа 2026 года.</text:p>
      <text:p text:style-name="PdBody">10.5. Возражения, изложенные в акте, не отменяют остальную его часть и не препятствуют её использованию.</text:p>
      <text:p text:style-name="PdHead">11. Экземпляры акта, приложения и хранение</text:p>
      <text:p text:style-name="PdBody">11.1. Акт составлен в 3 3, имеющих равную силу.</text:p>
      <text:p text:style-name="PdBody">11.2. Экземпляры распределены следующим образом: Первый — ООО «Ромашка», второй — ИП Смирнову А. В., третий — в дело хозяйственного отдела.</text:p>
      <text:p text:style-name="PdBody">11.3. Подлинник акта хранится: Хозяйственный отдел ООО «Ромашка», дело 05-14 «Акты осмотра», срок хранения 5 лет.</text:p>
      <text:p text:style-name="PdBody">11.4. Неотъемлемой частью акта являются Приложение № 1, Приложение № 2, Приложение № 3 и Приложение № 4.</text:p>
      <text:p text:style-name="PdBody">11.5. Акт вступает в силу с даты его подписания участниками осмотра.</text:p>
      <text:p text:style-name="PdBody">11.6. Основание: Договор между сторонами.</text:p>
      <text:p text:style-name="PdBreak"/>
      <text:p text:style-name="PdApp">Приложение № 1 к документу</text:p>
      <text:p text:style-name="PdTitle">Ведомость выявленных недостатков</text:p>
      <text:p text:style-name="PdBody">Ведомость составлена по результатам осмотра объекта Нежилое помещение (склад) общей площадью 214,5 кв. м и является неотъемлемой частью акта.</text:p>
      <table:table table:style-name="Tbl" table:name="C392d9424">
        <table:table-column table:style-name="C392d9424c0"/>
        <table:table-column table:style-name="C392d9424c1"/>
        <table:table-column table:style-name="C392d9424c2"/>
        <table:table-column table:style-name="C392d9424c3"/>
        <table:table-column table:style-name="C392d9424c4"/>
        <table:table-column table:style-name="C392d9424c5"/>
        <table:table-column table:style-name="C392d9424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Место (узел, помещение, деталь)</text:p>
          </table:table-cell>
          <table:table-cell table:style-name="TdC" office:value-type="string">
            <text:p text:style-name="TdCB">Характер недостатка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Объём</text:p>
          </table:table-cell>
          <table:table-cell table:style-name="TdC" office:value-type="string">
            <text:p text:style-name="TdCB">Способ устранения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аждая строка заполняется так, чтобы недостаток можно было найти на объекте повторно.</text:p>
      <text:p text:style-name="PdBody">Строки, по которым замечаний нет, прочёркиваются.</text:p>
      <text:p text:style-name="PdBreak"/>
      <text:p text:style-name="PdApp">Приложение № 2 к документу</text:p>
      <text:p text:style-name="PdTitle">Расчёт стоимости устранения недостатков</text:p>
      <text:p text:style-name="PdBody">Расчёт выполнен на дату осмотра и подлежит уточнению по фактическим затратам.</text:p>
      <table:table table:style-name="Tbl" table:name="Cd00f7808">
        <table:table-column table:style-name="Cd00f7808c0"/>
        <table:table-column table:style-name="Cd00f7808c1"/>
        <table:table-column table:style-name="Cd00f7808c2"/>
        <table:table-column table:style-name="Cd00f7808c3"/>
        <table:table-column table:style-name="Cd00f7808c4"/>
        <table:table-column table:style-name="Cd00f7808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работы или материала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 за единицу, руб.</text:p>
          </table:table-cell>
          <table:table-cell table:style-name="TdC" office:value-type="string">
            <text:p text:style-name="TdCB">Стоимость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 расчёту: 184500.</text:p>
      <text:p text:style-name="PdBody">Источник цен: Локальный сметный расчёт от 20 августа 2026 г., два коммерческих предложения подрядных организаций, средняя цена материалов по прайсу поставщика.</text:p>
      <text:p text:style-name="PdBreak"/>
      <text:p text:style-name="PdApp">Приложение № 3 к документу</text:p>
      <text:p text:style-name="PdTitle">Реестр фотоматериалов к акту</text:p>
      <text:p text:style-name="PdBody">Фотоматериалы сделаны в ходе осмотра и отражают состояние объекта на дату осмотра.</text:p>
      <table:table table:style-name="Tbl" table:name="Ca64da0f8">
        <table:table-column table:style-name="Ca64da0f8c0"/>
        <table:table-column table:style-name="Ca64da0f8c1"/>
        <table:table-column table:style-name="Ca64da0f8c2"/>
        <table:table-column table:style-name="Ca64da0f8c3"/>
        <table:table-column table:style-name="Ca64da0f8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Имя файла</text:p>
          </table:table-cell>
          <table:table-cell table:style-name="TdC" office:value-type="string">
            <text:p text:style-name="TdCB">Дата и время съёмки</text:p>
          </table:table-cell>
          <table:table-cell table:style-name="TdC" office:value-type="string">
            <text:p text:style-name="TdCB">Что изображено</text:p>
          </table:table-cell>
          <table:table-cell table:style-name="TdC" office:value-type="string">
            <text:p text:style-name="TdCB">Привязка к строке ведомост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оситель с исходными файлами хранится вместе с подлинником акта.</text:p>
      <text:p text:style-name="PdBody">Обработка и ретушь снимков не производились.</text:p>
      <text:p text:style-name="PdBreak"/>
      <text:p text:style-name="PdApp">Приложение № 4 к документу</text:p>
      <text:p text:style-name="PdTitle">Лист подписей участников осмотра</text:p>
      <text:p text:style-name="PdBody">Участники осмотра подтверждают, что лично присутствовали при осмотре и ознакомлены с содержанием акта.</text:p>
      <table:table table:style-name="Tbl" table:name="C43f3aac6">
        <table:table-column table:style-name="C43f3aac6c0"/>
        <table:table-column table:style-name="C43f3aac6c1"/>
        <table:table-column table:style-name="C43f3aac6c2"/>
        <table:table-column table:style-name="C43f3aac6c3"/>
        <table:table-column table:style-name="C43f3aac6c4"/>
        <table:table-column table:style-name="C43f3aac6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Особое мнение (да, нет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обое мнение излагается на отдельном листе и прикладывается к настоящему листу подписей.</text:p>
      <text:p text:style-name="PdBody">Отказ от подписи удостоверяется подписями не менее двух других участников осмотра.</text:p>
      <text:p text:style-name="PdBreak"/>
      <text:p text:style-name="PdApp">Приложение № 5 к документу</text:p>
      <text:p text:style-name="PdTitle">План мероприятий по результатам технического осмотра</text:p>
      <text:p text:style-name="PdBody">Составляется по каждому дефекту, выявленному при осмотре. Утверждается руководителем организации или собственником объекта.</text:p>
      <table:table table:style-name="Tbl" table:name="C298f0b3d">
        <table:table-column table:style-name="C298f0b3dc0"/>
        <table:table-column table:style-name="C298f0b3dc1"/>
        <table:table-column table:style-name="C298f0b3dc2"/>
        <table:table-column table:style-name="C298f0b3dc3"/>
        <table:table-column table:style-name="C298f0b3dc4"/>
        <table:table-column table:style-name="C298f0b3dc5"/>
        <table:table-column table:style-name="C298f0b3d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Элемент и выявленный дефект</text:p>
          </table:table-cell>
          <table:table-cell table:style-name="TdC" office:value-type="string">
            <text:p text:style-name="TdCB">Мероприятие</text:p>
          </table:table-cell>
          <table:table-cell table:style-name="TdC" office:value-type="string">
            <text:p text:style-name="TdCB">Вид ремонта (текущий, капитальный, аварийный)</text:p>
          </table:table-cell>
          <table:table-cell table:style-name="TdC" office:value-type="string">
            <text:p text:style-name="TdCB">Срок</text:p>
          </table:table-cell>
          <table:table-cell table:style-name="TdC" office:value-type="string">
            <text:p text:style-name="TdCB">Ответственный</text:p>
          </table:table-cell>
          <table:table-cell table:style-name="TdC" office:value-type="string">
            <text:p text:style-name="TdCB">Отметка о выполнени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Мероприятия по дефектам, влияющим на безопасность, выполняются вне очереди и вне зависимости от утверждённого бюджета.</text:p>
      <text:p text:style-name="PdBody">Невыполненные в срок мероприятия переносятся в акт следующего планового осмотра с указанием причины переноса. Переходящий из года в год дефект — самостоятельное доказательство того, что об опасности знали.</text:p>
      <text:p text:style-name="PdHead">12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Составитель акта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Составитель акта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Дефектный акт (акт осмотра)» с сайта primadoc.ru. Документ, заполненный под вашу ситуацию, собирается в конструкторе: https://primadoc.ru/doc/defektnyy-ak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Дефектный акт (акт осмотра) — образец заполнения</dc:title>
    <meta:generator>Примадок</meta:generator>
    <meta:creation-date>2026-09-17T04:33:43</meta:creation-date>
  </office:meta>
</office:document-meta>
</file>