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dc2e8c8dc0" style:family="table-column">
      <style:table-column-properties style:rel-column-width="375*"/>
    </style:style>
    <style:style style:name="Cdc2e8c8dc1" style:family="table-column">
      <style:table-column-properties style:rel-column-width="2125*"/>
    </style:style>
    <style:style style:name="Cdc2e8c8dc2" style:family="table-column">
      <style:table-column-properties style:rel-column-width="2000*"/>
    </style:style>
    <style:style style:name="Cdc2e8c8dc3" style:family="table-column">
      <style:table-column-properties style:rel-column-width="1250*"/>
    </style:style>
    <style:style style:name="Cdc2e8c8dc4" style:family="table-column">
      <style:table-column-properties style:rel-column-width="1375*"/>
    </style:style>
    <style:style style:name="Cdc2e8c8dc5" style:family="table-column">
      <style:table-column-properties style:rel-column-width="1250*"/>
    </style:style>
    <style:style style:name="Cdc2e8c8dc6" style:family="table-column">
      <style:table-column-properties style:rel-column-width="1625*"/>
    </style:style>
    <style:style style:name="C4d8ac0f5c0" style:family="table-column">
      <style:table-column-properties style:rel-column-width="909*"/>
    </style:style>
    <style:style style:name="C4d8ac0f5c1" style:family="table-column">
      <style:table-column-properties style:rel-column-width="9091*"/>
    </style:style>
    <style:style style:name="C392d9424c0" style:family="table-column">
      <style:table-column-properties style:rel-column-width="476*"/>
    </style:style>
    <style:style style:name="C392d9424c1" style:family="table-column">
      <style:table-column-properties style:rel-column-width="2540*"/>
    </style:style>
    <style:style style:name="C392d9424c2" style:family="table-column">
      <style:table-column-properties style:rel-column-width="1587*"/>
    </style:style>
    <style:style style:name="C392d9424c3" style:family="table-column">
      <style:table-column-properties style:rel-column-width="1429*"/>
    </style:style>
    <style:style style:name="C392d9424c4" style:family="table-column">
      <style:table-column-properties style:rel-column-width="794*"/>
    </style:style>
    <style:style style:name="C392d9424c5" style:family="table-column">
      <style:table-column-properties style:rel-column-width="1587*"/>
    </style:style>
    <style:style style:name="C392d9424c6" style:family="table-column">
      <style:table-column-properties style:rel-column-width="1587*"/>
    </style:style>
    <style:style style:name="Cd00f7808c0" style:family="table-column">
      <style:table-column-properties style:rel-column-width="500*"/>
    </style:style>
    <style:style style:name="Cd00f7808c1" style:family="table-column">
      <style:table-column-properties style:rel-column-width="2833*"/>
    </style:style>
    <style:style style:name="Cd00f7808c2" style:family="table-column">
      <style:table-column-properties style:rel-column-width="1500*"/>
    </style:style>
    <style:style style:name="Cd00f7808c3" style:family="table-column">
      <style:table-column-properties style:rel-column-width="1667*"/>
    </style:style>
    <style:style style:name="Cd00f7808c4" style:family="table-column">
      <style:table-column-properties style:rel-column-width="1833*"/>
    </style:style>
    <style:style style:name="Cd00f7808c5" style:family="table-column">
      <style:table-column-properties style:rel-column-width="1667*"/>
    </style:style>
    <style:style style:name="Ca64da0f8c0" style:family="table-column">
      <style:table-column-properties style:rel-column-width="714*"/>
    </style:style>
    <style:style style:name="Ca64da0f8c1" style:family="table-column">
      <style:table-column-properties style:rel-column-width="1191*"/>
    </style:style>
    <style:style style:name="Ca64da0f8c2" style:family="table-column">
      <style:table-column-properties style:rel-column-width="2381*"/>
    </style:style>
    <style:style style:name="Ca64da0f8c3" style:family="table-column">
      <style:table-column-properties style:rel-column-width="2381*"/>
    </style:style>
    <style:style style:name="Ca64da0f8c4" style:family="table-column">
      <style:table-column-properties style:rel-column-width="3333*"/>
    </style:style>
    <style:style style:name="C43f3aac6c0" style:family="table-column">
      <style:table-column-properties style:rel-column-width="546*"/>
    </style:style>
    <style:style style:name="C43f3aac6c1" style:family="table-column">
      <style:table-column-properties style:rel-column-width="2182*"/>
    </style:style>
    <style:style style:name="C43f3aac6c2" style:family="table-column">
      <style:table-column-properties style:rel-column-width="2000*"/>
    </style:style>
    <style:style style:name="C43f3aac6c3" style:family="table-column">
      <style:table-column-properties style:rel-column-width="1455*"/>
    </style:style>
    <style:style style:name="C43f3aac6c4" style:family="table-column">
      <style:table-column-properties style:rel-column-width="1636*"/>
    </style:style>
    <style:style style:name="C43f3aac6c5" style:family="table-column">
      <style:table-column-properties style:rel-column-width="2182*"/>
    </style:style>
    <style:style style:name="C298f0b3dc0" style:family="table-column">
      <style:table-column-properties style:rel-column-width="361*"/>
    </style:style>
    <style:style style:name="C298f0b3dc1" style:family="table-column">
      <style:table-column-properties style:rel-column-width="1687*"/>
    </style:style>
    <style:style style:name="C298f0b3dc2" style:family="table-column">
      <style:table-column-properties style:rel-column-width="1325*"/>
    </style:style>
    <style:style style:name="C298f0b3dc3" style:family="table-column">
      <style:table-column-properties style:rel-column-width="2771*"/>
    </style:style>
    <style:style style:name="C298f0b3dc4" style:family="table-column">
      <style:table-column-properties style:rel-column-width="1084*"/>
    </style:style>
    <style:style style:name="C298f0b3dc5" style:family="table-column">
      <style:table-column-properties style:rel-column-width="1566*"/>
    </style:style>
    <style:style style:name="C298f0b3dc6" style:family="table-column">
      <style:table-column-properties style:rel-column-width="1205*"/>
    </style:style>
  </office:automatic-styles>
  <office:body>
    <office:text>
      <text:p text:style-name="PdTitle">Дефектный акт (акт осмотра)</text:p>
      <text:p text:style-name="PdCity">г. ______<text:tab/>«__» __________ ____ г.</text:p>
      <text:p text:style-name="PdHead">1. Основание и цель осмотра</text:p>
      <text:p text:style-name="PdBody">1.1. Настоящий акт составлен по результатам осмотра объекта и фиксирует его фактическое состояние на дату осмотра.</text:p>
      <text:p text:style-name="PdBody">1.2. Цель осмотра: ______.</text:p>
      <text:p text:style-name="PdBody">1.3. Основание осмотра: ______.</text:p>
      <text:p text:style-name="PdBody">1.4. Реквизиты документа-основания: ______.</text:p>
      <text:p text:style-name="PdBody">1.5. Осмотр проведён ______, начало осмотра ______, окончание осмотра ______.</text:p>
      <text:p text:style-name="PdBody">1.6. Акт составлен ______ в месте: ______, регистрационный номер ______.</text:p>
      <text:p text:style-name="PdBody">1.7. Акт подтверждает только те обстоятельства, которые участники осмотра наблюдали лично и зафиксировали в момент осмотра.</text:p>
      <text:p text:style-name="PdBody">1.8. Оценки, выходящие за пределы личного наблюдения, вынесены в раздел выводов и обозначены как предположения.</text:p>
      <text:p text:style-name="PdHead">2. Объект осмотра</text:p>
      <text:p text:style-name="PdBody">2.1. Осмотру подвергнут объект: ______.</text:p>
      <text:p text:style-name="PdBody">2.2. Вид объекта: ______.</text:p>
      <text:p text:style-name="PdBody">2.3. Место нахождения объекта: ______.</text:p>
      <text:p text:style-name="PdBody">2.4. Идентифицирующие сведения: ______.</text:p>
      <text:p text:style-name="PdBody">2.5. Собственник или иной законный владелец объекта: ______.</text:p>
      <text:p text:style-name="PdBody">2.6. Характеристики объекта: ______.</text:p>
      <text:p text:style-name="PdBody">2.7. При осмотре предъявлены документы на объект: ______.</text:p>
      <text:p text:style-name="PdBody">2.8. Принадлежность объекта и полномочия лиц, допустивших участников к осмотру, проверены по предъявленным документам.</text:p>
      <text:p text:style-name="PdHead">2.9. Помещение, здание, строение: что фиксируется</text:p>
      <text:p text:style-name="PdBody">2.9.1. По помещению фиксируется состояние несущих и ограждающих конструкций, отделки и инженерных систем.</text:p>
      <text:p text:style-name="PdBody">2.9.2. Стены и перегородки: материал, вид отделки, наличие трещин, следов намокания, отслоений и грибка.</text:p>
      <text:p text:style-name="PdBody">2.9.3. Потолок и перекрытия: материал, следы протечек, провисания, разрушения стыков.</text:p>
      <text:p text:style-name="PdBody">2.9.4. Полы: тип покрытия, вздутия, зазоры, отклонения от горизонтали, повреждения основания.</text:p>
      <text:p text:style-name="PdBody">2.9.5. Оконные и дверные блоки: комплектность, работа фурнитуры, целостность стеклопакетов, состояние уплотнителей.</text:p>
      <text:p text:style-name="PdBody">2.9.6. Инженерные системы: водоснабжение, канализация, отопление, электроснабжение, вентиляция — работоспособность и видимые повреждения.</text:p>
      <text:p text:style-name="PdBody">2.9.7. Показания приборов учёта на дату осмотра фиксируются отдельной строкой и служат точкой отсчёта для расчётов между сторонами.</text:p>
      <text:p text:style-name="PdBody">2.9.8. Отдельно отмечается, свободно ли помещение от имущества третьих лиц и передан ли комплект ключей.</text:p>
      <text:p text:style-name="PdHead">2.10. Оборудование и техника: что фиксируется</text:p>
      <text:p text:style-name="PdBody">2.10.1. По оборудованию фиксируются идентификационные данные и фактическая работоспособность.</text:p>
      <text:p text:style-name="PdBody">2.10.2. Заводской или серийный номер, производитель, модель, год выпуска и наработка на дату осмотра.</text:p>
      <text:p text:style-name="PdBody">2.10.3. Комплектность: наличие узлов, съёмных частей, кабелей, инструмента и запасных частей по паспорту изготовителя.</text:p>
      <text:p text:style-name="PdBody">2.10.4. Наличие и целостность пломб, заводских шильдиков и гарантийных наклеек.</text:p>
      <text:p text:style-name="PdBody">2.10.5. Внешнее состояние корпуса, следы ударов, коррозии, перегрева, самостоятельного вмешательства в конструкцию.</text:p>
      <text:p text:style-name="PdBody">2.10.6. Результат пробного запуска или проверки под нагрузкой, если запуск был технически возможен и безопасен.</text:p>
      <text:p text:style-name="PdBody">2.10.7. Наличие технической документации: паспорт, руководство по эксплуатации, сертификат соответствия, отметки о проведённом обслуживании.</text:p>
      <text:p text:style-name="PdBody">2.10.8. Если запуск не проводился, в акте указывается причина — иначе вывод о неисправности легко оспорить.</text:p>
      <text:p text:style-name="PdHead">2.11. Транспортное средство: что фиксируется</text:p>
      <text:p text:style-name="PdBody">2.11.1. По транспортному средству фиксируются идентификаторы, комплектность и состояние кузова и агрегатов.</text:p>
      <text:p text:style-name="PdBody">2.11.2. Марка, модель, год выпуска, идентификационный номер, государственный регистрационный знак и показания одометра.</text:p>
      <text:p text:style-name="PdBody">2.11.3. Состояние кузова и лакокрасочного покрытия: вмятины, сколы, коррозия, следы ремонта и перекраски.</text:p>
      <text:p text:style-name="PdBody">2.11.4. Остекление, оптика, зеркала, состояние шин и дисков с указанием остаточной глубины протектора.</text:p>
      <text:p text:style-name="PdBody">2.11.5. Салон: обивка, панель приборов, работа штатного оборудования и электроники.</text:p>
      <text:p text:style-name="PdBody">2.11.6. Работа двигателя, коробки передач, рулевого управления и тормозной системы по результатам пробного запуска или короткой поездки.</text:p>
      <text:p text:style-name="PdBody">2.11.7. Комплектность: количество ключей, запасное колесо, домкрат, набор инструмента, аптечка, огнетушитель, знак аварийной остановки.</text:p>
      <text:p text:style-name="PdBody">2.11.8. Передаваемые документы: свидетельство о регистрации, паспорт транспортного средства или выписка из электронного паспорта, сервисная книжка.</text:p>
      <text:p text:style-name="PdHead">2.12. Товар и материалы: что фиксируется</text:p>
      <text:p text:style-name="PdBody">2.12.1. По товару фиксируются количество, качество, упаковка и соответствие сопроводительным документам.</text:p>
      <text:p text:style-name="PdBody">2.12.2. Наименование, артикул, партия, количество в единицах измерения и результат пересчёта по факту.</text:p>
      <text:p text:style-name="PdBody">2.12.3. Состояние упаковки и тары: целостность, следы вскрытия, намокания, деформации при перевозке.</text:p>
      <text:p text:style-name="PdBody">2.12.4. Внешние признаки качества: комплектность, маркировка, срок годности, соответствие образцу или описанию.</text:p>
      <text:p text:style-name="PdBody">2.12.5. Расхождения с накладной или спецификацией по количеству, ассортименту и качеству указываются построчно (ст. 513 ГК РФ).</text:p>
      <text:p text:style-name="PdBody">2.12.6. Отдельно отмечается, в чьём присутствии проводились вскрытие тары и пересчёт.</text:p>
      <text:p text:style-name="PdBody">2.12.7. Если товар принимается с оговорками, в акте фиксируется, какая часть партии принята без замечаний и какая отклонена.</text:p>
      <text:p text:style-name="PdHead">2.13. Результат выполненных работ: что фиксируется</text:p>
      <text:p text:style-name="PdBody">2.13.1. По результату работ фиксируются фактический объём, качество и соответствие заданию заказчика.</text:p>
      <text:p text:style-name="PdBody">2.13.2. Виды и объёмы фактически выполненных работ в сопоставлении со сметой или заданием.</text:p>
      <text:p text:style-name="PdBody">2.13.3. Соответствие применённых материалов согласованным маркам, характеристикам и количеству.</text:p>
      <text:p text:style-name="PdBody">2.13.4. Качество выполнения: геометрия, прочность соединений, чистота примыканий, соблюдение технологии.</text:p>
      <text:p text:style-name="PdBody">2.13.5. Работы, которые не выполнены или выполнены не полностью, перечисляются с указанием недостающего объёма.</text:p>
      <text:p text:style-name="PdBody">2.13.6. Скрытые работы принимаются отдельно, со ссылкой на ранее подписанные акты освидетельствования.</text:p>
      <text:p text:style-name="PdBody">2.13.7. Замечания по качеству фиксируются сразу: недостатки, которые заказчик мог обнаружить при обычной приёмке и не указал в акте, он потом заявить не сможет (ст. 720 ГК РФ).</text:p>
      <text:p text:style-name="PdHead">2.14. Прибор учёта и коммунальная услуга: что фиксируется</text:p>
      <text:p text:style-name="PdBody">2.14.1. По прибору учёта и качеству услуги фиксируется техническое состояние узла учёта и фактические параметры услуги.</text:p>
      <text:p text:style-name="PdBody">2.14.2. Тип, заводской номер, место установки прибора, дата последней поверки и срок следующей.</text:p>
      <text:p text:style-name="PdBody">2.14.3. Показания на момент осмотра, состояние пломб и наличие следов вмешательства в работу прибора.</text:p>
      <text:p text:style-name="PdBody">2.14.4. Фактические параметры коммунальной услуги: температура, давление, напряжение и иные измеряемые характеристики.</text:p>
      <text:p text:style-name="PdBody">2.14.5. Дата и время начала нарушения качества услуги, если оно установлено, и продолжительность нарушения.</text:p>
      <text:p text:style-name="PdBody">2.14.6. При обследовании технической возможности установки прибора фиксируются конкретные препятствия: отсутствие места, несоответствие диаметра, невозможность соблюсти температурный режим.</text:p>
      <text:p text:style-name="PdBody">2.14.7. Вывод об отсутствии технической возможности должен опираться на измеренные значения, а не на общую формулировку о нецелесообразности.</text:p>
      <text:p text:style-name="PdHead">2.15. Земельный участок: что фиксируется</text:p>
      <text:p text:style-name="PdBody">2.15.1. По земельному участку фиксируются границы, фактическое использование и состояние поверхности.</text:p>
      <text:p text:style-name="PdBody">2.15.2. Кадастровый номер, площадь, категория земель и вид разрешённого использования по правоустанавливающим документам.</text:p>
      <text:p text:style-name="PdBody">2.15.3. Фактические границы на местности: наличие ограждения, межевых знаков, расхождения с данными кадастрового учёта.</text:p>
      <text:p text:style-name="PdBody">2.15.4. Расположенные на участке строения, сооружения, коммуникации и многолетние насаждения.</text:p>
      <text:p text:style-name="PdBody">2.15.5. Состояние поверхности: захламление, следы снятия плодородного слоя, подтопление, самовольные постройки и въезды.</text:p>
      <text:p text:style-name="PdBody">2.15.6. Доступ к участку: наличие подъезда, сервитутов и препятствий со стороны смежных землепользователей.</text:p>
      <text:p text:style-name="PdBody">2.15.7. Признаки использования участка третьими лицами фиксируются отдельно с указанием, в чём именно они выражены.</text:p>
      <text:p text:style-name="PdHead">3. Плановый технический осмотр здания или сооружения</text:p>
      <text:p text:style-name="PdBody">3.1. Вид осмотра: ______.</text:p>
      <text:p text:style-name="PdBody">3.2. Тип объекта: ______.</text:p>
      <text:p text:style-name="PdBody">3.3. Год постройки ______, площадь ______ кв. м, ______.</text:p>
      <text:p text:style-name="PdBody">3.4. Последний ремонт: ______.</text:p>
      <text:p text:style-name="PdBody">3.5. Плановые осмотры — часть эксплуатационного контроля за техническим состоянием здания.</text:p>
      <text:p text:style-name="PdBody">3.6. Общие осмотры проводятся дважды в год: весной оценивают последствия зимы и формируют план ремонтов на сезон, осенью проверяют готовность конструкций и инженерных систем к отопительному периоду.</text:p>
      <text:p text:style-name="PdBody">3.7. Внеочередной осмотр проводится после пожара, аварии, урагана, обильного снегопада, подтопления или иного события, способного повлиять на несущую способность конструкций.</text:p>
      <text:p text:style-name="PdBody">3.8. Комиссия обходит объект по всем конструктивным элементам и инженерным системам и по каждому фиксирует фактическое состояние, а не общее впечатление.</text:p>
      <text:p text:style-name="PdBody">3.9. Категория технического состояния объекта в целом по результатам осмотра: ______.</text:p>
      <text:p text:style-name="PdBody">3.10. Ориентировочный физический износ: ______ %.</text:p>
      <text:p text:style-name="PdBody">3.11. Следующий плановый осмотр назначен на ______.</text:p>
      <text:p text:style-name="PdHead">4. Ведомость обхода по конструктивным элементам</text:p>
      <text:p text:style-name="PdBody">4.1. Заполняется непосредственно при обходе.</text:p>
      <text:p text:style-name="PdBody">4.2. Строка без записи означает, что элемент не осматривался, и это тоже нужно отметить.</text:p>
      <text:p text:style-name="PdBody">4.3. Способ осмотра — визуальный, при необходимости с инструментальным контролем — указывается в графе дефектов.</text:p>
      <table:table table:style-name="Tbl" table:name="Cdc2e8c8d">
        <table:table-column table:style-name="Cdc2e8c8dc0"/>
        <table:table-column table:style-name="Cdc2e8c8dc1"/>
        <table:table-column table:style-name="Cdc2e8c8dc2"/>
        <table:table-column table:style-name="Cdc2e8c8dc3"/>
        <table:table-column table:style-name="Cdc2e8c8dc4"/>
        <table:table-column table:style-name="Cdc2e8c8dc5"/>
        <table:table-column table:style-name="Cdc2e8c8d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нструктивный элемент или система</text:p>
          </table:table-cell>
          <table:table-cell table:style-name="TdC" office:value-type="string">
            <text:p text:style-name="TdCB">Выявленные дефекты и их размеры</text:p>
          </table:table-cell>
          <table:table-cell table:style-name="TdC" office:value-type="string">
            <text:p text:style-name="TdCB">Категория состояния</text:p>
          </table:table-cell>
          <table:table-cell table:style-name="TdC" office:value-type="string">
            <text:p text:style-name="TdCB">Требуемые мероприятия</text:p>
          </table:table-cell>
          <table:table-cell table:style-name="TdC" office:value-type="string">
            <text:p text:style-name="TdCB">Срок выполнения</text:p>
          </table:table-cell>
          <table:table-cell table:style-name="TdC" office:value-type="string">
            <text:p text:style-name="TdCB">Ответственный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4.4. Минимальный перечень для обхода здания: фундаменты и отмостка, стены и фасад, цоколь, перекрытия и покрытия, кровля и водосток, лестницы и ограждения, полы, окна и двери, отделка, отопление, водоснабжение и канализация, вентиляция, электрооборудование, молниезащита, подвал и чердак, входные группы и пандусы, прилегающая территория.</text:p>
      <text:p text:style-name="PdHead">5. Итоговая ведомость технического состояния</text:p>
      <table:table table:style-name="Tbl" table:name="C4d8ac0f5">
        <table:table-column table:style-name="C4d8ac0f5c0"/>
        <table:table-column table:style-name="C4d8ac0f5c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Элемент или система|el_state=Что выявлено|el_category=Категория состояния|el_action=Мероприятия|el_deadline=Срок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6. Участники осмотра</text:p>
      <text:p text:style-name="PdBody">6.1. Осмотр проведён в следующем составе: ______.</text:p>
      <text:p text:style-name="PdBody">6.2. Осмотр провёл: ______ ______.</text:p>
      <text:p text:style-name="PdBody">6.3. Комиссия образована на основании документа: ______.</text:p>
      <text:p text:style-name="PdBody">6.4. В осмотре также участвовали: ______.</text:p>
      <text:p text:style-name="PdBody">6.5. Все участники осмотра лично присутствовали на объекте, ознакомлены с содержанием акта и подписали его.</text:p>
      <text:p text:style-name="PdBody">6.6. Каждый участник вправе изложить особое мнение непосредственно в акте или отдельным листом, который прикладывается к акту.</text:p>
      <text:p text:style-name="PdHead">7. Порядок проведения осмотра</text:p>
      <text:p text:style-name="PdBody">7.1. Осмотр проведён следующим образом: ______.</text:p>
      <text:p text:style-name="PdBody">7.2. Условия проведения осмотра: ______.</text:p>
      <text:p text:style-name="PdBody">7.3. При осмотре проводились инструментальные замеры.</text:p>
      <text:p text:style-name="PdBody">7.4. Применённые приборы и инструменты: ______.</text:p>
      <text:p text:style-name="PdBody">7.5. Результаты замеров: ______.</text:p>
      <text:p text:style-name="PdBody">7.6. При осмотре велась фотофиксация, снимки приобщены к акту и перечислены в Приложение № 3.</text:p>
      <text:p text:style-name="PdBody">7.7. Сведения о фотофиксации: ______.</text:p>
      <text:p text:style-name="PdBody">7.8. Доступ ко всем частям объекта был обеспечен в объёме, необходимом для осмотра.</text:p>
      <text:p text:style-name="PdBody">7.9. Если к какой-либо части объекта доступ получить не удалось, это обстоятельство отражено в разделе выводов.</text:p>
      <text:p text:style-name="PdHead">8. Результат осмотра и выявленные недостатки</text:p>
      <text:p text:style-name="PdBody">8.1. Результат осмотра: ______.</text:p>
      <text:p text:style-name="PdBody">8.2. Существо выявленного: ______.</text:p>
      <text:p text:style-name="PdBody">8.3. Подробное описание: ______.</text:p>
      <text:p text:style-name="PdBody">8.4. Перечень выявленных недостатков с указанием места, характера и объёма приведён в Приложение № 1.</text:p>
      <text:p text:style-name="PdBody">8.5. Каждый недостаток описан так, чтобы его можно было найти на объекте и проверить повторно без участия составителей акта.</text:p>
      <text:p text:style-name="PdBody">8.6. Оценочные суждения вроде «сделано плохо» в перечень не включаются: вместо них указываются измеримые отклонения.</text:p>
      <text:p text:style-name="PdHead">9. Объём и срок устранения недостатков</text:p>
      <text:p text:style-name="PdBody">9.1. Для устранения выявленных недостатков необходимо выполнить следующее: ______.</text:p>
      <text:p text:style-name="PdBody">9.2. Недостатки подлежат устранению в срок до ______.</text:p>
      <text:p text:style-name="PdBody">9.3. Устранение недостатков не освобождает от возмещения убытков, вызванных их наличием, если такие убытки возникли.</text:p>
      <text:p text:style-name="PdBody">9.4. После устранения недостатков проводится повторный осмотр, результаты которого оформляются отдельным актом.</text:p>
      <text:p text:style-name="PdBody">9.5. Если недостатки не устранены в согласованный срок, заинтересованная сторона вправе устранить их своими силами или силами третьих лиц с отнесением расходов на ответственное лицо (ст. 723 ГК РФ).</text:p>
      <text:p text:style-name="PdHead">10. Заключение по результатам осмотра</text:p>
      <text:p text:style-name="PdBody">10.1. По результатам осмотра участники пришли к следующему выводу: ______.</text:p>
      <text:p text:style-name="PdBody">10.2. Акт составлен на основании непосредственного осмотра объекта, его содержание соответствует фактическому состоянию объекта на дату осмотра.</text:p>
      <text:p text:style-name="PdBody">10.3. Обстоятельства, которые участники осмотра не проверяли, в выводы не включены.</text:p>
      <text:p text:style-name="PdBody">10.4. Возражения и особое мнение участников осмотра: ______.</text:p>
      <text:p text:style-name="PdBody">10.5. Возражения, изложенные в акте, не отменяют остальную его часть и не препятствуют её использованию.</text:p>
      <text:p text:style-name="PdHead">11. Экземпляры акта, приложения и хранение</text:p>
      <text:p text:style-name="PdBody">11.1. Акт составлен в ______ ______, имеющих равную силу.</text:p>
      <text:p text:style-name="PdBody">11.2. Экземпляры распределены следующим образом: ______.</text:p>
      <text:p text:style-name="PdBody">11.3. Подлинник акта хранится: ______.</text:p>
      <text:p text:style-name="PdBody">11.4. Неотъемлемой частью акта являются Приложение № 1, Приложение № 2, Приложение № 3 и Приложение № 4.</text:p>
      <text:p text:style-name="PdBody">11.5. Акт вступает в силу с даты его подписания участниками осмотра.</text:p>
      <text:p text:style-name="PdBody">11.6. Основание: ______.</text:p>
      <text:p text:style-name="PdBreak"/>
      <text:p text:style-name="PdApp">Приложение № 1 к документу</text:p>
      <text:p text:style-name="PdTitle">Ведомость выявленных недостатков</text:p>
      <text:p text:style-name="PdBody">Ведомость составлена по результатам осмотра объекта ______ и является неотъемлемой частью акта.</text:p>
      <table:table table:style-name="Tbl" table:name="C392d9424">
        <table:table-column table:style-name="C392d9424c0"/>
        <table:table-column table:style-name="C392d9424c1"/>
        <table:table-column table:style-name="C392d9424c2"/>
        <table:table-column table:style-name="C392d9424c3"/>
        <table:table-column table:style-name="C392d9424c4"/>
        <table:table-column table:style-name="C392d9424c5"/>
        <table:table-column table:style-name="C392d9424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Место (узел, помещение, деталь)</text:p>
          </table:table-cell>
          <table:table-cell table:style-name="TdC" office:value-type="string">
            <text:p text:style-name="TdCB">Характер недостатка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Объём</text:p>
          </table:table-cell>
          <table:table-cell table:style-name="TdC" office:value-type="string">
            <text:p text:style-name="TdCB">Способ устранения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Каждая строка заполняется так, чтобы недостаток можно было найти на объекте повторно.</text:p>
      <text:p text:style-name="PdBody">Строки, по которым замечаний нет, прочёркиваются.</text:p>
      <text:p text:style-name="PdBreak"/>
      <text:p text:style-name="PdApp">Приложение № 2 к документу</text:p>
      <text:p text:style-name="PdTitle">Расчёт стоимости устранения недостатков</text:p>
      <text:p text:style-name="PdBody">Расчёт выполнен на дату осмотра и подлежит уточнению по фактическим затратам.</text:p>
      <table:table table:style-name="Tbl" table:name="Cd00f7808">
        <table:table-column table:style-name="Cd00f7808c0"/>
        <table:table-column table:style-name="Cd00f7808c1"/>
        <table:table-column table:style-name="Cd00f7808c2"/>
        <table:table-column table:style-name="Cd00f7808c3"/>
        <table:table-column table:style-name="Cd00f7808c4"/>
        <table:table-column table:style-name="Cd00f7808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работы или материала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 за единицу, руб.</text:p>
          </table:table-cell>
          <table:table-cell table:style-name="TdC" office:value-type="string">
            <text:p text:style-name="TdCB">Стоимость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 расчёту: ______.</text:p>
      <text:p text:style-name="PdBody">Источник цен: ______.</text:p>
      <text:p text:style-name="PdBreak"/>
      <text:p text:style-name="PdApp">Приложение № 3 к документу</text:p>
      <text:p text:style-name="PdTitle">Реестр фотоматериалов к акту</text:p>
      <text:p text:style-name="PdBody">Фотоматериалы сделаны в ходе осмотра и отражают состояние объекта на дату осмотра.</text:p>
      <table:table table:style-name="Tbl" table:name="Ca64da0f8">
        <table:table-column table:style-name="Ca64da0f8c0"/>
        <table:table-column table:style-name="Ca64da0f8c1"/>
        <table:table-column table:style-name="Ca64da0f8c2"/>
        <table:table-column table:style-name="Ca64da0f8c3"/>
        <table:table-column table:style-name="Ca64da0f8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Имя файла</text:p>
          </table:table-cell>
          <table:table-cell table:style-name="TdC" office:value-type="string">
            <text:p text:style-name="TdCB">Дата и время съёмки</text:p>
          </table:table-cell>
          <table:table-cell table:style-name="TdC" office:value-type="string">
            <text:p text:style-name="TdCB">Что изображено</text:p>
          </table:table-cell>
          <table:table-cell table:style-name="TdC" office:value-type="string">
            <text:p text:style-name="TdCB">Привязка к строке ведомост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оситель с исходными файлами хранится вместе с подлинником акта.</text:p>
      <text:p text:style-name="PdBody">Обработка и ретушь снимков не производились.</text:p>
      <text:p text:style-name="PdBreak"/>
      <text:p text:style-name="PdApp">Приложение № 4 к документу</text:p>
      <text:p text:style-name="PdTitle">Лист подписей участников осмотра</text:p>
      <text:p text:style-name="PdBody">Участники осмотра подтверждают, что лично присутствовали при осмотре и ознакомлены с содержанием акта.</text:p>
      <table:table table:style-name="Tbl" table:name="C43f3aac6">
        <table:table-column table:style-name="C43f3aac6c0"/>
        <table:table-column table:style-name="C43f3aac6c1"/>
        <table:table-column table:style-name="C43f3aac6c2"/>
        <table:table-column table:style-name="C43f3aac6c3"/>
        <table:table-column table:style-name="C43f3aac6c4"/>
        <table:table-column table:style-name="C43f3aac6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Особое мнение (да, нет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обое мнение излагается на отдельном листе и прикладывается к настоящему листу подписей.</text:p>
      <text:p text:style-name="PdBody">Отказ от подписи удостоверяется подписями не менее двух других участников осмотра.</text:p>
      <text:p text:style-name="PdBreak"/>
      <text:p text:style-name="PdApp">Приложение № 5 к документу</text:p>
      <text:p text:style-name="PdTitle">План мероприятий по результатам технического осмотра</text:p>
      <text:p text:style-name="PdBody">Составляется по каждому дефекту, выявленному при осмотре. Утверждается руководителем организации или собственником объекта.</text:p>
      <table:table table:style-name="Tbl" table:name="C298f0b3d">
        <table:table-column table:style-name="C298f0b3dc0"/>
        <table:table-column table:style-name="C298f0b3dc1"/>
        <table:table-column table:style-name="C298f0b3dc2"/>
        <table:table-column table:style-name="C298f0b3dc3"/>
        <table:table-column table:style-name="C298f0b3dc4"/>
        <table:table-column table:style-name="C298f0b3dc5"/>
        <table:table-column table:style-name="C298f0b3d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Элемент и выявленный дефект</text:p>
          </table:table-cell>
          <table:table-cell table:style-name="TdC" office:value-type="string">
            <text:p text:style-name="TdCB">Мероприятие</text:p>
          </table:table-cell>
          <table:table-cell table:style-name="TdC" office:value-type="string">
            <text:p text:style-name="TdCB">Вид ремонта (текущий, капитальный, аварийный)</text:p>
          </table:table-cell>
          <table:table-cell table:style-name="TdC" office:value-type="string">
            <text:p text:style-name="TdCB">Срок</text:p>
          </table:table-cell>
          <table:table-cell table:style-name="TdC" office:value-type="string">
            <text:p text:style-name="TdCB">Ответственный</text:p>
          </table:table-cell>
          <table:table-cell table:style-name="TdC" office:value-type="string">
            <text:p text:style-name="TdCB">Отметка о выполнени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Мероприятия по дефектам, влияющим на безопасность, выполняются вне очереди и вне зависимости от утверждённого бюджета.</text:p>
      <text:p text:style-name="PdBody">Невыполненные в срок мероприятия переносятся в акт следующего планового осмотра с указанием причины переноса. Переходящий из года в год дефект — самостоятельное доказательство того, что об опасности знали.</text:p>
      <text:p text:style-name="PdHead">12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Составитель акта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Составитель акта ____________ / ________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Пустой бланк «Дефектный акт (акт осмотра)» с сайта primadoc.ru. Документ, заполненный под вашу ситуацию, собирается в конструкторе: https://primadoc.ru/doc/defektnyy-ak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Дефектный акт (акт осмотра) — пустой бланк</dc:title>
    <meta:generator>Примадок</meta:generator>
    <meta:creation-date>2026-09-17T05:19:02</meta:creation-date>
  </office:meta>
</office:document-meta>
</file>