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04a3e819c0" style:family="table-column">
      <style:table-column-properties style:rel-column-width="417*"/>
    </style:style>
    <style:style style:name="C04a3e819c1" style:family="table-column">
      <style:table-column-properties style:rel-column-width="1944*"/>
    </style:style>
    <style:style style:name="C04a3e819c2" style:family="table-column">
      <style:table-column-properties style:rel-column-width="2083*"/>
    </style:style>
    <style:style style:name="C04a3e819c3" style:family="table-column">
      <style:table-column-properties style:rel-column-width="556*"/>
    </style:style>
    <style:style style:name="C04a3e819c4" style:family="table-column">
      <style:table-column-properties style:rel-column-width="833*"/>
    </style:style>
    <style:style style:name="C04a3e819c5" style:family="table-column">
      <style:table-column-properties style:rel-column-width="2222*"/>
    </style:style>
    <style:style style:name="C04a3e819c6" style:family="table-column">
      <style:table-column-properties style:rel-column-width="1945*"/>
    </style:style>
    <style:style style:name="Cf0b9b280c0" style:family="table-column">
      <style:table-column-properties style:rel-column-width="536*"/>
    </style:style>
    <style:style style:name="Cf0b9b280c1" style:family="table-column">
      <style:table-column-properties style:rel-column-width="2500*"/>
    </style:style>
    <style:style style:name="Cf0b9b280c2" style:family="table-column">
      <style:table-column-properties style:rel-column-width="1071*"/>
    </style:style>
    <style:style style:name="Cf0b9b280c3" style:family="table-column">
      <style:table-column-properties style:rel-column-width="1964*"/>
    </style:style>
    <style:style style:name="Cf0b9b280c4" style:family="table-column">
      <style:table-column-properties style:rel-column-width="1071*"/>
    </style:style>
    <style:style style:name="Cf0b9b280c5" style:family="table-column">
      <style:table-column-properties style:rel-column-width="2857*"/>
    </style:style>
    <style:style style:name="C434a03f9c0" style:family="table-column">
      <style:table-column-properties style:rel-column-width="556*"/>
    </style:style>
    <style:style style:name="C434a03f9c1" style:family="table-column">
      <style:table-column-properties style:rel-column-width="2037*"/>
    </style:style>
    <style:style style:name="C434a03f9c2" style:family="table-column">
      <style:table-column-properties style:rel-column-width="2963*"/>
    </style:style>
    <style:style style:name="C434a03f9c3" style:family="table-column">
      <style:table-column-properties style:rel-column-width="1296*"/>
    </style:style>
    <style:style style:name="C434a03f9c4" style:family="table-column">
      <style:table-column-properties style:rel-column-width="1667*"/>
    </style:style>
    <style:style style:name="C434a03f9c5" style:family="table-column">
      <style:table-column-properties style:rel-column-width="1481*"/>
    </style:style>
    <style:style style:name="C052e30fac0" style:family="table-column">
      <style:table-column-properties style:rel-column-width="882*"/>
    </style:style>
    <style:style style:name="C052e30fac1" style:family="table-column">
      <style:table-column-properties style:rel-column-width="3235*"/>
    </style:style>
    <style:style style:name="C052e30fac2" style:family="table-column">
      <style:table-column-properties style:rel-column-width="3529*"/>
    </style:style>
    <style:style style:name="C052e30fac3" style:family="table-column">
      <style:table-column-properties style:rel-column-width="2353*"/>
    </style:style>
    <style:style style:name="Cfea36805c0" style:family="table-column">
      <style:table-column-properties style:rel-column-width="509*"/>
    </style:style>
    <style:style style:name="Cfea36805c1" style:family="table-column">
      <style:table-column-properties style:rel-column-width="1864*"/>
    </style:style>
    <style:style style:name="Cfea36805c2" style:family="table-column">
      <style:table-column-properties style:rel-column-width="2712*"/>
    </style:style>
    <style:style style:name="Cfea36805c3" style:family="table-column">
      <style:table-column-properties style:rel-column-width="2034*"/>
    </style:style>
    <style:style style:name="Cfea36805c4" style:family="table-column">
      <style:table-column-properties style:rel-column-width="1356*"/>
    </style:style>
    <style:style style:name="Cfea36805c5" style:family="table-column">
      <style:table-column-properties style:rel-column-width="1525*"/>
    </style:style>
  </office:automatic-styles>
  <office:body>
    <office:text>
      <text:p text:style-name="PdTitle">Акт</text:p>
      <text:p text:style-name="PdCity">г. Москва<text:tab/>«12» марта 2026 г.</text:p>
      <text:p text:style-name="PdHead">1. Место, время и основание составления акта</text:p>
      <text:p text:style-name="PdBody">1.1. Настоящий акт составлен 12.03.2026 в 14:30 по адресу: г. Москва, склад по адресу ул. Складская, д. 7, стр. 2, номер акта — 12.</text:p>
      <text:p text:style-name="PdBody">1.2. Акт составил начальник склада Иванов Иван Иванович от имени Иванов Иван Иванович.</text:p>
      <text:p text:style-name="PdBody">1.3. Акт фиксирует: нарушение обязательства, правил или трудовой дисциплины.</text:p>
      <text:p text:style-name="PdBody">1.4. Событие произошло или обнаружено 05.03.2026 в 11:20 по месту: складской корпус № 2, зона приёмки, г. Москва, ул. Складская, д. 7.</text:p>
      <text:p text:style-name="PdBody">1.5. Событие обнаружено и доведено до сведения составителя так: кладовщик Сидоров О. В., служебная записка от 05.03.2026.</text:p>
      <text:p text:style-name="PdBody">1.6. Акт составлен в день обнаружения обстоятельств либо в ближайший к нему рабочий день.</text:p>
      <text:p text:style-name="PdBody">1.7. Разрыв между событием и датой акта — первое, на что смотрит суд, оценивая достоверность зафиксированного.</text:p>
      <text:p text:style-name="PdHead">2. Кем составлен акт</text:p>
      <text:p text:style-name="PdBody">2.1. Форма составления акта: комиссионный (комиссия из трёх и более лиц).</text:p>
      <text:p text:style-name="PdBody">2.2. Акт составлен комиссией на основании документа: приказ ООО «Ромашка» от 02.03.2026 № 14-ОД.</text:p>
      <text:p text:style-name="PdBody">2.3. Состав комиссии: председатель — заместитель директора Иванов Иван Иванович; члены комиссии — главный бухгалтер Смирнова Ольга Петровна, специалист по охране труда Николаев Артём Игоревич.</text:p>
      <text:p text:style-name="PdBody">2.4. Акт составлен с участием второй стороны — ООО «Василёк», ИНН 7712345678, которую представлял менеджер по логистике Козлов Сергей Петрович, доверенность от 10.01.2026 № 3.</text:p>
      <text:p text:style-name="PdBody">2.5. Акт составлен составителем единолично и удостоверен подписями присутствовавших лиц; вторая сторона к составлению акта не привлекалась либо от участия уклонилась.</text:p>
      <text:p text:style-name="PdBody">2.6. Акт составлен в отношении: кладовщик Сидоров Олег Викторович.</text:p>
      <text:p text:style-name="PdBody">2.7. Лица, подписавшие акт, подтверждают, что описанные обстоятельства они наблюдали непосредственно.</text:p>
      <text:p text:style-name="PdHead">3. Установленные обстоятельства</text:p>
      <text:p text:style-name="PdBody">3.1. Установлено следующее: при подъёме поддона весом 1 850 кг при допустимой нагрузке 1 500 кг деформирована мачта погрузчика Komatsu FG15, инв. № 000412; ограничитель нагрузки отключён; предрейсовый осмотр 05.03.2026 не проводился.</text:p>
      <text:p text:style-name="PdBody">3.2. В акте фиксируются только факты, наблюдавшиеся непосредственно, с указанием измеримых характеристик: даты, времени, количества, веса, номеров, площади, показаний приборов.</text:p>
      <text:p text:style-name="PdBody">3.3. Правовая оценка события и вывод о виновности в акте не даются: их делает руководитель либо суд на основании зафиксированных фактов.</text:p>
      <text:p text:style-name="PdBody">3.4. Оценочные формулировки вроде «грубо нарушил» или «действовал халатно» из акта исключены, поскольку опровергнуть их невозможно, а подтвердить нечем.</text:p>
      <text:p text:style-name="PdBody">3.5. Обязательство или правило, которое нарушено: договор поставки от 15.01.2026 № 4/П, пункт 4.2.</text:p>
      <text:p text:style-name="PdHead">4. Нарушение обязательства, правил или дисциплины</text:p>
      <text:p text:style-name="PdBody">4.1. Существо нарушения: товар поставлен с просрочкой на 9 календарных дней и в количестве 340 упаковок вместо 500 согласованных спецификацией № 1.</text:p>
      <text:p text:style-name="PdBody">4.2. В акте указано, какое именно условие договора, правило или требование локального акта нарушено, и в чём выразилось отступление от него.</text:p>
      <text:p text:style-name="PdBody">4.3. Одновременно зафиксировано, знало ли нарушившее лицо о требовании: доведён ли до работника локальный акт под подпись, согласовано ли условие сторонами договора.</text:p>
      <text:p text:style-name="PdBody">4.4. Если нарушение длящееся, указаны его начало и окончание либо отметка о том, что на день составления акта оно продолжается.</text:p>
      <text:p text:style-name="PdBody">4.5. Акт о нарушении не является наказанием: он лишь фиксирует факт, на основании которого впоследствии принимается решение о взыскании, претензии или расторжении.</text:p>
      <text:p text:style-name="PdHead">5. Происшествие, авария или несчастный случай</text:p>
      <text:p text:style-name="PdBody">5.1. Сведения о пострадавшем и характере вреда: грузчик Орлов Никита Сергеевич, ушиб левой стопы, направлен в травмпункт № 4.</text:p>
      <text:p text:style-name="PdBody">5.2. Меры, принятые сразу после происшествия: подача электроэнергии на участок отключена; вызвана скорая помощь в 11:26; зона происшествия ограждена и сохранена в неизменном виде до 14:00.</text:p>
      <text:p text:style-name="PdBody">5.3. Обстановка на месте происшествия сохранена в неизменном виде до окончания осмотра, если это не создавало угрозы жизни и здоровью других лиц.</text:p>
      <text:p text:style-name="PdBody">5.4. При несчастном случае с работником настоящий акт фиксирует обстановку по горячим следам, а расследование проводится комиссией в порядке, установленном трудовым законодательством, с оформлением акта установленной формы.</text:p>
      <text:p text:style-name="PdBody">5.5. Работодатель обязан немедленно организовать первую помощь пострадавшему и его доставку в медицинскую организацию, а также известить органы и организации, указанные в законе.</text:p>
      <text:p text:style-name="PdBody">5.6. Сокрытие происшествия от расследования — самостоятельное нарушение, за которое отвечает работодатель, а не работник.</text:p>
      <text:p text:style-name="PdHead">6. Повреждение, порча или утрата имущества</text:p>
      <text:p text:style-name="PdBody">6.1. Описание пострадавшего имущества: погрузчик Komatsu FG15, инв. № 000412, 2021 года выпуска — деформация мачты и разрыв гидрошланга подъёма.</text:p>
      <text:p text:style-name="PdBody">6.2. Перечень повреждённого и утраченного имущества с идентификационными признаками приведён в Приложение № 1.</text:p>
      <text:p text:style-name="PdBody">6.3. По каждой позиции указано, повреждено имущество, испорчено без возможности восстановления или утрачено полностью: от этого зависит способ возмещения — ремонт или замена.</text:p>
      <text:p text:style-name="PdBody">6.4. Если имущество находилось у другого лица по договору хранения, перевозки или аренды, в акте отражено, кому оно было вверено и на каком основании.</text:p>
      <text:p text:style-name="PdBody">6.5. Вред, причинённый работником при исполнении трудовых обязанностей третьему лицу, возмещает работодатель, а затем предъявляет требование к работнику в порядке регресса.</text:p>
      <text:p text:style-name="PdHead">7. Недостача или излишки ценностей</text:p>
      <text:p text:style-name="PdBody">7.1. Существо расхождения: по данным учёта числится 500 упаковок краски ВД-АК 2180, фактически 462; недостача 38 упаковок; расхождение выявлено при инвентаризации 12.03.2026.</text:p>
      <text:p text:style-name="PdBody">7.2. Расхождение установлено сопоставлением фактического наличия с данными бухгалтерского учёта на одну и ту же дату; обе величины приведены в акте.</text:p>
      <text:p text:style-name="PdBody">7.3. Материально ответственное лицо присутствовало при пересчёте: недостача, установленная в его отсутствие, взысканию не подлежит.</text:p>
      <text:p text:style-name="PdBody">7.4. До предъявления требования проверено, заключён ли с этим лицом письменный договор о полной материальной ответственности и относится ли его должность к перечню, при котором такой договор допустим.</text:p>
      <text:p text:style-name="PdBody">7.5. Естественная убыль в пределах утверждённых норм из размера недостачи исключается, а её расчёт приводится отдельной строкой.</text:p>
      <text:p text:style-name="PdHead">8. Дефект, брак или несоответствие качества</text:p>
      <text:p text:style-name="PdBody">8.1. Выявленные несоответствия: на 46 из 340 упаковок нарушена герметичность крышки, краска расслоилась; несоответствие пункту 3.1 договора и ГОСТ 28196-89.</text:p>
      <text:p text:style-name="PdBody">8.2. По каждому несоответствию указано, какому требованию оно противоречит: условию договора, спецификации, стандарту или обязательному требованию.</text:p>
      <text:p text:style-name="PdBody">8.3. Недостаток является скрытым: он не мог быть обнаружен при обычном способе приёмки и выявлен при эксплуатации, поэтому заявление о нём за пределами срока приёмки права требования не лишает.</text:p>
      <text:p text:style-name="PdBody">8.4. Недостаток является явным и заявлен в срок, установленный договором для приёмки по качеству; молчаливое принятие товара или работ с явными недостатками лишает права ссылаться на них впоследствии.</text:p>
      <text:p text:style-name="PdBody">8.5. Заказчик, принявший работу без проверки, теряет право ссылаться на явные недостатки, поэтому приёмка «по доверию» с последующим актом почти всегда проигрывает.</text:p>
      <text:p text:style-name="PdBody">8.6. В акте зафиксировано, какая часть партии или объёма работ соответствует требованиям и принята, а какая отклонена.</text:p>
      <text:p text:style-name="PdHead">9. Свидетели и очевидцы</text:p>
      <text:p text:style-name="PdBody">9.1. При составлении акта присутствовали: водитель погрузчика Фёдоров Илья Андреевич; менеджер отдела снабжения Белова Мария Викторовна.</text:p>
      <text:p text:style-name="PdBody">9.2. Сведения о свидетелях и краткое содержание их пояснений приведены в Приложение № 3.</text:p>
      <text:p text:style-name="PdBody">9.3. Каждый свидетель указан так, чтобы его можно было вызвать: фамилия, имя, отчество, должность или основание участия, способ связи.</text:p>
      <text:p text:style-name="PdBody">9.4. Свидетель подтверждает подписью только то, что наблюдал лично; пересказ чужих слов в акт не вносится и доказательственного значения не имеет.</text:p>
      <text:p text:style-name="PdBody">9.5. Подпись свидетеля означает, что он присутствовал при составлении акта и согласен с описанием обстановки, а не с правовой оценкой события.</text:p>
      <text:p text:style-name="PdHead">10. Фиксация обстановки и доказательства</text:p>
      <text:p text:style-name="PdBody">10.1. Проведена фото- и видеофиксация: смартфон Redmi Note 12, 14 снимков зоны приёмки и повреждённой мачты, 05.03.2026. Носитель записи описан в перечне приложений с указанием даты и способа съёмки.</text:p>
      <text:p text:style-name="PdBody">10.2. Для установления обстоятельств привлечён специалист: ООО «Техэкспертиза», заключение от 10.03.2026 № 118. Его заключение приложено к акту и является его неотъемлемой частью.</text:p>
      <text:p text:style-name="PdBody">10.3. Снимки делаются так, чтобы по ним можно было опознать объект и место: общий вид, затем узел повреждения, затем идентификационная табличка или номер.</text:p>
      <text:p text:style-name="PdBody">10.4. При последующем споре обстановка, зафиксированная только словами, проигрывает обстановке, зафиксированной изображением, поэтому съёмка проводится до устранения последствий.</text:p>
      <text:p text:style-name="PdBody">10.5. К акту приложены документы: объяснительная от 06.03.2026; заключение сервисной службы от 10.03.2026 № 118; товарная накладная от 03.03.2026 № 1187.</text:p>
      <text:p text:style-name="PdHead">11. Основание для дальнейших действий</text:p>
      <text:p text:style-name="PdBody">11.1. Акт составлен для следующей цели: для взыскания ущерба с работника.</text:p>
      <text:p text:style-name="PdBody">11.2. По итогам предлагается: направить поставщику претензию о замене 46 упаковок и об уплате неустойки за просрочку; удержать стоимость ремонта погрузчика в пределах среднего месячного заработка.</text:p>
      <text:p text:style-name="PdBody">11.3. Акт сам по себе никаких обязанностей не создаёт: он является основанием для приказа, претензии, заявления в страховую компанию или обращения в правоохранительные органы.</text:p>
      <text:p text:style-name="PdBody">11.4. Взыскание ущерба с работника в размере, не превышающем среднего месячного заработка, производится по распоряжению работодателя, изданному не позднее одного месяца со дня окончательного установления размера ущерба.</text:p>
      <text:p text:style-name="PdBody">11.5. При пропуске месячного срока либо при несогласии работника ущерб взыскивается только в судебном порядке.</text:p>
      <text:p text:style-name="PdBody">11.6. Требование к контрагенту предъявляется претензией, к которой прикладываются копия акта и подтверждающие документы.</text:p>
      <text:p text:style-name="PdHead">12. Экземпляры, подписи и хранение</text:p>
      <text:p text:style-name="PdBody">12.1. Акт составлен в 2 2, имеющих равную силу.</text:p>
      <text:p text:style-name="PdBody">12.2. Акт подписывают все лица, участвовавшие в его составлении, с расшифровкой подписи и указанием должности или основания участия.</text:p>
      <text:p text:style-name="PdBody">12.3. Лист ознакомления заинтересованных лиц приведён в Приложение № 5; дата ознакомления определяет начало срока на обжалование.</text:p>
      <text:p text:style-name="PdBody">12.4. Акт хранится 5 5 вместе с приложениями и документами, на которых основаны его выводы.</text:p>
      <text:p text:style-name="PdBody">12.5. Акт хранится в комплекте с приложениями: по отдельности расчёт и опись теряют привязку к зафиксированному событию.</text:p>
      <text:p text:style-name="PdBreak"/>
      <text:p text:style-name="PdApp">Приложение № 1 к документу</text:p>
      <text:p text:style-name="PdTitle">Опись повреждённого, утраченного или недостающего имущества</text:p>
      <text:p text:style-name="PdBody">Опись превращает общую фразу об ущербе в проверяемый перечень. Без идентификационных номеров доказать, что пострадала именно эта вещь, обычно не удаётся.</text:p>
      <table:table table:style-name="Tbl" table:name="C04a3e819">
        <table:table-column table:style-name="C04a3e819c0"/>
        <table:table-column table:style-name="C04a3e819c1"/>
        <table:table-column table:style-name="C04a3e819c2"/>
        <table:table-column table:style-name="C04a3e819c3"/>
        <table:table-column table:style-name="C04a3e819c4"/>
        <table:table-column table:style-name="C04a3e819c5"/>
        <table:table-column table:style-name="C04a3e819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Инвентарный или серийный номер</text:p>
          </table:table-cell>
          <table:table-cell table:style-name="TdC" office:value-type="string">
            <text:p text:style-name="TdCB">Ед. изм.</text:p>
          </table:table-cell>
          <table:table-cell table:style-name="TdC" office:value-type="string">
            <text:p text:style-name="TdCB">Кол-во</text:p>
          </table:table-cell>
          <table:table-cell table:style-name="TdC" office:value-type="string">
            <text:p text:style-name="TdCB">Характер повреждения или утраты</text:p>
          </table:table-cell>
          <table:table-cell table:style-name="TdC" office:value-type="string">
            <text:p text:style-name="TdCB">Возможность восстановления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позиций: ______. Дата осмотра: «____» ______________ 20____ г.</text:p>
      <text:p text:style-name="PdBody">Место нахождения имущества на момент осмотра: ______________________________________________.</text:p>
      <text:p text:style-name="PdBody">Кому имущество было вверено и на каком основании: __________________________________________.</text:p>
      <text:p text:style-name="PdBody">Опись составил: ____________________ (должность, фамилия, инициалы), подпись ______________</text:p>
      <text:p text:style-name="PdBreak"/>
      <text:p text:style-name="PdApp">Приложение № 2 к документу</text:p>
      <text:p text:style-name="PdTitle">Расчёт размера ущерба</text:p>
      <text:p text:style-name="PdBody">Расчёт по позициям — то, чем сумма подтверждается. Сумма, названная без расчёта и без источника цен, в споре не принимается.</text:p>
      <table:table table:style-name="Tbl" table:name="Cf0b9b280">
        <table:table-column table:style-name="Cf0b9b280c0"/>
        <table:table-column table:style-name="Cf0b9b280c1"/>
        <table:table-column table:style-name="Cf0b9b280c2"/>
        <table:table-column table:style-name="Cf0b9b280c3"/>
        <table:table-column table:style-name="Cf0b9b280c4"/>
        <table:table-column table:style-name="Cf0b9b280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позиции</text:p>
          </table:table-cell>
          <table:table-cell table:style-name="TdC" office:value-type="string">
            <text:p text:style-name="TdCB">Кол-во</text:p>
          </table:table-cell>
          <table:table-cell table:style-name="TdC" office:value-type="string">
            <text:p text:style-name="TdCB">Цена за единицу, руб.</text:p>
          </table:table-cell>
          <table:table-cell table:style-name="TdC" office:value-type="string">
            <text:p text:style-name="TdCB">Сумма, руб.</text:p>
          </table:table-cell>
          <table:table-cell table:style-name="TdC" office:value-type="string">
            <text:p text:style-name="TdCB">Основание цены (документ, дата)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размер ущерба: 184500.</text:p>
      <text:p text:style-name="PdBody">Способ определения размера: по данным бухгалтерского учёта с учётом износа.</text:p>
      <text:p text:style-name="PdBody">Учтён износ: ______ % от первоначальной стоимости. Естественная убыль по нормам: ______ руб.</text:p>
      <text:p text:style-name="PdBody">Средний месячный заработок работника (если ущерб взыскивается с работника): ______________ руб.</text:p>
      <text:p text:style-name="PdBody">Расчёт составил: ____________________ (должность, фамилия, инициалы). Дата: «____» ______________ 20____ г.</text:p>
      <text:p text:style-name="PdBreak"/>
      <text:p text:style-name="PdApp">Приложение № 3 к документу</text:p>
      <text:p text:style-name="PdTitle">Сведения о свидетелях и их пояснения</text:p>
      <text:p text:style-name="PdBody">Свидетель, которого нельзя найти через год, доказательством не является. Записывайте контакты сразу — потом сотрудник уволится, а очевидец окажется водителем чужой транспортной компании.</text:p>
      <table:table table:style-name="Tbl" table:name="C434a03f9">
        <table:table-column table:style-name="C434a03f9c0"/>
        <table:table-column table:style-name="C434a03f9c1"/>
        <table:table-column table:style-name="C434a03f9c2"/>
        <table:table-column table:style-name="C434a03f9c3"/>
        <table:table-column table:style-name="C434a03f9c4"/>
        <table:table-column table:style-name="C434a03f9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 или основание участия</text:p>
          </table:table-cell>
          <table:table-cell table:style-name="TdC" office:value-type="string">
            <text:p text:style-name="TdCB">Телефон</text:p>
          </table:table-cell>
          <table:table-cell table:style-name="TdC" office:value-type="string">
            <text:p text:style-name="TdCB">Что наблюдал лично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ояснения даны в присутствии составителя акта Иванов Иван Иванович.</text:p>
      <text:p text:style-name="PdBody">Свидетели предупреждены, что подписью подтверждают только лично наблюдавшиеся обстоятельства.</text:p>
      <text:p text:style-name="PdBody">Дата: «____» ______________ 20____ г. Место: г. Москва, склад по адресу ул. Складская, д. 7, стр. 2.</text:p>
      <text:p text:style-name="PdBreak"/>
      <text:p text:style-name="PdApp">Приложение № 4 к документу</text:p>
      <text:p text:style-name="PdTitle">Отметка об отказе от подписания или ознакомления</text:p>
      <text:p text:style-name="PdBody">Отказ от подписи ничего не отменяет, если он правильно зафиксирован. Главное — зачитать акт вслух и получить две подписи присутствовавших.</text:p>
      <text:p text:style-name="PdBody">Лицо, отказавшееся подписать акт либо ознакомиться с ним: ____________________________________.</text:p>
      <text:p text:style-name="PdBody">Дата и время отказа: «____» ______________ 20____ г., ______ ч ______ мин.</text:p>
      <text:p text:style-name="PdBody">Причина, названная этим лицом: ______________________________________________________________.</text:p>
      <text:p text:style-name="PdBody">Акт зачитан вслух в присутствии указанного лица: да / нет (нужное подчеркнуть).</text:p>
      <text:p text:style-name="PdBody">Отказ удостоверяют:</text:p>
      <table:table table:style-name="Tbl" table:name="C052e30fa">
        <table:table-column table:style-name="C052e30fac0"/>
        <table:table-column table:style-name="C052e30fac1"/>
        <table:table-column table:style-name="C052e30fac2"/>
        <table:table-column table:style-name="C052e30fa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Составитель акта: начальник склада Иванов Иван Иванович, подпись ______________</text:p>
      <text:p text:style-name="PdBreak"/>
      <text:p text:style-name="PdApp">Приложение № 5 к документу</text:p>
      <text:p text:style-name="PdTitle">Лист ознакомления с актом</text:p>
      <text:p text:style-name="PdBody">Дата ознакомления определяет, с какого дня считается срок на обжалование. Пока подписи нет, срок не течёт, и оспорить акт можно значительно позже.</text:p>
      <table:table table:style-name="Tbl" table:name="Cfea36805">
        <table:table-column table:style-name="Cfea36805c0"/>
        <table:table-column table:style-name="Cfea36805c1"/>
        <table:table-column table:style-name="Cfea36805c2"/>
        <table:table-column table:style-name="Cfea36805c3"/>
        <table:table-column table:style-name="Cfea36805c4"/>
        <table:table-column table:style-name="Cfea36805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 или основание участия</text:p>
          </table:table-cell>
          <table:table-cell table:style-name="TdC" office:value-type="string">
            <text:p text:style-name="TdCB">Дата ознакомления</text:p>
          </table:table-cell>
          <table:table-cell table:style-name="TdC" office:value-type="string">
            <text:p text:style-name="TdCB">Подпись</text:p>
          </table:table-cell>
          <table:table-cell table:style-name="TdC" office:value-type="string">
            <text:p text:style-name="TdCB">Отметка об отказ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Акт от 12.03.2026, номер 12, составлен по факту: нарушение обязательства, правил или трудовой дисциплины.</text:p>
      <text:p text:style-name="PdBody">Копия акта выдана: ____________________ «____» ______________ 20____ г.</text:p>
      <text:p text:style-name="PdBody">При отказе от ознакомления делается запись, которую удостоверяют два присутствовавших лица.</text:p>
      <text:p text:style-name="PdBody">Лист ведёт: начальник склада Иванов Иван Иванович.</text:p>
      <text:p text:style-name="PdHead">13. Реквизиты и подпись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Составитель акта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Составитель акта ____________ / Иванов И. И.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Образец заполнения «Акт» с сайта primadoc.ru. Документ, заполненный под вашу ситуацию, собирается в конструкторе: https://primadoc.ru/doc/ak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Акт — образец заполнения</dc:title>
    <meta:generator>Примадок</meta:generator>
    <meta:creation-date>2026-09-14T13:12:17</meta:creation-date>
  </office:meta>
</office:document-meta>
</file>