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3df6f69bc0" style:family="table-column">
      <style:table-column-properties style:rel-column-width="476*"/>
    </style:style>
    <style:style style:name="C3df6f69bc1" style:family="table-column">
      <style:table-column-properties style:rel-column-width="2222*"/>
    </style:style>
    <style:style style:name="C3df6f69bc2" style:family="table-column">
      <style:table-column-properties style:rel-column-width="2381*"/>
    </style:style>
    <style:style style:name="C3df6f69bc3" style:family="table-column">
      <style:table-column-properties style:rel-column-width="1111*"/>
    </style:style>
    <style:style style:name="C3df6f69bc4" style:family="table-column">
      <style:table-column-properties style:rel-column-width="635*"/>
    </style:style>
    <style:style style:name="C3df6f69bc5" style:family="table-column">
      <style:table-column-properties style:rel-column-width="1587*"/>
    </style:style>
    <style:style style:name="C3df6f69bc6" style:family="table-column">
      <style:table-column-properties style:rel-column-width="1587*"/>
    </style:style>
    <style:style style:name="C13f94b6ac0" style:family="table-column">
      <style:table-column-properties style:rel-column-width="423*"/>
    </style:style>
    <style:style style:name="C13f94b6ac1" style:family="table-column">
      <style:table-column-properties style:rel-column-width="1972*"/>
    </style:style>
    <style:style style:name="C13f94b6ac2" style:family="table-column">
      <style:table-column-properties style:rel-column-width="2113*"/>
    </style:style>
    <style:style style:name="C13f94b6ac3" style:family="table-column">
      <style:table-column-properties style:rel-column-width="1690*"/>
    </style:style>
    <style:style style:name="C13f94b6ac4" style:family="table-column">
      <style:table-column-properties style:rel-column-width="1831*"/>
    </style:style>
    <style:style style:name="C13f94b6ac5" style:family="table-column">
      <style:table-column-properties style:rel-column-width="1972*"/>
    </style:style>
    <style:style style:name="C1a4b4c05c0" style:family="table-column">
      <style:table-column-properties style:rel-column-width="566*"/>
    </style:style>
    <style:style style:name="C1a4b4c05c1" style:family="table-column">
      <style:table-column-properties style:rel-column-width="2642*"/>
    </style:style>
    <style:style style:name="C1a4b4c05c2" style:family="table-column">
      <style:table-column-properties style:rel-column-width="2830*"/>
    </style:style>
    <style:style style:name="C1a4b4c05c3" style:family="table-column">
      <style:table-column-properties style:rel-column-width="1887*"/>
    </style:style>
    <style:style style:name="C1a4b4c05c4" style:family="table-column">
      <style:table-column-properties style:rel-column-width="2076*"/>
    </style:style>
    <style:style style:name="Ce1020b33c0" style:family="table-column">
      <style:table-column-properties style:rel-column-width="536*"/>
    </style:style>
    <style:style style:name="Ce1020b33c1" style:family="table-column">
      <style:table-column-properties style:rel-column-width="2143*"/>
    </style:style>
    <style:style style:name="Ce1020b33c2" style:family="table-column">
      <style:table-column-properties style:rel-column-width="1964*"/>
    </style:style>
    <style:style style:name="Ce1020b33c3" style:family="table-column">
      <style:table-column-properties style:rel-column-width="1429*"/>
    </style:style>
    <style:style style:name="Ce1020b33c4" style:family="table-column">
      <style:table-column-properties style:rel-column-width="1429*"/>
    </style:style>
    <style:style style:name="Ce1020b33c5" style:family="table-column">
      <style:table-column-properties style:rel-column-width="2500*"/>
    </style:style>
    <style:style style:name="Cc1709ea8c0" style:family="table-column">
      <style:table-column-properties style:rel-column-width="556*"/>
    </style:style>
    <style:style style:name="Cc1709ea8c1" style:family="table-column">
      <style:table-column-properties style:rel-column-width="2593*"/>
    </style:style>
    <style:style style:name="Cc1709ea8c2" style:family="table-column">
      <style:table-column-properties style:rel-column-width="741*"/>
    </style:style>
    <style:style style:name="Cc1709ea8c3" style:family="table-column">
      <style:table-column-properties style:rel-column-width="1852*"/>
    </style:style>
    <style:style style:name="Cc1709ea8c4" style:family="table-column">
      <style:table-column-properties style:rel-column-width="926*"/>
    </style:style>
    <style:style style:name="Cc1709ea8c5" style:family="table-column">
      <style:table-column-properties style:rel-column-width="1111*"/>
    </style:style>
    <style:style style:name="Cc1709ea8c6" style:family="table-column">
      <style:table-column-properties style:rel-column-width="2222*"/>
    </style:style>
  </office:automatic-styles>
  <office:body>
    <office:text>
      <text:p text:style-name="PdGrif">УТВЕРЖДАЮ</text:p>
      <text:p text:style-name="PdGrif">Генеральный директор ООО «Ромашка»</text:p>
      <text:p text:style-name="PdGrif">Иванов Иван Иванович</text:p>
      <text:p text:style-name="PdGrif">Дата утверждения: 13.03.2026</text:p>
      <text:p text:style-name="PdGrif">Акт вступает в силу с даты утверждения и с этой же даты служит основанием для записей в учёте; до утверждения имущество с учёта не снимается и продолжает числиться за материально ответственным лицом.</text:p>
      <text:p text:style-name="PdTitle">Акт списания</text:p>
      <text:p text:style-name="PdCity">г. Москва<text:tab/>«12» марта 2026 г.</text:p>
      <text:p text:style-name="PdHead">1. Основание и предмет акта</text:p>
      <text:p text:style-name="PdBody">1.1. Настоящий акт составлен 12.03.2026 в месте: г. Москва, склад № 2 на ул. Ленина, д. 1 — и подтверждает, что перечисленное ниже имущество осмотрено, признано непригодным к дальнейшему использованию и подлежит списанию с учёта Иванов Иван Иванович.</text:p>
      <text:p text:style-name="PdBody">1.2. Акт № СП-14. Категория имущества: Основные средства и оборудование.</text:p>
      <text:p text:style-name="PdBody">1.3. Основание списания: Приказ (распоряжение) руководителя.</text:p>
      <text:p text:style-name="PdBody">1.4. Основание: приказ (распоряжение) от 05.03.2026 № 27-ОД.</text:p>
      <text:p text:style-name="PdBody">1.5. Списание производится по итогам инвентаризации: Инвентаризационная опись № 3 от 01.03.2026, ведомость расхождений № 1.</text:p>
      <text:p text:style-name="PdBody">1.6. Непригодность подтверждена заключением специалиста: ООО «Ромашка-Сервис», заключение № 118 от 04.03.2026.</text:p>
      <text:p text:style-name="PdBody">1.7. Порядок проведения: Комиссия из трёх и более членов.</text:p>
      <text:p text:style-name="PdHead">2. Состав комиссии и порядок осмотра</text:p>
      <text:p text:style-name="PdBody">2.1. Комиссия действует на основании приказа от 05.03.2026 № 27-ОД______распорядительного документа руководителя и работает в составе: председатель комиссии — Главный инженер Петров Пётр Петрович.</text:p>
      <text:p text:style-name="PdBody">2.2. Члены комиссии: Бухгалтер Сидорова Анна Викторовна; кладовщик Кузнецов Олег Игоревич; специалист по охране труда Морозова Елена Сергеевна</text:p>
      <text:p text:style-name="PdBody">2.3. Комиссия осмотрела имущество в натуре, сверила его с данными регистров учёта, проверила наличие документов об эксплуатации, ремонте и техническом обслуживании.</text:p>
      <text:p text:style-name="PdBody">2.4. Материально ответственное лицо Кладовщик склада № 2 Кузнецов Олег Игоревич присутствовало при осмотре и дало пояснения по каждой позиции перечня.</text:p>
      <text:p text:style-name="PdBody">2.5. Члены комиссии предупреждены о том, что несут ответственность за достоверность сведений, которые вносят в акт, и подписывают его только по результатам личного осмотра.</text:p>
      <text:p text:style-name="PdBody">2.6. Полный состав комиссии с должностями и подписями каждого члена приведён в Приложение № 4.</text:p>
      <text:p text:style-name="PdHead">3. Списание без комиссии</text:p>
      <text:p text:style-name="PdBody">3.1. Комиссия не создавалась: осмотр и списание произведены единолично — Кладовщик склада № 2 Кузнецов Олег Игоревич.</text:p>
      <text:p text:style-name="PdBody">3.2. Индивидуальный предприниматель и организация, применяющая упрощённые способы учёта, вправе не создавать комиссию, если такой порядок закреплён в учётной политике или в приказе по организации.</text:p>
      <text:p text:style-name="PdBody">3.3. Отсутствие комиссии не освобождает от обязанности документально подтвердить причину списания: к акту прикладываются дефектная ведомость, заключение сервисной организации, фотоматериалы или иные доказательства состояния имущества.</text:p>
      <text:p text:style-name="PdBody">3.4. При списании имущества, за которое отвечает работник, единоличное решение этого же работника не годится — нужен второй участник осмотра.</text:p>
      <text:p text:style-name="PdHead">4. Перечень списываемого имущества</text:p>
      <text:p text:style-name="PdBody">4.1. Списанию подлежит имущество в количестве 4 (4) 4.</text:p>
      <text:p text:style-name="PdBody">4.2. Состав: Ноутбук Lenovo ThinkPad, инвентарный № 001245, 2018 года выпуска — 2 шт.; принтер лазерный HP, инвентарный № 001301 — 1 шт.; источник бесперебойного питания, инвентарный № 001402 — 1 шт.</text:p>
      <text:p text:style-name="PdBody">4.3. Полный перечень с наименованиями, инвентарными и заводскими номерами, годом выпуска, количеством и стоимостью каждой позиции приведён в Приложение № 1 и является неотъемлемой частью настоящего акта.</text:p>
      <text:p text:style-name="PdBody">4.4. Списываются бланки: ТК № 3457812, ТК № 3457813, вкладыш ВТ № 0091455. Серия и номер каждого бланка вносятся в перечень отдельной строкой, обезличенное указание количества не допускается.</text:p>
      <text:p text:style-name="PdBody">4.5. Имущество, не вошедшее в перечень, настоящим актом не списывается.</text:p>
      <text:p text:style-name="PdHead">5. Причины списания и техническое состояние</text:p>
      <text:p text:style-name="PdBody">5.1. Основная причина списания: Физический износ, дальнейшая эксплуатация невозможна.</text:p>
      <text:p text:style-name="PdBody">5.2. Осмотром установлено: Корпус деформирован, матрица разбита, стоимость ремонта 41 000 руб. при остаточной стоимости 6 300 руб., поставка узлов производителем прекращена с 2024 года.</text:p>
      <text:p text:style-name="PdBody">5.3. Восстановление имущества комиссия признала нецелесообразным: стоимость ремонта сопоставима с остаточной стоимостью либо превышает её, а дальнейшая эксплуатация создаёт риск отказа оборудования и травмирования работников.</text:p>
      <text:p text:style-name="PdBody">5.4. Обстоятельства подтверждены документами: Заключение сервисного центра № 118 от 04.03.2026; дефектная ведомость от 06.03.2026; фотоматериалы на 3 листах</text:p>
      <text:p text:style-name="PdBody">5.5. На дату составления акта имущество выведено из эксплуатации, отключено от сетей и хранится отдельно от пригодного имущества до момента утилизации.</text:p>
      <text:p text:style-name="PdBody">5.6. Формулировка причины «износ» без описания конкретных дефектов не подтверждает расход — в акте описывается, что именно вышло из строя и почему это неустранимо.</text:p>
      <text:p text:style-name="PdHead">6. Стоимостные показатели</text:p>
      <text:p text:style-name="PdBody">6.1. Первоначальная (учётная) стоимость списываемого имущества: 184000.</text:p>
      <text:p text:style-name="PdBody">6.2. Начисленная амортизация (износ) на дату списания: 177700.</text:p>
      <text:p text:style-name="PdBody">6.3. Остаточная стоимость, подлежащая списанию: 6300.</text:p>
      <text:p text:style-name="PdBody">6.4. Указанные суммы соответствуют данным регистров учёта Иванов Иван Иванович на дату составления акта.</text:p>
      <text:p text:style-name="PdBody">6.5. Расчёт по каждой позиции, включая расходы на демонтаж и утилизацию, приведён в Приложение № 2.</text:p>
      <text:p text:style-name="PdHead">7. Заключение комиссии</text:p>
      <text:p text:style-name="PdBody">7.1. Комиссия пришла к выводу, что перечисленное имущество непригодно к дальнейшему использованию, восстановлению не подлежит и должно быть списано с учёта.</text:p>
      <text:p text:style-name="PdBody">7.2. Комиссия решила: списать имущество с учёта Иванов Иван Иванович и отразить операцию в учёте датой утверждения настоящего акта.</text:p>
      <text:p text:style-name="PdBody">7.3. Комиссия решила оприходовать пригодные к использованию материалы и лом, полученные при разборке имущества.</text:p>
      <text:p text:style-name="PdBody">7.4. Комиссия решила передать материалы осмотра руководителю для решения вопроса о возмещении ущерба виновным лицом.</text:p>
      <text:p text:style-name="PdBody">7.5. Особых мнений членов комиссии не заявлено; при наличии особого мнения оно излагается письменно, прилагается к акту и хранится вместе с ним.</text:p>
      <text:p text:style-name="PdHead">8. Способ утилизации и уничтожения</text:p>
      <text:p text:style-name="PdBody">8.1. Способ утилизации: Уничтожение силами организации.</text:p>
      <text:p text:style-name="PdBody">8.2. Имущество передаётся на утилизацию: ООО «Ромашка-Эко», договор № 44/У от 10.01.2026.</text:p>
      <text:p text:style-name="PdBody">8.3. Способ приведения имущества в непригодное для использования состояние: Механическое разрушение (разборка, резка).</text:p>
      <text:p text:style-name="PdBody">8.4. Дата фактической утилизации: 16.03.2026.</text:p>
      <text:p text:style-name="PdBody">8.5. Факт утилизации подтверждается документом: Акт приёма-передачи отходов № 91 от 16.03.2026, талон весовой № 2210.</text:p>
      <text:p text:style-name="PdBody">8.6. Списание с учёта и физическое уничтожение — разные события: пока имущество не уничтожено и не передано специализированной организации, оно продолжает числиться за материально ответственным лицом и хранится обособленно.</text:p>
      <text:p text:style-name="PdHead">9. Оприходование материалов и лома</text:p>
      <text:p text:style-name="PdBody">9.1. При разборке (демонтаже) списываемого имущества получены пригодные к использованию материалы: Лом чёрного металла 42 кг; кабель медный 3,5 кг; аккумуляторные батареи 4 шт., пригодны к дальнейшему использованию</text:p>
      <text:p text:style-name="PdBody">9.2. Стоимость оприходованных материалов и лома: 5400.</text:p>
      <text:p text:style-name="PdBody">9.3. Материалы принимаются к учёту по текущей рыночной стоимости и приходуются на склад по форме Приложение № 5.</text:p>
      <text:p text:style-name="PdBody">9.4. Полученные при разборке материалы уменьшают итоговый убыток от списания, а при их последующей продаже возникает облагаемый доход.</text:p>
      <text:p text:style-name="PdBody">9.5. Оприходование лома, который фактически сдан за деньги, но не отражён в учёте, — типичная претензия проверяющих к актам списания.</text:p>
      <text:p text:style-name="PdHead">10. Особенности списания бланков и трудовых книжек</text:p>
      <text:p text:style-name="PdBody">10.1. Испорченные и невостребованные бланки списываются и уничтожаются только после истечения установленного срока их хранения.</text:p>
      <text:p text:style-name="PdBody">10.2. В акте указываются серия и номер каждого бланка, а при уничтожении бланки погашаются — измельчаются или разрезаются так, чтобы восстановление реквизитов было невозможно.</text:p>
      <text:p text:style-name="PdBody">10.3. Корешки использованных бланков хранятся отдельно от самих бланков и уничтожаются по собственному акту после истечения срока хранения корешков.</text:p>
      <text:p text:style-name="PdBody">10.4. Списание бланков трудовых книжек и вкладышей отражается в книге учёта движения трудовых книжек с указанием даты и номера настоящего акта.</text:p>
      <text:p text:style-name="PdBody">10.5. Уничтожение бланков без акта либо простой выброс в мусор создают риск их использования третьими лицами, а ответственность за последствия несёт организация.</text:p>
      <text:p text:style-name="PdHead">11. Особенности выделения документов к уничтожению</text:p>
      <text:p text:style-name="PdBody">11.1. К уничтожению выделяются только документы, сроки хранения которых истекли на 1 января года составления акта.</text:p>
      <text:p text:style-name="PdBody">11.2. Документы, срок хранения которых не истёк, а также документы, относящиеся к незавершённым спорам, проверкам и исполнительным производствам, уничтожению не подлежат независимо от формального срока.</text:p>
      <text:p text:style-name="PdBody">11.3. До уничтожения проверяется, что дела за соответствующий период сформированы, а сведения постоянного хранения и документы по личному составу переданы в архив.</text:p>
      <text:p text:style-name="PdBody">11.4. Уничтожение производится способом, исключающим восстановление текста; сдача документов в макулатуру без предварительного измельчения не допускается.</text:p>
      <text:p text:style-name="PdBody">11.5. Досрочное уничтожение документов, которые могли подтвердить расходы или трудовой стаж работников, оборачивается доначислениями и трудовыми спорами, где доказывать нечем.</text:p>
      <text:p text:style-name="PdHead">12. Особенности списания спецодежды и средств защиты</text:p>
      <text:p text:style-name="PdBody">12.1. Спецодежда и средства индивидуальной защиты списываются по истечении нормативного срока носки либо досрочно, если пришли в негодность раньше.</text:p>
      <text:p text:style-name="PdBody">12.2. Досрочное списание оформляется с указанием причины: механическое повреждение, воздействие агрессивной среды, утрата защитных свойств по результатам осмотра.</text:p>
      <text:p text:style-name="PdBody">12.3. Списанные средства защиты изымаются из оборота и повторной выдаче работникам не подлежат; выдача списанного средства защиты приравнивается к необеспечению работника защитой.</text:p>
      <text:p text:style-name="PdBody">12.4. Отметка о списании вносится в личную карточку учёта выдачи средств индивидуальной защиты того работника, за которым они числились.</text:p>
      <text:p text:style-name="PdBody">12.5. Элементы комплекта, не утратившие защитных свойств, приходуются отдельно и могут использоваться как дежурные.</text:p>
      <text:p text:style-name="PdHead">13. Особенности списания товара, брака и просрочки</text:p>
      <text:p text:style-name="PdBody">13.1. Товар с истёкшим сроком годности изымается из продажи немедленно и до утилизации хранится отдельно, с маркировкой, исключающей его случайную реализацию.</text:p>
      <text:p text:style-name="PdBody">13.2. Реализация такого товара запрещена, а возврат поставщику возможен, только если это прямо предусмотрено договором поставки.</text:p>
      <text:p text:style-name="PdBody">13.3. Бой, лом и порча фиксируются в день обнаружения, а при недостаче сверх норм естественной убыли устанавливаются причина и виновное лицо.</text:p>
      <text:p text:style-name="PdBody">13.4. Расходы на утилизацию просроченного товара учитываются, если обязанность утилизировать установлена законом либо подтверждена документами специализированной организации.</text:p>
      <text:p text:style-name="PdBody">13.5. Списание товара «задним числом», после того как срок годности истёк несколько месяцев назад, обычно приводит к спору о том, продавался ли товар всё это время.</text:p>
      <text:p text:style-name="PdHead">14. Особенности списания транспортного средства</text:p>
      <text:p text:style-name="PdBody">14.1. Списание транспортного средства с бухгалтерского учёта не прекращает его регистрационный учёт: пока автомобиль числится в реестре, сохраняется обязанность платить транспортный налог.</text:p>
      <text:p text:style-name="PdBody">14.2. Снятие с регистрационного учёта в связи с утилизацией производится по заявлению собственника с приложением свидетельства или акта об утилизации.</text:p>
      <text:p text:style-name="PdBody">14.3. Государственные регистрационные знаки, свидетельство о регистрации и паспорт транспортного средства сдаются вместе с заявлением.</text:p>
      <text:p text:style-name="PdBody">14.4. Отдельно фиксируется судьба номерных агрегатов: двигатель, коробка передач и кузов указываются в перечне поимённо с их номерами.</text:p>
      <text:p text:style-name="PdBody">14.5. Снятые агрегаты и запасные части, пригодные к использованию, приходуются по рыночной стоимости.</text:p>
      <text:p text:style-name="PdHead">15. Экземпляры, хранение и подписи</text:p>
      <text:p text:style-name="PdBody">15.1. Акт составлен в 2 (2) 2, имеющих равную силу.</text:p>
      <text:p text:style-name="PdBody">15.2. Срок хранения акта и приложений к нему: 5 лет — до 31.12.2031.</text:p>
      <text:p text:style-name="PdBody">15.3. Основание: Перечень списываемого имущества на 1 листе; заключение сервисного центра № 118 от 04.03.2026; фотоматериалы на 3 листах</text:p>
      <text:p text:style-name="PdBody">15.4. Подписание акта означает согласие с изложенными в нём сведениями; участник осмотра, не согласный с содержанием, подписывает акт с отметкой о наличии особого мнения и прикладывает письменные пояснения.</text:p>
      <text:p text:style-name="PdBody">15.5. Отказ участника осмотра от подписания фиксируется отдельной записью с указанием даты и причин отказа, и эта запись удостоверяется подписями остальных участников.</text:p>
      <text:p text:style-name="PdBreak"/>
      <text:p text:style-name="PdApp">Приложение № 1 к документу</text:p>
      <text:p text:style-name="PdTitle">Перечень списываемого имущества</text:p>
      <text:p text:style-name="PdBody">Перечень имущества, списываемого по акту от 12.03.2026 № СП-14.</text:p>
      <table:table table:style-name="Tbl" table:name="C3df6f69b">
        <table:table-column table:style-name="C3df6f69bc0"/>
        <table:table-column table:style-name="C3df6f69bc1"/>
        <table:table-column table:style-name="C3df6f69bc2"/>
        <table:table-column table:style-name="C3df6f69bc3"/>
        <table:table-column table:style-name="C3df6f69bc4"/>
        <table:table-column table:style-name="C3df6f69bc5"/>
        <table:table-column table:style-name="C3df6f69b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</text:p>
          </table:table-cell>
          <table:table-cell table:style-name="TdC" office:value-type="string">
            <text:p text:style-name="TdCB">Инвентарный (заводской) номер</text:p>
          </table:table-cell>
          <table:table-cell table:style-name="TdC" office:value-type="string">
            <text:p text:style-name="TdCB">Год выпуска</text:p>
          </table:table-cell>
          <table:table-cell table:style-name="TdC" office:value-type="string">
            <text:p text:style-name="TdCB">Ед. изм.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Стоимость, руб.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Итого позиций: ______ на общую сумму ______________ руб.</text:p>
      <text:p text:style-name="PdBody">Материально ответственное лицо: ______________ / ______________</text:p>
      <text:p text:style-name="PdBody">Председатель комиссии: ______________ / ______________</text:p>
      <text:p text:style-name="PdBreak"/>
      <text:p text:style-name="PdApp">Приложение № 2 к документу</text:p>
      <text:p text:style-name="PdTitle">Расчёт стоимости списания</text:p>
      <text:p text:style-name="PdBody">Расчёт первоначальной стоимости, начисленной амортизации и остаточной стоимости по каждой позиции.</text:p>
      <table:table table:style-name="Tbl" table:name="C13f94b6a">
        <table:table-column table:style-name="C13f94b6ac0"/>
        <table:table-column table:style-name="C13f94b6ac1"/>
        <table:table-column table:style-name="C13f94b6ac2"/>
        <table:table-column table:style-name="C13f94b6ac3"/>
        <table:table-column table:style-name="C13f94b6ac4"/>
        <table:table-column table:style-name="C13f94b6a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</text:p>
          </table:table-cell>
          <table:table-cell table:style-name="TdC" office:value-type="string">
            <text:p text:style-name="TdCB">Первоначальная стоимость, руб.</text:p>
          </table:table-cell>
          <table:table-cell table:style-name="TdC" office:value-type="string">
            <text:p text:style-name="TdCB">Амортизация, руб.</text:p>
          </table:table-cell>
          <table:table-cell table:style-name="TdC" office:value-type="string">
            <text:p text:style-name="TdCB">Остаточная стоимость, руб.</text:p>
          </table:table-cell>
          <table:table-cell table:style-name="TdC" office:value-type="string">
            <text:p text:style-name="TdCB">Расходы на утилизацию, руб.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Итого остаточная стоимость: ______________ руб.</text:p>
      <text:p text:style-name="PdBody">Итого расходы на демонтаж и утилизацию: ______________ руб.</text:p>
      <text:p text:style-name="PdBody">Расчёт составил: ______________ / ______________</text:p>
      <text:p text:style-name="PdBreak"/>
      <text:p text:style-name="PdApp">Приложение № 3 к документу</text:p>
      <text:p text:style-name="PdTitle">Отметка о фактическом уничтожении</text:p>
      <text:p text:style-name="PdBody">ОТМЕТКА</text:p>
      <text:p text:style-name="PdBody">о фактическом уничтожении (утилизации) имущества</text:p>
      <text:p text:style-name="PdBody">Дата уничтожения: «____» ______________ 20____ г. Место: ____________________________</text:p>
      <text:p text:style-name="PdBody">Способ уничтожения: _________________________________________________________________</text:p>
      <table:table table:style-name="Tbl" table:name="C1a4b4c05">
        <table:table-column table:style-name="C1a4b4c05c0"/>
        <table:table-column table:style-name="C1a4b4c05c1"/>
        <table:table-column table:style-name="C1a4b4c05c2"/>
        <table:table-column table:style-name="C1a4b4c05c3"/>
        <table:table-column table:style-name="C1a4b4c05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</text:p>
          </table:table-cell>
          <table:table-cell table:style-name="TdC" office:value-type="string">
            <text:p text:style-name="TdCB">Инвентарный (заводской) номер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Отметка об уничтожении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Уничтожение произведено в присутствии: ______________ / ______________</text:p>
      <text:p text:style-name="PdBody">Подписи участников уничтожения: ______________ / ______________ / ______________</text:p>
      <text:p text:style-name="PdBreak"/>
      <text:p text:style-name="PdApp">Приложение № 4 к документу</text:p>
      <text:p text:style-name="PdTitle">Состав комиссии и подписи</text:p>
      <text:p text:style-name="PdBody">Состав комиссии, проводившей осмотр и списание, и подписи её членов.</text:p>
      <table:table table:style-name="Tbl" table:name="Ce1020b33">
        <table:table-column table:style-name="Ce1020b33c0"/>
        <table:table-column table:style-name="Ce1020b33c1"/>
        <table:table-column table:style-name="Ce1020b33c2"/>
        <table:table-column table:style-name="Ce1020b33c3"/>
        <table:table-column table:style-name="Ce1020b33c4"/>
        <table:table-column table:style-name="Ce1020b33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Роль в комиссии</text:p>
          </table:table-cell>
          <table:table-cell table:style-name="TdC" office:value-type="string">
            <text:p text:style-name="TdCB">Подпись</text:p>
          </table:table-cell>
          <table:table-cell table:style-name="TdC" office:value-type="string">
            <text:p text:style-name="TdCB">Отметка об отказе от подписи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Председатель комиссии: ______________ / ______________</text:p>
      <text:p text:style-name="PdBody">Материально ответственное лицо: ______________ / ______________</text:p>
      <text:p text:style-name="PdBody">Отказ члена комиссии от подписания фиксируется в графе «Отметка об отказе от подписи» с указанием даты и причины и удостоверяется подписями остальных членов комиссии.</text:p>
      <text:p text:style-name="PdBreak"/>
      <text:p text:style-name="PdApp">Приложение № 5 к документу</text:p>
      <text:p text:style-name="PdTitle">Оприходование материалов и лома</text:p>
      <text:p text:style-name="PdBody">Материалы, запасные части и лом, полученные при разборке списанного имущества и принятые к учёту.</text:p>
      <table:table table:style-name="Tbl" table:name="Cc1709ea8">
        <table:table-column table:style-name="Cc1709ea8c0"/>
        <table:table-column table:style-name="Cc1709ea8c1"/>
        <table:table-column table:style-name="Cc1709ea8c2"/>
        <table:table-column table:style-name="Cc1709ea8c3"/>
        <table:table-column table:style-name="Cc1709ea8c4"/>
        <table:table-column table:style-name="Cc1709ea8c5"/>
        <table:table-column table:style-name="Cc1709ea8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 материала</text:p>
          </table:table-cell>
          <table:table-cell table:style-name="TdC" office:value-type="string">
            <text:p text:style-name="TdCB">Ед. изм.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Цена, руб.</text:p>
          </table:table-cell>
          <table:table-cell table:style-name="TdC" office:value-type="string">
            <text:p text:style-name="TdCB">Сумма, руб.</text:p>
          </table:table-cell>
          <table:table-cell table:style-name="TdC" office:value-type="string">
            <text:p text:style-name="TdCB">Куда оприходован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Итого оприходовано на сумму: ______________ руб.</text:p>
      <text:p text:style-name="PdBody">Сдал: ______________ / ______________</text:p>
      <text:p text:style-name="PdBody">Принял на склад: ______________ / ______________</text:p>
      <text:p text:style-name="PdHead">16. Реквизиты и подпись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Организация (владелец имущества)</text:p>
            <text:p text:style-name="PdReq">Иванов Иван Иван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Организация (владелец имущества) ____________ / Иванов И. И.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Образец заполнения «Акт списания» с сайта primadoc.ru. Документ, заполненный под вашу ситуацию, собирается в конструкторе: https://primadoc.ru/doc/akt-spisaniy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Акт списания — образец заполнения</dc:title>
    <meta:generator>Примадок</meta:generator>
    <meta:creation-date>2026-09-14T09:24:43</meta:creation-date>
  </office:meta>
</office:document-meta>
</file>