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64854d3c0" style:family="table-column">
      <style:table-column-properties style:rel-column-width="517*"/>
    </style:style>
    <style:style style:name="Ce64854d3c1" style:family="table-column">
      <style:table-column-properties style:rel-column-width="2414*"/>
    </style:style>
    <style:style style:name="Ce64854d3c2" style:family="table-column">
      <style:table-column-properties style:rel-column-width="1207*"/>
    </style:style>
    <style:style style:name="Ce64854d3c3" style:family="table-column">
      <style:table-column-properties style:rel-column-width="1724*"/>
    </style:style>
    <style:style style:name="Ce64854d3c4" style:family="table-column">
      <style:table-column-properties style:rel-column-width="2586*"/>
    </style:style>
    <style:style style:name="Ce64854d3c5" style:family="table-column">
      <style:table-column-properties style:rel-column-width="1552*"/>
    </style:style>
    <style:style style:name="Cc231fb94c0" style:family="table-column">
      <style:table-column-properties style:rel-column-width="405*"/>
    </style:style>
    <style:style style:name="Cc231fb94c1" style:family="table-column">
      <style:table-column-properties style:rel-column-width="1892*"/>
    </style:style>
    <style:style style:name="Cc231fb94c2" style:family="table-column">
      <style:table-column-properties style:rel-column-width="2027*"/>
    </style:style>
    <style:style style:name="Cc231fb94c3" style:family="table-column">
      <style:table-column-properties style:rel-column-width="1487*"/>
    </style:style>
    <style:style style:name="Cc231fb94c4" style:family="table-column">
      <style:table-column-properties style:rel-column-width="1757*"/>
    </style:style>
    <style:style style:name="Cc231fb94c5" style:family="table-column">
      <style:table-column-properties style:rel-column-width="1216*"/>
    </style:style>
    <style:style style:name="Cc231fb94c6" style:family="table-column">
      <style:table-column-properties style:rel-column-width="1216*"/>
    </style:style>
    <style:style style:name="C2bb4cac8c0" style:family="table-column">
      <style:table-column-properties style:rel-column-width="423*"/>
    </style:style>
    <style:style style:name="C2bb4cac8c1" style:family="table-column">
      <style:table-column-properties style:rel-column-width="1972*"/>
    </style:style>
    <style:style style:name="C2bb4cac8c2" style:family="table-column">
      <style:table-column-properties style:rel-column-width="1690*"/>
    </style:style>
    <style:style style:name="C2bb4cac8c3" style:family="table-column">
      <style:table-column-properties style:rel-column-width="1549*"/>
    </style:style>
    <style:style style:name="C2bb4cac8c4" style:family="table-column">
      <style:table-column-properties style:rel-column-width="1409*"/>
    </style:style>
    <style:style style:name="C2bb4cac8c5" style:family="table-column">
      <style:table-column-properties style:rel-column-width="1409*"/>
    </style:style>
    <style:style style:name="C2bb4cac8c6" style:family="table-column">
      <style:table-column-properties style:rel-column-width="1549*"/>
    </style:style>
    <style:style style:name="Cbc72465bc0" style:family="table-column">
      <style:table-column-properties style:rel-column-width="536*"/>
    </style:style>
    <style:style style:name="Cbc72465bc1" style:family="table-column">
      <style:table-column-properties style:rel-column-width="2500*"/>
    </style:style>
    <style:style style:name="Cbc72465bc2" style:family="table-column">
      <style:table-column-properties style:rel-column-width="1607*"/>
    </style:style>
    <style:style style:name="Cbc72465bc3" style:family="table-column">
      <style:table-column-properties style:rel-column-width="1786*"/>
    </style:style>
    <style:style style:name="Cbc72465bc4" style:family="table-column">
      <style:table-column-properties style:rel-column-width="1786*"/>
    </style:style>
    <style:style style:name="Cbc72465bc5" style:family="table-column">
      <style:table-column-properties style:rel-column-width="1786*"/>
    </style:style>
    <style:style style:name="C15dcbcbac0" style:family="table-column">
      <style:table-column-properties style:rel-column-width="556*"/>
    </style:style>
    <style:style style:name="C15dcbcbac1" style:family="table-column">
      <style:table-column-properties style:rel-column-width="2222*"/>
    </style:style>
    <style:style style:name="C15dcbcbac2" style:family="table-column">
      <style:table-column-properties style:rel-column-width="2037*"/>
    </style:style>
    <style:style style:name="C15dcbcbac3" style:family="table-column">
      <style:table-column-properties style:rel-column-width="1482*"/>
    </style:style>
    <style:style style:name="C15dcbcbac4" style:family="table-column">
      <style:table-column-properties style:rel-column-width="1482*"/>
    </style:style>
    <style:style style:name="C15dcbcbac5" style:family="table-column">
      <style:table-column-properties style:rel-column-width="2222*"/>
    </style:style>
    <style:style style:name="C3b28f79fc0" style:family="table-column">
      <style:table-column-properties style:rel-column-width="484*"/>
    </style:style>
    <style:style style:name="C3b28f79fc1" style:family="table-column">
      <style:table-column-properties style:rel-column-width="2258*"/>
    </style:style>
    <style:style style:name="C3b28f79fc2" style:family="table-column">
      <style:table-column-properties style:rel-column-width="1613*"/>
    </style:style>
    <style:style style:name="C3b28f79fc3" style:family="table-column">
      <style:table-column-properties style:rel-column-width="2419*"/>
    </style:style>
    <style:style style:name="C3b28f79fc4" style:family="table-column">
      <style:table-column-properties style:rel-column-width="1774*"/>
    </style:style>
    <style:style style:name="C3b28f79fc5" style:family="table-column">
      <style:table-column-properties style:rel-column-width="1452*"/>
    </style:style>
  </office:automatic-styles>
  <office:body>
    <office:text>
      <text:p text:style-name="PdTitle">Акт приёма-передачи имущества</text:p>
      <text:p text:style-name="PdCity">г. Москва<text:tab/>«12» марта 2026 г.</text:p>
      <text:p text:style-name="PdHead">1. Основание составления акта</text:p>
      <text:p text:style-name="PdBody">1.1. Настоящий акт составлен о приёме-передаче имущества: Товар по договору поставки или купли-продажи.</text:p>
      <text:p text:style-name="PdBody">1.2. Имущество передаёт Иванов Иван Иванович, принимает Петров Пётр Петрович.</text:p>
      <text:p text:style-name="PdBody">1.3. Акт составлен 2026-08-20 в городе г. Казань, номер акта — 7.</text:p>
      <text:p text:style-name="PdBody">1.4. Основание: договор поставки строительных материалов № ПС-114/2026 от 2026-05-12.</text:p>
      <text:p text:style-name="PdBody">1.5. Акт оформлен как приложение к указанному договору и является его неотъемлемой частью: условия договора применяются к акту в полном объёме, а разночтения толкуются в пользу договора.______Акт является самостоятельным документом, подтверждающим факт передачи имущества, и применяется вместе с договором-основанием.</text:p>
      <text:p text:style-name="PdBody">1.6. Имущество передано 2026-08-20 по адресу: г. Казань, ул. Тэцевская, д. 9, склад № 2.</text:p>
      <text:p text:style-name="PdBody">1.7. Акт составлен в 2 (2) экземплярах, имеющих равную юридическую силу, по одному для каждого подписанта.</text:p>
      <text:p text:style-name="PdHead">2. Двусторонняя приёмка и подписание акта</text:p>
      <text:p text:style-name="PdBody">2.1. Акт подписывают обе стороны: Иванов Иван Иванович и Петров Пётр Петрович.</text:p>
      <text:p text:style-name="PdBody">2.2. Подпись под актом означает, что подписант лично осмотрел имущество и убедился в его наличии, количестве и состоянии.</text:p>
      <text:p text:style-name="PdBody">2.3. Подписывать акт заранее, до фактического осмотра, нельзя: в этом случае сторона лишается возможности ссылаться на недостатки, которые можно было увидеть при обычной приёмке.</text:p>
      <text:p text:style-name="PdBody">2.4. От передающей стороны акт подписывает кладовщик Гайнуллин Ринат Маратович по доверенности № 14 от 03.08.2026.</text:p>
      <text:p text:style-name="PdBody">2.5. От принимающей стороны акт подписывает начальник участка Юдин Кирилл Андреевич, действует на основании доверенности № 22 от 10.08.2026.</text:p>
      <text:p text:style-name="PdBody">2.6. Если одна из сторон не согласна с содержанием акта, она подписывает его с оговоркой и излагает возражения непосредственно в акте или в отдельном документе, приложенном к акту в день подписания.</text:p>
      <text:p text:style-name="PdBody">2.7. Устные возражения, не зафиксированные письменно, при споре не учитываются.</text:p>
      <text:p text:style-name="PdHead">3. Комиссионная приёмка имущества</text:p>
      <text:p text:style-name="PdBody">3.1. Имущество принимает комиссия, назначенная на основании: приказ № 58-ОД от 18.08.2026 «О приёмке материальных ценностей».</text:p>
      <text:p text:style-name="PdBody">3.2. Состав комиссии: председатель — начальник склада Юдин Кирилл Андреевич; кладовщик Нечаева Алина Робертовна; бухгалтер Ушакова Полина Игоревна.</text:p>
      <text:p text:style-name="PdBody">3.3. Комиссия проверила имущество в полном составе и в присутствии лица, передающего имущество.</text:p>
      <text:p text:style-name="PdBody">3.4. Члены комиссии подписывают акт лично; подпись одного члена за другого не допускается и делает акт недействительным в части подписи.</text:p>
      <text:p text:style-name="PdBody">3.5. Материально ответственное лицо, которое сдаёт или принимает ценности, в состав комиссии не включается — оно расписывается в акте отдельно, как сдавшее или принявшее имущество.</text:p>
      <text:p text:style-name="PdBody">3.6. Состав комиссии и подписи её членов приведены в Приложение № 4.</text:p>
      <text:p text:style-name="PdBody">3.7. Если член комиссии не согласен с выводами, он подписывает акт и излагает особое мнение письменно; особое мнение прикладывается к акту и хранится вместе с ним.</text:p>
      <text:p text:style-name="PdHead">4. Перечень передаваемого имущества</text:p>
      <text:p text:style-name="PdBody">4.1. Передаётся следующее имущество: Профиль стеновой ПС-2 50х50 — 120 шт., гипсокартон ГКЛ 12,5 мм — 84 листа, саморезы по металлу 3,5х25 — 12 упаковок.</text:p>
      <text:p text:style-name="PdBody">4.2. Количество позиций: 3. Заводские, серийные и инвентарные номера: инв. № 00-114, зав. № 24В7719.</text:p>
      <text:p text:style-name="PdBody">4.3. Состояние имущества на момент передачи: Профиль без деформаций и следов коррозии; гипсокартон сухой, кромки целые; поддоны обтянуты плёнкой, маркировка партии читается.</text:p>
      <text:p text:style-name="PdBody">4.4. Упаковка: Товар в заводской упаковке, упаковка не нарушена.</text:p>
      <text:p text:style-name="PdBody">4.5. Вместе с имуществом передаются ключи, пропуска и доступы: ключи от склада № 2 — 2 комплекта, пропуск № 114, доступ к панели управления — логин sklad-2.</text:p>
      <text:p text:style-name="PdBody">4.6. Полный перечень позиций с количеством, единицами измерения и ценой приведён в Приложение № 1 и является неотъемлемой частью акта.</text:p>
      <table:table table:style-name="Tbl" table:name="Ce64854d3">
        <table:table-column table:style-name="Ce64854d3c0"/>
        <table:table-column table:style-name="Ce64854d3c1"/>
        <table:table-column table:style-name="Ce64854d3c2"/>
        <table:table-column table:style-name="Ce64854d3c3"/>
        <table:table-column table:style-name="Ce64854d3c4"/>
        <table:table-column table:style-name="Ce64854d3c5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Единица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Заводской (инвентарный) номер</text:p>
          </table:table-cell>
          <table:table-cell table:style-name="TdC" office:value-type="string">
            <text:p text:style-name="TdCB">Состоя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5. Как проверялось имущество</text:p>
      <text:p text:style-name="PdBody">5.1. Способ проверки: Сплошная проверка каждой позиции.</text:p>
      <text:p text:style-name="PdBody">5.2. Стороны осмотрели имущество совместно в месте передачи.</text:p>
      <text:p text:style-name="PdBody">5.3. Проверены наименование, количество, комплектность и внешнее состояние каждой позиции, доступной осмотру выбранным способом.</text:p>
      <text:p text:style-name="PdBody">5.4. Если проверка проводилась выборочно или только по количеству мест и целостности упаковки, принимающая сторона сохраняет право заявить о недостаче и повреждениях внутри упаковки в срок, установленный настоящим актом для скрытых недостатков.</text:p>
      <text:p text:style-name="PdBody">5.5. Если упаковка вскрывается при приёмке, результат вскрытия фиксируется в акте немедленно, до перемещения имущества на склад получателя.</text:p>
      <text:p text:style-name="PdBody">5.6. Работоспособность оборудования проверялась включением и пробным запуском, если это не запрещено инструкцией изготовителя и не требует монтажа.</text:p>
      <text:p text:style-name="PdBody">5.7. Показания счётчиков и наработка на момент передачи: моточасы — 1 480, пробег — 84 300 км.</text:p>
      <text:p text:style-name="PdHead">6. Особенности передачи товара по договору поставки и купли-продажи</text:p>
      <text:p text:style-name="PdBody">6.1. Товар передан продавцом и принят покупателем в количестве и ассортименте, указанных в договоре и в перечне позиций настоящего акта.</text:p>
      <text:p text:style-name="PdBody">6.2. Обязанность продавца передать товар считается исполненной в момент вручения товара покупателю в месте передачи, если договором не предусмотрена доставка или выборка.</text:p>
      <text:p text:style-name="PdBody">6.3. Вместе с товаром переданы относящиеся к нему документы и принадлежности: паспорта на изделия, сертификаты соответствия, инструкции по монтажу, товарная накладная № 418 от 20.08.2026. Товар без паспорта, инструкции или сертификата считается переданным некомплектно, даже если сам он исправен.</text:p>
      <text:p text:style-name="PdBody">6.4. Покупатель обязан проверить количество и качество товара в срок, установленный договором, а если срок не установлен — незамедлительно при приёмке.</text:p>
      <text:p text:style-name="PdBody">6.5. О выявленных нарушениях условий о количестве, ассортименте, качестве, комплектности и упаковке покупатель извещает продавца в срок, предусмотренный договором.</text:p>
      <text:p text:style-name="PdBody">6.6. Пропуск этого срока даёт продавцу право отказать в удовлетворении требований.</text:p>
      <text:p text:style-name="PdBody">6.7. Если покупатель отказывается принять товар по основаниям, допускаемым законом или договором, он обязан обеспечить сохранность товара — принять его на ответственное хранение и незамедлительно уведомить продавца.</text:p>
      <text:p text:style-name="PdHead">7. Особенности передачи оборудования в аренду и в пользование</text:p>
      <text:p text:style-name="PdBody">7.1. Имущество передаётся во временное владение и пользование; право собственности к принимающей стороне не переходит.</text:p>
      <text:p text:style-name="PdBody">7.2. Модель и заводской номер: компрессор Fubag VDC 400, зав. № 22-09114. Изготовитель и год выпуска: ООО «Кетчерский завод металлоконструкций», 2025 год.</text:p>
      <text:p text:style-name="PdBody">7.3. Показания счётчиков и наработка на момент передачи: моточасы — 1 480, пробег — 84 300 км. Без этих показаний невозможно определить, сколько ресурса выработано за период пользования и кто отвечает за износ сверх нормального.</text:p>
      <text:p text:style-name="PdBody">7.4. Имущество возвращается арендодателю не позднее 2026-11-30 в том состоянии, в котором получено, с учётом нормального износа.</text:p>
      <text:p text:style-name="PdBody">7.5. Возврат оформляется отдельным актом, к которому применяются те же правила осмотра и фиксации недостатков.</text:p>
      <text:p text:style-name="PdBody">7.6. Пока возврат не оформлен актом, арендатор продолжает отвечать за сохранность вещи и, как правило, платить за пользование.</text:p>
      <text:p text:style-name="PdBody">7.7. Недостатки, которые обнаружены при передаче и зафиксированы в настоящем акте, не могут вменяться арендатору при возврате.</text:p>
      <text:p text:style-name="PdHead">8. Особенности передачи ценностей на хранение</text:p>
      <text:p text:style-name="PdBody">8.1. Ценности передаются на ответственное хранение; право собственности к хранителю не переходит и в его учёте они отражаются за балансом.</text:p>
      <text:p text:style-name="PdBody">8.2. Место хранения: склад № 2, стеллаж 3, ячейка 10. Срок хранения: 215 (215) 215.</text:p>
      <text:p text:style-name="PdBody">8.3. Плата за хранение: 12000.</text:p>
      <text:p text:style-name="PdBody">8.4. Хранитель обязан принять все меры для сохранности ценностей и вернуть их в том же состоянии с учётом естественного изменения свойств вещи.</text:p>
      <text:p text:style-name="PdBody">8.5. Хранитель не вправе пользоваться переданными ценностями и передавать их третьим лицам без письменного согласия поклажедателя, кроме случая, когда это необходимо для сохранности вещи и получить согласие невозможно.</text:p>
      <text:p text:style-name="PdBody">8.6. Настоящий акт подтверждает факт принятия ценностей на хранение и заменяет отдельную сохранную расписку; при возврате ценностей составляется акт возврата, а этот акт погашается отметкой о возврате по форме Приложение № 5.</text:p>
      <text:p text:style-name="PdHead">9. Особенности передачи оборудования в монтаж и пусконаладку</text:p>
      <text:p text:style-name="PdBody">9.1. Оборудование передаётся для выполнения монтажных и пусконаладочных работ по адресу: производственный цех № 1, ось Б-4.</text:p>
      <text:p text:style-name="PdBody">9.2. Модель и заводской номер: компрессор Fubag VDC 400, зав. № 22-09114. Изготовитель и год выпуска: ООО «Кетчерский завод металлоконструкций», 2025 год.</text:p>
      <text:p text:style-name="PdBody">9.3. Передача оборудования в монтаж не является приёмкой результата работ и не подтверждает работоспособность оборудования.</text:p>
      <text:p text:style-name="PdBody">9.4. Работоспособность подтверждается отдельным актом по итогам испытаний и ввода в эксплуатацию.</text:p>
      <text:p text:style-name="PdBody">9.5. С момента подписания настоящего акта подрядчик отвечает за сохранность переданного оборудования и за последствия его неправильного использования при монтаже.</text:p>
      <text:p text:style-name="PdBody">9.6. Комплектность оборудования проверена по упаковочному листу; недостача комплектующих фиксируется в акте немедленно, поскольку после начала монтажа доказать заводскую некомплектность практически невозможно.</text:p>
      <text:p text:style-name="PdBody">9.7. До начала монтажа подрядчик обязан сообщить заказчику об обстоятельствах, которые угрожают годности результата работ, в том числе о непригодности переданного оборудования или проектной документации.</text:p>
      <text:p text:style-name="PdHead">10. Особенности выдачи имущества работнику под отчёт</text:p>
      <text:p text:style-name="PdBody">10.1. Имущество выдаётся работнику для исполнения трудовых обязанностей: Данилов Даниил Юрьевич, должность — менеджер по закупкам отдела закупок.</text:p>
      <text:p text:style-name="PdBody">10.2. Право собственности к работнику не переходит; имущество числится за работодателем и подлежит возврату при увольнении, переводе или по требованию работодателя.</text:p>
      <text:p text:style-name="PdBody">10.3. С работником заключён договор о полной индивидуальной материальной ответственности, поэтому за утрату и повреждение выданного имущества работник отвечает в полном размере прямого действительного ущерба.______Договор о полной материальной ответственности с работником не заключён, поэтому по общему правилу работник отвечает в пределах своего среднего месячного заработка.</text:p>
      <text:p text:style-name="PdBody">10.4. Размер ущерба определяется по фактическим потерям на основании данных учёта исходя из рыночной стоимости имущества, но не ниже его стоимости по данным бухгалтерского учёта с учётом износа.</text:p>
      <text:p text:style-name="PdBody">10.5. До взыскания ущерба работодатель обязан провести проверку, установить размер ущерба и причины его возникновения и истребовать у работника письменное объяснение.</text:p>
      <text:p text:style-name="PdBody">10.6. Без объяснения или акта об отказе его дать удержание незаконно.</text:p>
      <text:p text:style-name="PdBody">10.7. Работник ознакомлен с правилами эксплуатации и хранения выданного имущества и предупреждён о материальной ответственности за его утрату и порчу.</text:p>
      <text:p text:style-name="PdHead">11. Особенности выдачи оборудования дистанционному работнику</text:p>
      <text:p text:style-name="PdBody">11.1. Оборудование выдаётся работнику Данилов Даниил Юрьевич (менеджер по закупкам отдела закупок) для выполнения трудовой функции дистанционно.</text:p>
      <text:p text:style-name="PdBody">11.2. Работодатель обязан обеспечить дистанционного работника необходимым оборудованием, программно-техническими средствами и средствами защиты информации.</text:p>
      <text:p text:style-name="PdBody">11.3. Настоящий акт подтверждает исполнение этой обязанности.</text:p>
      <text:p text:style-name="PdBody">11.4. Работник вправе использовать своё оборудование с согласия работодателя.</text:p>
      <text:p text:style-name="PdBody">11.5. В этом случае работодатель выплачивает компенсацию за использование личного имущества и возмещает расходы, связанные с его использованием: 1500 ежемесячно.</text:p>
      <text:p text:style-name="PdBody">11.6. Порядок возврата оборудования: лично на склад в г. Казани в течение 3 рабочих дней после увольнения либо транспортной компанией за счёт работодателя.</text:p>
      <text:p text:style-name="PdBody">11.7. Невозврат оборудования после прекращения трудового договора не даёт работодателю права задерживать выдачу трудовой книжки, сведений о трудовой деятельности или окончательный расчёт — стоимость невозвращённого имущества взыскивается в порядке, установленном для материальной ответственности работника.</text:p>
      <text:p text:style-name="PdBody">11.8. Работник обязан соблюдать установленный режим защиты информации, не передавать оборудование и учётные данные третьим лицам и сообщать работодателю об утрате или неисправности в тот же рабочий день.</text:p>
      <text:p text:style-name="PdHead">12. Особенности передачи вещей по договору займа и в безвозмездное пользование</text:p>
      <text:p text:style-name="PdBody">12.1. Вещи передаются гражданином гражданину без перехода права собственности на возвратной основе либо в заём вещей, определённых родовыми признаками.</text:p>
      <text:p text:style-name="PdBody">12.2. Условия возврата: равное количество вещей того же рода и качества до 30.11.2026, без процентов и без платы за пользование.</text:p>
      <text:p text:style-name="PdBody">12.3. Настоящий акт является письменным подтверждением фактической передачи вещей.</text:p>
      <text:p text:style-name="PdBody">12.4. Договор займа вещей считается заключённым с момента передачи, поэтому без акта или расписки договор считается незаключённым, сколько бы обещаний ни было дано на словах.</text:p>
      <text:p text:style-name="PdBody">12.5. Получатель обязан вернуть вещи в том же состоянии с учётом нормального износа, а при займе вещей — равное количество вещей того же рода и качества.</text:p>
      <text:p text:style-name="PdBody">12.6. Риск случайной гибели вещи, переданной в безвозмездное пользование, несёт получатель, если вещь погибла из-за того, что он использовал её не по назначению, передал третьему лицу без согласия или мог спасти свою вещь, но пожертвовал чужой.</text:p>
      <text:p text:style-name="PdBody">12.7. Стоимость вещей на момент передачи определена сторонами: 186400. Эта сумма используется как расчётная при утрате или невозврате вещей.</text:p>
      <text:p text:style-name="PdHead">13. Особенности передачи давальческих материалов подрядчику</text:p>
      <text:p text:style-name="PdBody">13.1. Материалы передаются подрядчику для выполнения работ и остаются собственностью заказчика: материалы заказчика ООО «Ромашка», приобретены по счёту № 914 от 06.08.2026.</text:p>
      <text:p text:style-name="PdBody">13.2. Нормы расхода и порядок отчёта: расход по смете 0,92 листа ГКЛ на 1 кв. м, отчёт об израсходованных материалах — вместе с актом работ.</text:p>
      <text:p text:style-name="PdBody">13.3. Подрядчик обязан использовать материалы экономно и расчётливо, а после окончания работ представить отчёт об израсходованном материале и вернуть остаток либо с согласия заказчика уменьшить цену работ на стоимость остатка.</text:p>
      <text:p text:style-name="PdBody">13.4. Подрядчик отвечает за сохранность переданных материалов и оборудования и за их утрату или повреждение с момента подписания настоящего акта.</text:p>
      <text:p text:style-name="PdBody">13.5. Если материалы окажутся непригодными или недоброкачественными, подрядчик обязан немедленно предупредить заказчика и приостановить работы.</text:p>
      <text:p text:style-name="PdBody">13.6. Подрядчик, который не предупредил заказчика и продолжил работы, лишается права ссылаться на плохое качество материалов.</text:p>
      <text:p text:style-name="PdBody">13.7. Переданные материалы учитываются подрядчиком обособленно от собственных запасов и не могут использоваться на других объектах.</text:p>
      <text:p text:style-name="PdHead">14. Особенности возврата товара и передачи после устранения недостатков</text:p>
      <text:p text:style-name="PdBody">14.1. Товар передаётся в связи со следующими обстоятельствами: Заменён неисправный блок управления, устранён люфт вала, проведена проверка под нагрузкой.</text:p>
      <text:p text:style-name="PdBody">14.2. Ранее товар передавался по документу: акт приёма-передачи № 3 от 14.06.2026.</text:p>
      <text:p text:style-name="PdBody">14.3. При возврате стороны проверяют комплектность и товарный вид: отсутствие принадлежностей, упаковки или следы использования могут повлиять на объём возвращаемой суммы или на отказ в возврате.</text:p>
      <text:p text:style-name="PdBody">14.4. Если устранялись недостатки, в акте фиксируется, что именно было заменено или отремонтировано и какими проверками подтверждена работоспособность.</text:p>
      <text:p text:style-name="PdBody">14.5. На замененные детали и на устранённый дефект гарантийный срок исчисляется заново с даты подписания настоящего акта.</text:p>
      <text:p text:style-name="PdBody">14.6. Период, в течение которого товар не использовался из-за устранения недостатков, продлевает гарантийный срок на соответствующее количество дней.</text:p>
      <text:p text:style-name="PdBody">14.7. Настоящий акт является основанием для возврата уплаченной суммы, соразмерного уменьшения цены или закрытия гарантийного обращения — в зависимости от требования, заявленного принимающей стороной.</text:p>
      <text:p text:style-name="PdHead">15. Стоимость имущества, НДС и переход права собственности</text:p>
      <text:p text:style-name="PdBody">15.1. Общая стоимость передаваемого имущества: 186400. Условие о налоге на добавленную стоимость: НДС не облагается.</text:p>
      <text:p text:style-name="PdBody">15.2. Стоимость указывается даже тогда, когда передача не связана с оплатой: по ней считают ущерб при утрате, страховое возмещение и налоговую базу.</text:p>
      <text:p text:style-name="PdBody">15.3. Право собственности: Право собственности переходит в момент подписания акта.</text:p>
      <text:p text:style-name="PdBody">15.4. Пока право собственности не перешло, принимающая сторона не вправе распоряжаться имуществом — продавать, закладывать или передавать третьим лицам — и обязана обеспечить его сохранность и обособленный учёт.</text:p>
      <text:p text:style-name="PdBody">15.5. Стоимость, указанная в акте, должна совпадать с данными договора, счёта и накладной.</text:p>
      <text:p text:style-name="PdBody">15.6. Расхождение цифр в этих документах — типовое основание для отказа налогового органа в признании расходов и в вычете налога.</text:p>
      <text:p text:style-name="PdHead">16. Переданные документы и принадлежности</text:p>
      <text:p text:style-name="PdBody">16.1. Вместе с имуществом переданы документы и принадлежности: паспорта на изделия, сертификаты соответствия, инструкции по монтажу, товарная накладная № 418 от 20.08.2026.</text:p>
      <text:p text:style-name="PdBody">16.2. Также переданы ключи, пропуска и доступы: ключи от склада № 2 — 2 комплекта, пропуск № 114, доступ к панели управления — логин sklad-2. Передача паролей и учётных записей оформляется в акте так же, как передача вещей: иначе за действия под этой учётной записью продолжит отвечать прежний держатель.</text:p>
      <text:p text:style-name="PdBody">16.3. Перечень переданных документов с указанием количества листов приведён в Приложение № 3.</text:p>
      <text:p text:style-name="PdBody">16.4. Если продавец не передаёт принадлежности и документы, относящиеся к имуществу, покупатель вправе назначить разумный срок для их передачи, а при неисполнении — отказаться от товара и потребовать возврата уплаченного.</text:p>
      <text:p text:style-name="PdBody">16.5. Документы передаются в подлинниках, если стороны прямо не договорились о передаче копий.</text:p>
      <text:p text:style-name="PdBody">16.6. Заверенная копия принимается только при указании в акте, у кого остаётся подлинник.</text:p>
      <text:p text:style-name="PdHead">17. Имущество принято без замечаний</text:p>
      <text:p text:style-name="PdBody">17.1. Принимающая сторона осмотрела имущество, проверила его количество, комплектность и состояние и приняла его без замечаний.</text:p>
      <text:p text:style-name="PdBody">17.2. Претензий по количеству, качеству, комплектности, упаковке и маркировке в момент приёмки не заявлено.</text:p>
      <text:p text:style-name="PdBody">17.3. Стороны взаимных претензий по факту передачи не имеют.</text:p>
      <text:p text:style-name="PdBody">17.4. Приёмка без замечаний не лишает принимающую сторону права заявить о недостатках, которые не могли быть обнаружены при обычном способе приёмки, в срок, установленный настоящим актом для скрытых недостатков.</text:p>
      <text:p text:style-name="PdBody">17.5. Обязательство по передаче имущества считается исполненным надлежащим образом с даты фактической передачи, указанной в акте.</text:p>
      <text:p text:style-name="PdHead">18. Кто вправе подписывать акт</text:p>
      <text:p text:style-name="PdBody">18.1. От организации акт подписывает руководитель либо иное лицо, действующее по доверенности.</text:p>
      <text:p text:style-name="PdBody">18.2. От передающей стороны акт подписывает: кладовщик Гайнуллин Ринат Маратович по доверенности № 14 от 03.08.2026. От принимающей стороны: начальник участка Юдин Кирилл Андреевич, действует на основании доверенности № 22 от 10.08.2026.</text:p>
      <text:p text:style-name="PdBody">18.3. Полномочия подписанта подтверждаются доверенностью, приказом о назначении или уставом.</text:p>
      <text:p text:style-name="PdBody">18.4. Реквизиты документа о полномочиях указываются рядом с подписью — этого достаточно, прикладывать копию к каждому экземпляру акта не обязательно.</text:p>
      <text:p text:style-name="PdBody">18.5. Подпись работника склада, водителя или курьера без доверенности не создаёт обязательств для организации.</text:p>
      <text:p text:style-name="PdBody">18.6. Такой акт доказывает только физическое перемещение вещей и разваливается при первом же возражении о полномочиях.</text:p>
      <text:p text:style-name="PdBody">18.7. Полномочия могут явствовать из обстановки: печать организации, служебное место, форменная одежда.</text:p>
      <text:p text:style-name="PdBody">18.8. Но полагаться на это стоит только при малой сумме — при крупной сделке доверенность запрашивают заранее.</text:p>
      <text:p text:style-name="PdBody">18.9. Акт подписывается усиленными квалифицированными электронными подписями сторон в системе электронного документооборота.</text:p>
      <text:p text:style-name="PdBody">18.10. Бумажные экземпляры не составляются, датой подписания считается дата, зафиксированная оператором ЭДО.</text:p>
      <text:p text:style-name="PdHead">19. Что подтверждает акт и для чего он служит основанием</text:p>
      <text:p text:style-name="PdBody">19.1. Настоящий акт подтверждает факт передачи имущества, его наименование, количество, состояние и дату передачи.</text:p>
      <text:p text:style-name="PdBody">19.2. Акт является основанием для оплаты имущества в порядке и в сроки, установленные договором, если оплата производится после передачи.</text:p>
      <text:p text:style-name="PdBody">19.3. Акт является основанием для принятия имущества к бухгалтерскому учёту, для списания его с учёта у передающей стороны и для отражения расходов при налогообложении.</text:p>
      <text:p text:style-name="PdBody">19.4. Акт является основанием для начала течения гарантийного срока и сроков предъявления требований по качеству.</text:p>
      <text:p text:style-name="PdBody">19.5. Акт является основанием для обращения к страховщику при утрате или повреждении имущества и для расчёта размера ущерба.</text:p>
      <text:p text:style-name="PdBody">19.6. Акт является основанием для закрепления имущества за работником и для расчёта его материальной ответственности.</text:p>
      <text:p text:style-name="PdBody">19.7. Акт не заменяет договор и не создаёт новых обязательств: он фиксирует исполнение уже существующего обязательства и толкуется вместе с договором-основанием.</text:p>
      <text:p text:style-name="PdHead">20. Экземпляры, изменения и хранение акта</text:p>
      <text:p text:style-name="PdBody">20.1. Акт составлен в 2 (2) экземплярах, имеющих равную юридическую силу.</text:p>
      <text:p text:style-name="PdBody">20.2. Акт является неотъемлемой частью договора-основания и хранится вместе с ним.______Акт хранится вместе с договором-основанием и первичными документами по сделке.</text:p>
      <text:p text:style-name="PdBody">20.3. Изменения в акт вносятся только по письменному соглашению подписавших его лиц.</text:p>
      <text:p text:style-name="PdBody">20.4. Односторонняя правка уже подписанного акта силы не имеет.</text:p>
      <text:p text:style-name="PdBody">20.5. Всё, что не урегулировано настоящим актом, регулируется договором-основанием и законодательством Российской Федерации.</text:p>
      <text:p text:style-name="PdBody">20.6. Незаполненные строки перечня позиций прочёркиваются, а если акт занимает несколько листов — листы нумеруются и на каждом ставятся подписи сторон.</text:p>
      <text:p text:style-name="PdBreak"/>
      <text:p text:style-name="PdApp">Приложение № 1 к документу</text:p>
      <text:p text:style-name="PdTitle">Перечень передаваемого имущества (спецификация)</text:p>
      <text:p text:style-name="PdBody">Перечень составлен к акту приёма-передачи от 2026-08-20 № 7.</text:p>
      <table:table table:style-name="Tbl" table:name="Cc231fb94">
        <table:table-column table:style-name="Cc231fb94c0"/>
        <table:table-column table:style-name="Cc231fb94c1"/>
        <table:table-column table:style-name="Cc231fb94c2"/>
        <table:table-column table:style-name="Cc231fb94c3"/>
        <table:table-column table:style-name="Cc231fb94c4"/>
        <table:table-column table:style-name="Cc231fb94c5"/>
        <table:table-column table:style-name="Cc231fb94c6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, марка, модель</text:p>
          </table:table-cell>
          <table:table-cell table:style-name="TdC" office:value-type="string">
            <text:p text:style-name="TdCB">Заводской (инвентарный) номер</text:p>
          </table:table-cell>
          <table:table-cell table:style-name="TdC" office:value-type="string">
            <text:p text:style-name="TdCB">Количество, ед. изм.</text:p>
          </table:table-cell>
          <table:table-cell table:style-name="TdC" office:value-type="string">
            <text:p text:style-name="TdCB">Цена за ед. / сумма, руб.</text:p>
          </table:table-cell>
          <table:table-cell table:style-name="TdC" office:value-type="string">
            <text:p text:style-name="TdCB">Состояние</text:p>
          </table:table-cell>
          <table:table-cell table:style-name="TdC" office:value-type="string">
            <text:p text:style-name="TdCB">Отметка о приёмк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графе «Количество, ед. изм.» указываются число и единица измерения (3 шт., 12,5 м, 4 компл.). В графе «Цена за ед. / сумма, руб.» первой строкой ставится цена за единицу, второй — произведение цены на количество.</text:p>
      <text:p text:style-name="PdBody">Итого позиций: 3. Общая стоимость: 186400.</text:p>
      <text:p text:style-name="PdBody">Незаполненные строки перечня прочёркиваются. Если перечень занимает несколько листов, листы нумеруются, и на каждом ставятся подписи сторон.</text:p>
      <text:p text:style-name="PdBody">Передал: кладовщик Гайнуллин Ринат Маратович по доверенности № 14 от 03.08.2026 ______________ (подпись).</text:p>
      <text:p text:style-name="PdBody">Принял: начальник участка Юдин Кирилл Андреевич, действует на основании доверенности № 22 от 10.08.2026 ______________ (подпись).</text:p>
      <text:p text:style-name="PdBreak"/>
      <text:p text:style-name="PdApp">Приложение № 2 к документу</text:p>
      <text:p text:style-name="PdTitle">Перечень выявленных недостатков и недостачи</text:p>
      <text:p text:style-name="PdBody">Перечень составлен при приёмке имущества 2026-08-20.</text:p>
      <table:table table:style-name="Tbl" table:name="C2bb4cac8">
        <table:table-column table:style-name="C2bb4cac8c0"/>
        <table:table-column table:style-name="C2bb4cac8c1"/>
        <table:table-column table:style-name="C2bb4cac8c2"/>
        <table:table-column table:style-name="C2bb4cac8c3"/>
        <table:table-column table:style-name="C2bb4cac8c4"/>
        <table:table-column table:style-name="C2bb4cac8c5"/>
        <table:table-column table:style-name="C2bb4cac8c6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 позиции</text:p>
          </table:table-cell>
          <table:table-cell table:style-name="TdC" office:value-type="string">
            <text:p text:style-name="TdCB">Должно быть / фактическ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Характер недостатка</text:p>
          </table:table-cell>
          <table:table-cell table:style-name="TdC" office:value-type="string">
            <text:p text:style-name="TdCB">Стоимость, руб.</text:p>
          </table:table-cell>
          <table:table-cell table:style-name="TdC" office:value-type="string">
            <text:p text:style-name="TdCB">Требование получател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графе «Должно быть / фактически» через дробь указываются количество по договору и количество, принятое по факту; в графе «Расхождение» — разница между ними со знаком «минус» при недостаче.</text:p>
      <text:p text:style-name="PdBody">Итого стоимость недостачи и повреждений: 9800. Срок устранения: 2026-08-27.</text:p>
      <text:p text:style-name="PdBody">Требование принимающей стороны: Допоставить недостающее и заменить повреждённое.</text:p>
      <text:p text:style-name="PdBody">Перечень подписывают те же лица, что и акт. Отказ передающей стороны подписать перечень фиксируется в акте и удостоверяется незаинтересованными лицами.</text:p>
      <text:p text:style-name="PdBreak"/>
      <text:p text:style-name="PdApp">Приложение № 3 к документу</text:p>
      <text:p text:style-name="PdTitle">Перечень переданных документов и принадлежностей</text:p>
      <table:table table:style-name="Tbl" table:name="Cbc72465b">
        <table:table-column table:style-name="Cbc72465bc0"/>
        <table:table-column table:style-name="Cbc72465bc1"/>
        <table:table-column table:style-name="Cbc72465bc2"/>
        <table:table-column table:style-name="Cbc72465bc3"/>
        <table:table-column table:style-name="Cbc72465bc4"/>
        <table:table-column table:style-name="Cbc72465bc5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Дата и номер</text:p>
          </table:table-cell>
          <table:table-cell table:style-name="TdC" office:value-type="string">
            <text:p text:style-name="TdCB">Подлинник или копия</text:p>
          </table:table-cell>
          <table:table-cell table:style-name="TdC" office:value-type="string">
            <text:p text:style-name="TdCB">Количество листов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передано документов: ______ на ______ листах.</text:p>
      <text:p text:style-name="PdBody">Документы передаются в подлинниках, если в графе прямо не указано «копия». При передаче копии указывается, у кого остаётся подлинник.</text:p>
      <text:p text:style-name="PdBody">Передал: кладовщик Гайнуллин Ринат Маратович по доверенности № 14 от 03.08.2026 ______________ (подпись). Принял: начальник участка Юдин Кирилл Андреевич, действует на основании доверенности № 22 от 10.08.2026 ______________ (подпись).</text:p>
      <text:p text:style-name="PdBreak"/>
      <text:p text:style-name="PdApp">Приложение № 4 к документу</text:p>
      <text:p text:style-name="PdTitle">Состав комиссии и подписи членов комиссии</text:p>
      <text:p text:style-name="PdBody">Комиссия действует на основании: приказ № 58-ОД от 18.08.2026 «О приёмке материальных ценностей».</text:p>
      <table:table table:style-name="Tbl" table:name="C15dcbcba">
        <table:table-column table:style-name="C15dcbcbac0"/>
        <table:table-column table:style-name="C15dcbcbac1"/>
        <table:table-column table:style-name="C15dcbcbac2"/>
        <table:table-column table:style-name="C15dcbcbac3"/>
        <table:table-column table:style-name="C15dcbcbac4"/>
        <table:table-column table:style-name="C15dcbcbac5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Роль в комиссии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об особом мнени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Члены комиссии подписывают акт лично. Подпись одного члена комиссии за другого не допускается.</text:p>
      <text:p text:style-name="PdBody">Особое мнение члена комиссии излагается письменно, прикладывается к акту и хранится вместе с ним.</text:p>
      <text:p text:style-name="PdBody">Материально ответственное лицо расписывается отдельно: сдал ______________ / принял ______________.</text:p>
      <text:p text:style-name="PdBreak"/>
      <text:p text:style-name="PdApp">Приложение № 5 к документу</text:p>
      <text:p text:style-name="PdTitle">Отметка о возврате имущества</text:p>
      <text:p text:style-name="PdBody">Заполняется при возврате имущества, переданного в аренду, в пользование, на хранение или работнику.</text:p>
      <text:p text:style-name="PdBody">Имущество, указанное в акте от 2026-08-20 № 7, возвращено «____» ____________ 20___ г. по адресу ______________________________.</text:p>
      <table:table table:style-name="Tbl" table:name="C3b28f79f">
        <table:table-column table:style-name="C3b28f79fc0"/>
        <table:table-column table:style-name="C3b28f79fc1"/>
        <table:table-column table:style-name="C3b28f79fc2"/>
        <table:table-column table:style-name="C3b28f79fc3"/>
        <table:table-column table:style-name="C3b28f79fc4"/>
        <table:table-column table:style-name="C3b28f79fc5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Заводской (инвентарный) номер</text:p>
          </table:table-cell>
          <table:table-cell table:style-name="TdC" office:value-type="string">
            <text:p text:style-name="TdCB">Состояние при возврате</text:p>
          </table:table-cell>
          <table:table-cell table:style-name="TdC" office:value-type="string">
            <text:p text:style-name="TdCB">Замеча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казания счётчиков и наработка при возврате: ____________________.</text:p>
      <text:p text:style-name="PdBody">Возвращённое имущество принято: без замечаний / с замечаниями (нужное подчеркнуть). Замечания: ____________________.</text:p>
      <text:p text:style-name="PdBody">Сдал: ______________________ (должность, Ф.И.О., подпись). Принял: ______________________ (должность, Ф.И.О., подпись).</text:p>
      <text:p text:style-name="PdBody">После заполнения этой отметки обязательство по возврату считается исполненным, а начисление платы за пользование и хранение прекращается.</text:p>
      <text:p text:style-name="PdHead">21. Реквизиты и подписи сторон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Передающая сторона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Передающая сторона ____________ / Иванов И. И.</text:p>
          </table:table-cell>
          <table:table-cell table:style-name="RqD" office:value-type="string">
            <text:p text:style-name="PdReqB">Принимающая сторона</text:p>
            <text:p text:style-name="PdReq">Петров Пётр Петр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Принимающая сторона ____________ / Петров П. П.</text:p>
          </table:table-cell>
        </table:table-row>
      </table:table>
      <text:p text:style-name="PdReq"/>
      <text:p text:style-name="PdNote">Образец заполнения «Акт приёма-передачи имущества» с сайта primadoc.ru. Документ, заполненный под вашу ситуацию, собирается в конструкторе: https://primadoc.ru/doc/akt-priema-peredachi-imuschestv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приёма-передачи имущества — образец заполнения</dc:title>
    <meta:generator>Примадок</meta:generator>
    <meta:creation-date>2026-09-14T13:11:37</meta:creation-date>
  </office:meta>
</office:document-meta>
</file>