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1pt"/>
    </style:style>
    <style:style style:name="PdTitle" style:family="paragraph">
      <style:paragraph-properties fo:text-align="center" fo:margin-bottom="0.282cm" fo:line-height="115%"/>
      <style:text-properties style:font-name="Times New Roman" fo:font-size="11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1pt"/>
    </style:style>
    <style:style style:name="PdApp" style:family="paragraph">
      <style:paragraph-properties fo:text-align="end" fo:margin-bottom="0.106cm" fo:line-height="115%"/>
      <style:text-properties style:font-name="Times New Roman" fo:font-size="11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1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1pt"/>
    </style:style>
    <style:style style:name="PdGrif" style:family="paragraph">
      <style:paragraph-properties fo:text-align="start" fo:margin-bottom="0.106cm" fo:line-height="115%"/>
      <style:text-properties style:font-name="Times New Roman" fo:font-size="11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26.2cm" style:type="right"/>
        </style:tab-stops>
      </style:paragraph-properties>
      <style:text-properties style:font-name="Times New Roman" fo:font-size="11pt"/>
    </style:style>
    <style:style style:name="PdBreak" style:family="paragraph">
      <style:paragraph-properties fo:break-before="page"/>
      <style:text-properties style:font-name="Times New Roman" fo:font-size="11pt"/>
    </style:style>
    <style:style style:name="PdReq" style:family="paragraph">
      <style:paragraph-properties fo:text-align="start" fo:margin-bottom="0.106cm"/>
      <style:text-properties style:font-name="Times New Roman" fo:font-size="11pt"/>
    </style:style>
    <style:style style:name="PdReqB" style:family="paragraph">
      <style:paragraph-properties fo:text-align="start" fo:margin-bottom="0.106cm"/>
      <style:text-properties style:font-name="Times New Roman" fo:font-size="11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1pt"/>
    </style:style>
    <style:style style:name="PdImgC" style:family="paragraph">
      <style:paragraph-properties fo:text-align="center" fo:margin-top="0.212cm" fo:margin-bottom="0.212cm"/>
      <style:text-properties style:font-name="Times New Roman" fo:font-size="11pt"/>
    </style:style>
    <style:style style:name="PdImgR" style:family="paragraph">
      <style:paragraph-properties fo:text-align="end" fo:margin-top="0.212cm" fo:margin-bottom="0.212cm"/>
      <style:text-properties style:font-name="Times New Roman" fo:font-size="11pt"/>
    </style:style>
    <style:style style:name="TdL" style:family="paragraph">
      <style:paragraph-properties fo:text-align="start" fo:text-indent="0cm" fo:margin-bottom="0cm"/>
      <style:text-properties style:font-name="Times New Roman" fo:font-size="11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1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1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1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1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1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857b72e5c0" style:family="table-column">
      <style:table-column-properties style:rel-column-width="1765*"/>
    </style:style>
    <style:style style:name="C857b72e5c1" style:family="table-column">
      <style:table-column-properties style:rel-column-width="5882*"/>
    </style:style>
    <style:style style:name="C857b72e5c2" style:family="table-column">
      <style:table-column-properties style:rel-column-width="2353*"/>
    </style:style>
    <style:style style:name="Cbb22ddf8c0" style:family="table-column">
      <style:table-column-properties style:rel-column-width="517*"/>
    </style:style>
    <style:style style:name="Cbb22ddf8c1" style:family="table-column">
      <style:table-column-properties style:rel-column-width="2414*"/>
    </style:style>
    <style:style style:name="Cbb22ddf8c2" style:family="table-column">
      <style:table-column-properties style:rel-column-width="1207*"/>
    </style:style>
    <style:style style:name="Cbb22ddf8c3" style:family="table-column">
      <style:table-column-properties style:rel-column-width="1724*"/>
    </style:style>
    <style:style style:name="Cbb22ddf8c4" style:family="table-column">
      <style:table-column-properties style:rel-column-width="1897*"/>
    </style:style>
    <style:style style:name="Cbb22ddf8c5" style:family="table-column">
      <style:table-column-properties style:rel-column-width="1379*"/>
    </style:style>
    <style:style style:name="Cbb22ddf8c6" style:family="table-column">
      <style:table-column-properties style:rel-column-width="862*"/>
    </style:style>
    <style:style style:name="Cb9dd431ec0" style:family="table-column">
      <style:table-column-properties style:rel-column-width="1837*"/>
    </style:style>
    <style:style style:name="Cb9dd431ec1" style:family="table-column">
      <style:table-column-properties style:rel-column-width="1225*"/>
    </style:style>
    <style:style style:name="Cb9dd431ec2" style:family="table-column">
      <style:table-column-properties style:rel-column-width="2449*"/>
    </style:style>
    <style:style style:name="Cb9dd431ec3" style:family="table-column">
      <style:table-column-properties style:rel-column-width="1633*"/>
    </style:style>
    <style:style style:name="Cb9dd431ec4" style:family="table-column">
      <style:table-column-properties style:rel-column-width="1225*"/>
    </style:style>
    <style:style style:name="Cb9dd431ec5" style:family="table-column">
      <style:table-column-properties style:rel-column-width="1633*"/>
    </style:style>
  </office:automatic-styles>
  <office:body>
    <office:text>
      <text:p text:style-name="PdTitle">Акт о возврате товарно-материальных ценностей, сданных на хранение (форма № МХ-3)</text:p>
      <text:p text:style-name="PdCity">г. Москва<text:tab/>«12» марта 2026 г.</text:p>
      <text:p text:style-name="PdHead">1. Стороны, основание и место хранения</text:p>
      <text:p text:style-name="PdBody">1.1. АКТ № 21 от 11.09.2026 о возврате товарно-материальных ценностей, сданных на хранение.</text:p>
      <text:p text:style-name="PdBody">1.2. Унифицированная форма № МХ-3, форма по ОКУД 0335003, утверждена постановлением Госкомстата России от 09.08.1999 № 66. Тем же постановлением введены форма № МХ-1 — акт о приёме-передаче ТМЦ на хранение и форма № МХ-2 — журнал учёта ТМЦ, сданных на хранение.</text:p>
      <text:p text:style-name="PdBody">1.3. Хранитель: ООО «Складской терминал Юг», код по ОКПО 55401239, адрес 344019, г. Ростов-на-Дону, ул. Луговая, д. 3.</text:p>
      <text:p text:style-name="PdBody">1.4. Поклажедатель: ООО «Донснаб», ИНН 6165123456, адрес 344022, г. Ростов-на-Дону, пр.</text:p>
      <text:p text:style-name="PdBody">1.5. Ворошиловский, д. 62, оф.</text:p>
      <text:p text:style-name="PdBody">1.6. 15.</text:p>
      <text:p text:style-name="PdBody">1.7. Место хранения: склад № 4, отапливаемый, секция Б.</text:p>
      <text:p text:style-name="PdBody">1.8. Основание: договор хранения № 31/26 от 14.04.2026. Ценности были приняты на хранение по документу акт МХ-1 № 12 от 16.04.2026 16.04.2026.</text:p>
      <text:p text:style-name="PdBody">1.9. Применять унифицированную форму с 2013 года не обязательно: можно взять этот бланк, дополнить его или утвердить свою форму в учётной политике.</text:p>
      <text:p text:style-name="PdBody">1.10. Обязателен набор реквизитов первичного учётного документа (ст. 9 402-ФЗ).</text:p>
      <text:p text:style-name="PdHead">2. Основание и объём возврата</text:p>
      <text:p text:style-name="PdBody">2.1. Возврат произведён 11.09.2026. Фактический срок хранения составил 148 148.</text:p>
      <text:p text:style-name="PdBody">2.2. Возврат по истечении срока хранения, установленного договором.</text:p>
      <text:p text:style-name="PdBody">2.3. Хранитель обязан вернуть вещь поклажедателю в том состоянии, в каком она была принята, с учётом естественного ухудшения и естественной убыли (ст. 900 ГК РФ).Возврат по досрочному требованию поклажедателя.</text:p>
      <text:p text:style-name="PdBody">2.4. Хранитель обязан вернуть вещь по первому требованию, даже если предусмотренный договором срок хранения ещё не окончился (ст. 904 ГК РФ).</text:p>
      <text:p text:style-name="PdBody">2.5. Досрочное востребование не освобождает поклажедателя от оплаты фактического периода хранения на условиях договора.Возврат по требованию хранителя забрать вещь.</text:p>
      <text:p text:style-name="PdBody">2.6. По истечении обусловленного срока хранения поклажедатель обязан немедленно забрать вещь, а при бессрочном хранении — по требованию хранителя в предоставленный им разумный срок (ст. 899 ГК РФ).</text:p>
      <text:p text:style-name="PdBody">2.7. Требование было направлено поклажедателю заблаговременно.Возврат в связи с расторжением договора хранения по соглашению сторон.</text:p>
      <text:p text:style-name="PdBody">2.8. Расчёты между сторонами завершаются настоящим актом.</text:p>
      <text:p text:style-name="PdBody">2.9. Возвращается весь объём ценностей, принятых на хранение.</text:p>
      <text:p text:style-name="PdBody">2.10. Обязательство хранения исполнено и прекращается с даты подписания настоящего акта.Возвращается часть ценностей.</text:p>
      <text:p text:style-name="PdBody">2.11. Оставшаяся часть продолжает храниться на прежних условиях, ответственность хранителя за неё сохраняется, а расчёт за хранение по остатку производится в следующем периоде.</text:p>
      <text:p text:style-name="PdBody">2.12. Ценности получил Ермолаев Виктор Степанович, полномочия подтверждены документом: доверенность № 118 от 09.09.2026. Выдача ценностей лицу без подтверждённых полномочий не освобождает хранителя от ответственности перед владельцем.</text:p>
      <text:p text:style-name="PdHead">3. Перечень возвращаемых ценностей</text:p>
      <text:p text:style-name="PdBody">3.1. Хранитель сдал, а представитель поклажедателя принял следующие ценности.</text:p>
      <table:table table:style-name="Tbl" table:name="C857b72e5">
        <table:table-column table:style-name="C857b72e5c0"/>
        <table:table-column table:style-name="C857b72e5c1"/>
        <table:table-column table:style-name="C857b72e5c2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Количество</text:p>
          </table:table-cell>
          <table:table-cell table:style-name="TdC" office:value-type="string">
            <text:p text:style-name="TdCB">Цена</text:p>
          </table:table-cell>
        </table:table-row>
        <table:table-row>
          <table:table-cell table:style-name="TdC" office:value-type="string">
            <text:p text:style-name="TdC">1</text:p>
          </table:table-cell>
          <table:table-cell table:style-name="TdC" office:value-type="string">
            <text:p text:style-name="TdL">10</text:p>
          </table:table-cell>
          <table:table-cell table:style-name="TdC" office:value-type="string">
            <text:p text:style-name="TdL">100 000</text:p>
          </table:table-cell>
        </table:table-row>
        <table:table-row>
          <table:table-cell table:style-name="TdC" office:value-type="string">
            <text:p text:style-name="TdC">2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3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4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5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6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7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8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3.2. Общая стоимость возвращаемых ценностей: 864000.</text:p>
      <text:p text:style-name="PdBody">3.3. Тара, упаковка и пломбы при возврате: поддоны 24 шт., стретч-плёнка, пломбы хранителя № 0041-0064.</text:p>
      <text:p text:style-name="PdBody">3.4. Обе стороны имеют право требовать осмотра ценностей и проверки их количества при возвращении, а расходы на такую проверку несёт тот, кто её потребовал (ст. 911 ГК РФ).</text:p>
      <text:p text:style-name="PdBody">3.5. Проверяйте не выборочно, а по позициям, которые указаны в акте: пересчёт «на глаз» и подпись под словами «претензий не имею» стоят потом ровно столько, сколько написано.</text:p>
      <text:p text:style-name="PdHead">4. Подписи и экземпляры</text:p>
      <text:p text:style-name="PdBody">4.1. Ценности сдал от имени хранителя: заведующий складом Савельева Анна Дмитриевна ________________</text:p>
      <text:p text:style-name="PdBody">4.2. Ценности принял от имени поклажедателя: Ермолаев Виктор Степанович ________________, доверенность № 118 от 09.09.2026</text:p>
      <text:p text:style-name="PdBody">4.3. Руководитель хранителя: директор Барсуков Олег Петрович ________________</text:p>
      <text:p text:style-name="PdBody">4.4. Акт составлен в двух экземплярах, имеющих равную силу: первый остаётся у хранителя, второй передаётся поклажедателю.</text:p>
      <text:p text:style-name="PdBody">4.5. Документ оформляют в момент фактической передачи ценностей либо непосредственно после неё (ст. 9 402-ФЗ).</text:p>
      <text:p text:style-name="PdBody">4.6. Акт, подписанный «задним числом», не подтверждает ни дату прекращения ответственности хранителя, ни срок, за который начислена плата.</text:p>
      <text:p text:style-name="PdBreak"/>
      <text:p text:style-name="PdApp">Приложение № 1 к документу</text:p>
      <text:p text:style-name="PdTitle">Ведомость расхождений при возврате</text:p>
      <text:p text:style-name="PdBody">Ведомость к акту № 21 от 11.09.2026 по договору договор хранения № 31/26 от 14.04.2026.</text:p>
      <table:table table:style-name="Tbl" table:name="Cbb22ddf8">
        <table:table-column table:style-name="Cbb22ddf8c0"/>
        <table:table-column table:style-name="Cbb22ddf8c1"/>
        <table:table-column table:style-name="Cbb22ddf8c2"/>
        <table:table-column table:style-name="Cbb22ddf8c3"/>
        <table:table-column table:style-name="Cbb22ddf8c4"/>
        <table:table-column table:style-name="Cbb22ddf8c5"/>
        <table:table-column table:style-name="Cbb22ddf8c6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Наименование</text:p>
          </table:table-cell>
          <table:table-cell table:style-name="TdC" office:value-type="string">
            <text:p text:style-name="TdCB">По акту приёма</text:p>
          </table:table-cell>
          <table:table-cell table:style-name="TdC" office:value-type="string">
            <text:p text:style-name="TdCB">Фактически</text:p>
          </table:table-cell>
          <table:table-cell table:style-name="TdC" office:value-type="string">
            <text:p text:style-name="TdCB">Расхождение</text:p>
          </table:table-cell>
          <table:table-cell table:style-name="TdC" office:value-type="string">
            <text:p text:style-name="TdCB">Характер</text:p>
          </table:table-cell>
          <table:table-cell table:style-name="TdC" office:value-type="string">
            <text:p text:style-name="TdCB">Сумма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Ведомость заполняют, когда при возврате выявлены недостача, бой, порча, намокание или иное ухудшение. Характер расхождения формулируют конкретно: «намокание нижнего ряда, содержимое комковатое» вместо «товар испорчен».</text:p>
      <text:p text:style-name="PdBody">Сумму считают по стоимости, указанной в акте приёма на хранение, а при её отсутствии — по цене приобретения, подтверждённой документами поклажедателя.</text:p>
      <text:p text:style-name="PdBody">Ведомость подписывают оба представителя. Подпись получателя под расхождениями — не признание вины хранителя, а фиксация факта; спор о причине решается отдельно.</text:p>
      <text:p text:style-name="PdBreak"/>
      <text:p text:style-name="PdApp">Приложение № 2 к документу</text:p>
      <text:p text:style-name="PdTitle">Расписка о получении ценностей</text:p>
      <text:p text:style-name="PdBody">Расписка к акту № 21 от 11.09.2026.</text:p>
      <text:p text:style-name="PdBody">Я, Ермолаев Виктор Степанович, действуя на основании доверенность № 118 от 09.09.2026 от имени ООО «Донснаб», получил от ООО «Складской терминал Юг» товарно-материальные ценности по указанному акту на общую сумму 864000.</text:p>
      <text:p text:style-name="PdBody">Пересчёт произведён в моём присутствии. Все выявленные расхождения внесены в акт и ведомость расхождений; иных претензий по количеству на момент получения не заявляю.</text:p>
      <table:table table:style-name="Tbl" table:name="Cb9dd431e">
        <table:table-column table:style-name="Cb9dd431ec0"/>
        <table:table-column table:style-name="Cb9dd431ec1"/>
        <table:table-column table:style-name="Cb9dd431ec2"/>
        <table:table-column table:style-name="Cb9dd431ec3"/>
        <table:table-column table:style-name="Cb9dd431ec4"/>
        <table:table-column table:style-name="Cb9dd431ec5"/>
        <table:table-row>
          <table:table-cell table:style-name="TdC" office:value-type="string">
            <text:p text:style-name="TdCB">Дата</text:p>
          </table:table-cell>
          <table:table-cell table:style-name="TdC" office:value-type="string">
            <text:p text:style-name="TdCB">Время</text:p>
          </table:table-cell>
          <table:table-cell table:style-name="TdC" office:value-type="string">
            <text:p text:style-name="TdCB">Транспортное средство</text:p>
          </table:table-cell>
          <table:table-cell table:style-name="TdC" office:value-type="string">
            <text:p text:style-name="TdCB">Водитель</text:p>
          </table:table-cell>
          <table:table-cell table:style-name="TdC" office:value-type="string">
            <text:p text:style-name="TdCB">Пломбы</text:p>
          </table:table-cell>
          <table:table-cell table:style-name="TdC" office:value-type="string">
            <text:p text:style-name="TdCB">Подпись</text:p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Расписка нужна, когда ценности вывозят частями или перевозчиком: она связывает конкретную машину и конкретный рейс с датой и временем выдачи.</text:p>
      <text:p text:style-name="PdBody">Дата ______________ Подпись ________________ Ермолаев Виктор Степанович</text:p>
      <text:p text:style-name="PdHead">5. Реквизиты и подписи сторон</text:p>
      <table:table table:style-name="Rq" table:name="Reqs1">
        <table:table-column table:style-name="RqC" table:number-columns-repeated="2"/>
        <table:table-row>
          <table:table-cell table:style-name="RqD" office:value-type="string">
            <text:p text:style-name="PdReqB">Хранитель</text:p>
            <text:p text:style-name="PdReq">Иванов Иван Иванович<text:line-break/><text:line-break/>Дата рождения: 05.06.1985<text:line-break/><text:line-break/>Паспорт: 4510 123456, выдан ГУ МВД России по г. Москве 20.07.2015<text:line-break/><text:line-break/>Адрес места жительства: 127015, Москва, ул. Новодмитровская, д. 2, кв. 15</text:p>
            <text:p text:style-name="PdReq">Хранитель ____________ / Иванов И. И.</text:p>
          </table:table-cell>
          <table:table-cell table:style-name="RqD" office:value-type="string">
            <text:p text:style-name="PdReqB">Поклажедатель</text:p>
            <text:p text:style-name="PdReq">Петров Пётр Петрович<text:line-break/><text:line-break/>Дата рождения: 05.06.1985<text:line-break/><text:line-break/>Паспорт: 4510 123456, выдан ГУ МВД России по г. Москве 20.07.2015<text:line-break/><text:line-break/>Адрес места жительства: 127015, Москва, ул. Новодмитровская, д. 2, кв. 15</text:p>
            <text:p text:style-name="PdReq">Поклажедатель ____________ / Петров П. П.</text:p>
          </table:table-cell>
        </table:table-row>
      </table:table>
      <text:p text:style-name="PdReq"/>
      <text:p text:style-name="PdNote">Образец заполнения «Акт о возврате товарно-материальных ценностей, сданных на хранение (форма № МХ-3)» с сайта primadoc.ru. Документ, заполненный под вашу ситуацию, собирается в конструкторе: https://primadoc.ru/doc/akt-o-vozvrate-tovarno-materialnyh-cennostey-sdannyh-na-hranenie-forma-mh-3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9.7cm" fo:page-height="21cm" style:print-orientation="landscape" fo:margin-top="1.2cm" fo:margin-right="1.5cm" fo:margin-bottom="1.2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Акт о возврате товарно-материальных ценностей, сданных на хранение (форма № МХ-3) — образец заполнения</dc:title>
    <meta:generator>Примадок</meta:generator>
    <meta:creation-date>2026-09-15T03:44:52</meta:creation-date>
  </office:meta>
</office:document-meta>
</file>