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e96d7e8dc0" style:family="table-column">
      <style:table-column-properties style:rel-column-width="3500*"/>
    </style:style>
    <style:style style:name="Ce96d7e8dc1" style:family="table-column">
      <style:table-column-properties style:rel-column-width="3000*"/>
    </style:style>
    <style:style style:name="Ce96d7e8dc2" style:family="table-column">
      <style:table-column-properties style:rel-column-width="1500*"/>
    </style:style>
    <style:style style:name="Ce96d7e8dc3" style:family="table-column">
      <style:table-column-properties style:rel-column-width="2000*"/>
    </style:style>
    <style:style style:name="C5f77c272c0" style:family="table-column">
      <style:table-column-properties style:rel-column-width="750*"/>
    </style:style>
    <style:style style:name="C5f77c272c1" style:family="table-column">
      <style:table-column-properties style:rel-column-width="5250*"/>
    </style:style>
    <style:style style:name="C5f77c272c2" style:family="table-column">
      <style:table-column-properties style:rel-column-width="4000*"/>
    </style:style>
  </office:automatic-styles>
  <office:body>
    <office:text>
      <text:p text:style-name="PdTitle">Акт о приёме-передаче объекта основных средств (кроме зданий и сооружений)</text:p>
      <text:p text:style-name="PdCity">г. ______<text:tab/>«__» __________ ____ г.</text:p>
      <text:p text:style-name="PdHead">1. Общие сведения об акте</text:p>
      <text:p text:style-name="PdBody">1.1. Акт о приёме-передаче объекта основных средств № ______ от ______ составлен комиссией, действующей на основании ______.</text:p>
      <text:p text:style-name="PdBody">1.2. Объект принимает к бухгалтерскому учёту ______.</text:p>
      <text:p text:style-name="PdBody">1.3. Форма применяется для любых основных средств, кроме зданий и сооружений: для зданий и сооружений оформляется отдельный акт по форме ОС-1а, а для группы однотипных объектов — акт по форме ОС-1б.</text:p>
      <text:p text:style-name="PdBody">1.4. Историческая унифицированная форма акта была утверждена постановлением Госкомстата России от 21.01.2003 № 7. С 2013 года применять её обязательно не нужно: организация вправе взять её за основу, дополнить своими графами или утвердить собственный бланк в учётной политике.</text:p>
      <text:p text:style-name="PdBody">1.5. Обязательны только реквизиты первичного учётного документа (ст. 9 402-ФЗ).</text:p>
      <text:p text:style-name="PdBody">1.6. Объект, о котором составлен настоящий акт, не является зданием или сооружением — для таких объектов действует форма ОС-1а с иным перечнем сведений о степени строительной готовности.</text:p>
      <text:p text:style-name="PdHead">2. Особенности варианта «ввод в эксплуатацию»</text:p>
      <text:p text:style-name="PdBody">2.1. В этом варианте акт оформляет одна сторона — ______: организация вводит собственный объект основных средств в эксплуатацию после приобретения, сооружения или изготовления, и передающей стороны в сделке нет.</text:p>
      <text:p text:style-name="PdBody">2.2. Основание получения объекта: ______.</text:p>
      <text:p text:style-name="PdBody">2.3. Приёмку проводит комиссия, назначенная приказом руководителя ______ — ______, в составе не менее трёх человек, включая представителя технической службы.</text:p>
      <text:p text:style-name="PdBody">2.4. Подписи сдающей стороны в акте не предусмотрены, потому что отдельного участника-сдатчика в этой сделке нет.</text:p>
      <text:p text:style-name="PdBody">2.5. С даты ввода в эксплуатацию, указанной в акте, начинается начисление амортизации: с 1-го числа месяца, следующего за месяцем принятия объекта к учёту.</text:p>
      <text:p text:style-name="PdHead">3. Особенности варианта «передача другой организации»</text:p>
      <text:p text:style-name="PdBody">3.1. В этом варианте акт подтверждает передачу объекта от одной организации к другой: ______ передаёт объект, ______ принимает его к учёту.</text:p>
      <text:p text:style-name="PdBody">3.2. Основание передачи: ______ — договор купли-продажи, договор дарения либо решение о внесении объекта в качестве вклада в уставный (складочный) капитал.</text:p>
      <text:p text:style-name="PdBody">3.3. Право собственности на объект переходит по основаниям, предусмотренным гражданским законодательством (ст. 218 ГК РФ).</text:p>
      <text:p text:style-name="PdBody">3.4. Акт подписывают представители обеих сторон: до подписания сдающая сторона отражает выбытие объекта, а получающая — принятие к учёту по данным, зафиксированным в акте: первоначальная стоимость у сдатчика, накопленная амортизация, остаточная стоимость.</text:p>
      <text:p text:style-name="PdBody">3.5. Форма акта охватывает любое движимое имущество и часть недвижимого, кроме зданий и сооружений.</text:p>
      <text:p text:style-name="PdBody">3.6. Если передаваемый объект относится к недвижимому имуществу, помните: сам акт переход права собственности не регистрирует — переход подлежит государственной регистрации, и до её завершения право у получающей стороны не возникает (ст. 130 ГК РФ).</text:p>
      <text:p text:style-name="PdHead">4. Идентификация и стоимость объекта</text:p>
      <text:p text:style-name="PdBody">4.1. Наименование объекта: ______, группа основных средств — ______.</text:p>
      <text:p text:style-name="PdBody">4.2. Марка, модель, тип: ______.</text:p>
      <text:p text:style-name="PdBody">4.3. Организация-изготовитель: ______.</text:p>
      <text:p text:style-name="PdBody">4.4. Заводской номер: ______.</text:p>
      <text:p text:style-name="PdBody">4.5. Инвентарный номер, присвоенный объекту: ______.</text:p>
      <text:p text:style-name="PdBody">4.6. Дата выпуска (постройки): ______.</text:p>
      <text:p text:style-name="PdBody">4.7. Дата ввода в эксплуатацию: ______.</text:p>
      <text:p text:style-name="PdBody">4.8. Срок полезного использования установлен продолжительностью ______ месяцев.</text:p>
      <text:p text:style-name="PdBody">4.9. Первоначальная (восстановительная) стоимость объекта на дату составления акта: ______.</text:p>
      <text:p text:style-name="PdBody">4.10. Сумма начисленной амортизации на эту дату: ______.</text:p>
      <text:p text:style-name="PdBody">4.11. Остаточная стоимость: ______.</text:p>
      <text:p text:style-name="PdBody">4.12. Присвоенный инвентарный номер сохраняется за объектом на весь период его нахождения в организации, включая периоды консервации и восстановления, и не используется повторно после списания объекта (ст. 9 402-ФЗ).</text:p>
      <text:p text:style-name="PdHead">5. Характеристика объекта и комплектация</text:p>
      <text:p text:style-name="PdBody">5.1. Краткая характеристика объекта: ______.</text:p>
      <text:p text:style-name="PdBody">5.2. Соответствие техническим условиям: ______.</text:p>
      <text:p text:style-name="PdBody">5.3. Объект требует монтажа перед вводом в эксплуатацию — подробности приведены в отдельном пункте ниже.______Объект монтажа не требует и передаётся в собранном, готовом к эксплуатации виде.</text:p>
      <text:p text:style-name="PdBody">5.4. Полный перечень технической документации и принадлежностей, переданных вместе с объектом, приведён в приложении к акту.</text:p>
      <text:p text:style-name="PdHead">6. Заключение комиссии и подписи</text:p>
      <text:p text:style-name="PdBody">6.1. Комиссия, действующая на основании ______, осмотрела объект и не установила дефектов, препятствующих эксплуатации по назначению, за исключением необходимости монтажа, указанной выше.</text:p>
      <text:p text:style-name="PdBody">6.2. Объект признан соответствующим комплектации и техническим условиям, указанным в настоящем акте.</text:p>
      <text:p text:style-name="PdBody">6.3. Председатель комиссии: ______ ______.</text:p>
      <text:p text:style-name="PdBody">6.4. Запись о принятии объекта к бухгалтерскому учёту сделал(а): ______.</text:p>
      <text:p text:style-name="PdBody">6.5. Акт утверждает ______ ______ — ______.</text:p>
      <text:p text:style-name="PdBody">6.6. Подписи членов комиссии и представителей сторон:</text:p>
      <table:table table:style-name="Tbl" table:name="Ce96d7e8d">
        <table:table-column table:style-name="Ce96d7e8dc0"/>
        <table:table-column table:style-name="Ce96d7e8dc1"/>
        <table:table-column table:style-name="Ce96d7e8dc2"/>
        <table:table-column table:style-name="Ce96d7e8dc3"/>
        <table:table-row>
          <table:table-cell table:style-name="TdC" office:value-type="string">
            <text:p text:style-name="TdCB">Организация</text:p>
          </table:table-cell>
          <table:table-cell table:style-name="TdC" office:value-type="string">
            <text:p text:style-name="TdCB">Должность</text:p>
          </table:table-cell>
          <table:table-cell table:style-name="TdC" office:value-type="string">
            <text:p text:style-name="TdCB">Ф.И.О.</text:p>
          </table:table-cell>
          <table:table-cell table:style-name="TdC" office:value-type="string">
            <text:p text:style-name="TdCB">Подпись</text:p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Head">7. Отметка бухгалтерии о принятии к учёту</text:p>
      <text:p text:style-name="PdBody">7.1. Бухгалтерия ______ на основании подписанного акта открывает на объект инвентарную карточку и присваивает ему инвентарный номер ______, если он не был присвоен ранее.</text:p>
      <text:p text:style-name="PdBody">7.2. Дата открытия инвентарной карточки совпадает с датой ввода в эксплуатацию, указанной в акте.</text:p>
      <text:p text:style-name="PdBody">7.3. Со следующего месяца по объекту начинают начислять амортизацию исходя из первоначальной стоимости ______ и срока полезного использования ______ месяцев.</text:p>
      <text:p text:style-name="PdHead">8. Отметка о выбытии у передающей стороны</text:p>
      <text:p text:style-name="PdBody">8.1. У передающей стороны ______ одновременно с подписанием акта объект списывается с баланса: в бухгалтерском учёте отражается выбытие по первоначальной стоимости ______ и списание накопленной амортизации ______.</text:p>
      <text:p text:style-name="PdBody">8.2. Данные об объекте, зафиксированные в акте, переносятся в инвентарную карточку получающей организации либо прикладываются к акту в виде выписки из инвентарной карточки сдающей стороны — это ускоряет постановку объекта на баланс у получателя.</text:p>
      <text:p text:style-name="PdBreak"/>
      <text:p text:style-name="PdApp">Приложение № 1 к документу</text:p>
      <text:p text:style-name="PdTitle">Опись технической документации и принадлежностей</text:p>
      <text:p text:style-name="PdBody">Опись документов и принадлежностей, переданных вместе с объектом основных средств.</text:p>
      <table:table table:style-name="Tbl" table:name="C5f77c272">
        <table:table-column table:style-name="C5f77c272c0"/>
        <table:table-column table:style-name="C5f77c272c1"/>
        <table:table-column table:style-name="C5f77c272c2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Наименование документа или принадлежности</text:p>
          </table:table-cell>
          <table:table-cell table:style-name="TdC" office:value-type="string">
            <text:p text:style-name="TdCB">Количество экземпляров (листов)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Опись подписывает лицо, фактически передавшее документы, и лицо, их принявшее; при варианте «передача другой организации» опись подписывают представители обеих сторон. Отсутствие в описи паспорта или руководства по эксплуатации не мешает вводу объекта в эксплуатацию, но затрудняет последующее обслуживание и гарантийный ремонт.</text:p>
      <text:p text:style-name="PdHead">9. Реквизиты и подписи сторон</text:p>
      <table:table table:style-name="Rq" table:name="Reqs1">
        <table:table-column table:style-name="RqC" table:number-columns-repeated="2"/>
        <table:table-row>
          <table:table-cell table:style-name="RqD" office:value-type="string">
            <text:p text:style-name="PdReqB">Организация-получатель (принимает объект к учёту)</text:p>
            <text:p text:style-name="PdReq">__________<text:line-break/><text:line-break/>Дата рождения: __________<text:line-break/><text:line-break/>Паспорт: __________, выдан __________ __________<text:line-break/><text:line-break/>Адрес места жительства: __________</text:p>
            <text:p text:style-name="PdReq">Организация-получатель (принимает объект к учёту) ____________ / ________</text:p>
          </table:table-cell>
          <table:table-cell table:style-name="RqD" office:value-type="string">
            <text:p text:style-name="PdReqB">Организация-сдатчик (передаёт объект)</text:p>
            <text:p text:style-name="PdReq">__________<text:line-break/><text:line-break/>Дата рождения: __________<text:line-break/><text:line-break/>Паспорт: __________, выдан __________ __________<text:line-break/><text:line-break/>Адрес места жительства: __________</text:p>
            <text:p text:style-name="PdReq">Организация-сдатчик (передаёт объект) ____________ / ________</text:p>
          </table:table-cell>
        </table:table-row>
      </table:table>
      <text:p text:style-name="PdReq"/>
      <text:p text:style-name="PdNote">Пустой бланк «Акт о приёме-передаче объекта основных средств (кроме зданий и сооружений)» с сайта primadoc.ru. Документ, заполненный под вашу ситуацию, собирается в конструкторе: https://primadoc.ru/doc/akt-o-prieme-peredache-obekta-osnovnyh-sredstv-krome-zdaniy-i-sooruzheniy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Акт о приёме-передаче объекта основных средств (кроме зданий и сооружений) — пустой бланк</dc:title>
    <meta:generator>Примадок</meta:generator>
    <meta:creation-date>2026-09-14T10:12:09</meta:creation-date>
  </office:meta>
</office:document-meta>
</file>