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f1906719c0" style:family="table-column">
      <style:table-column-properties style:rel-column-width="429*"/>
    </style:style>
    <style:style style:name="Cf1906719c1" style:family="table-column">
      <style:table-column-properties style:rel-column-width="1714*"/>
    </style:style>
    <style:style style:name="Cf1906719c2" style:family="table-column">
      <style:table-column-properties style:rel-column-width="1429*"/>
    </style:style>
    <style:style style:name="Cf1906719c3" style:family="table-column">
      <style:table-column-properties style:rel-column-width="857*"/>
    </style:style>
    <style:style style:name="Cf1906719c4" style:family="table-column">
      <style:table-column-properties style:rel-column-width="1857*"/>
    </style:style>
    <style:style style:name="Cf1906719c5" style:family="table-column">
      <style:table-column-properties style:rel-column-width="1714*"/>
    </style:style>
    <style:style style:name="Cf1906719c6" style:family="table-column">
      <style:table-column-properties style:rel-column-width="2000*"/>
    </style:style>
    <style:style style:name="C25108cc6c0" style:family="table-column">
      <style:table-column-properties style:rel-column-width="2128*"/>
    </style:style>
    <style:style style:name="C25108cc6c1" style:family="table-column">
      <style:table-column-properties style:rel-column-width="1277*"/>
    </style:style>
    <style:style style:name="C25108cc6c2" style:family="table-column">
      <style:table-column-properties style:rel-column-width="2766*"/>
    </style:style>
    <style:style style:name="C25108cc6c3" style:family="table-column">
      <style:table-column-properties style:rel-column-width="3830*"/>
    </style:style>
  </office:automatic-styles>
  <office:body>
    <office:text>
      <text:p text:style-name="PdTitle">Акт инвентаризации расчётов с покупателями, поставщиками и прочими дебиторами и кредиторами (форма ИНВ-17)</text:p>
      <text:p text:style-name="PdCity">г. Москва<text:tab/>«12» марта 2026 г.</text:p>
      <text:p text:style-name="PdHead">1. Акт и его реквизиты</text:p>
      <text:p text:style-name="PdBody">1.1. Акт инвентаризации расчётов составлен по организации ООО «Торговый дом «Меридиан» (ИНН 7701234567), код по ОКПО 40982361. Инвентаризация проводится по состоянию на 30.09.2026.</text:p>
      <text:p text:style-name="PdBody">1.2. Инвентаризации подлежит задолженность покупателей и заказчиков за отгруженные товары, работы и услуги.</text:p>
      <text:p text:style-name="PdBody">1.3. Инвентаризации подлежит задолженность поставщиков и подрядчиков по выданным им авансам.</text:p>
      <text:p text:style-name="PdBody">1.4. Инвентаризации подлежит задолженность перед поставщиками и подрядчиками за полученные, но не оплаченные ценности и работы.</text:p>
      <text:p text:style-name="PdBody">1.5. По решению руководителя в проверку также включается задолженность перед прочими дебиторами и кредиторами, названными в приказе.</text:p>
      <text:p text:style-name="PdBody">1.6. Обязанность и общий порядок инвентаризации активов и обязательств организации установлены законом о бухгалтерском учёте (ст. 11 402-ФЗ) — без такой проверки данные бухгалтерского баланса о состоянии расчётов не считаются подтверждёнными.</text:p>
      <text:p text:style-name="PdBody">1.7. Акт составлен по перечню реквизитов унифицированной формы № ИНВ-17, утверждённой постановлением Госкомстата России от 18.08.1998 № 88 (тем же постановлением утверждена и форма ИНВ-3 по товарно-материальным ценностям).</text:p>
      <text:p text:style-name="PdBody">1.8. Форма необязательна с 2013 года: организация вправе применять её как образец или разработать собственный бланк, закрепив его в учётной политике.</text:p>
      <text:p text:style-name="PdHead">2. Приказ и состав комиссии</text:p>
      <text:p text:style-name="PdBody">2.1. Инвентаризация расчётов назначена приказом (распоряжением) № 22-инв от 01.09.2026.</text:p>
      <text:p text:style-name="PdBody">2.2. Председатель комиссии: главный бухгалтер Воронцова Ирина Сергеевна.</text:p>
      <text:p text:style-name="PdBody">2.3. В состав комиссии, кроме председателя, входят: ______. ______ ______;</text:p>
      <text:p text:style-name="PdBody">2.4. Комиссия работает в полном составе: акт, подписанный не всеми членами комиссии, легко оспорить при налоговой проверке или в суде как результат ненадлежаще оформленной инвентаризации.</text:p>
      <text:p text:style-name="PdHead">3. Дебиторская задолженность</text:p>
      <text:p text:style-name="PdBody">3.1. По каждому дебитору комиссия сверяет остаток по данным бухгалтерского учёта с ответом контрагента.</text:p>
      <text:p text:style-name="PdBody">3.2. Если контрагент подписал акт сверки без разногласий, сумма считается подтверждённой; если акт не получен, подписан с разногласиями или контрагент не ответил на запрос — сумма остаётся не подтверждённой.</text:p>
      <table:table table:style-name="Tbl" table:name="Cf1906719">
        <table:table-column table:style-name="Cf1906719c0"/>
        <table:table-column table:style-name="Cf1906719c1"/>
        <table:table-column table:style-name="Cf1906719c2"/>
        <table:table-column table:style-name="Cf1906719c3"/>
        <table:table-column table:style-name="Cf1906719c4"/>
        <table:table-column table:style-name="Cf1906719c5"/>
        <table:table-column table:style-name="Cf1906719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ИНН</text:p>
          </table:table-cell>
          <table:table-cell table:style-name="TdC" office:value-type="string">
            <text:p text:style-name="TdCB">Всего</text:p>
          </table:table-cell>
          <table:table-cell table:style-name="TdC" office:value-type="string">
            <text:p text:style-name="TdCB">Подтверждено актом сверки</text:p>
          </table:table-cell>
          <table:table-cell table:style-name="TdC" office:value-type="string">
            <text:p text:style-name="TdCB">Не подтверждено</text:p>
          </table:table-cell>
          <table:table-cell table:style-name="TdC" office:value-type="string">
            <text:p text:style-name="TdCB">Истёк срок исковой давности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ООО «Ромашка»</text:p>
          </table:table-cell>
          <table:table-cell table:style-name="TdC" office:value-type="string">
            <text:p text:style-name="TdL">5029087654</text:p>
          </table:table-cell>
          <table:table-cell table:style-name="TdC" office:value-type="string">
            <text:p text:style-name="TdL">350000</text:p>
          </table:table-cell>
          <table:table-cell table:style-name="TdC" office:value-type="string">
            <text:p text:style-name="TdL">200000</text:p>
          </table:table-cell>
          <table:table-cell table:style-name="TdC" office:value-type="string">
            <text:p text:style-name="TdL">150000</text:p>
          </table:table-cell>
          <table:table-cell table:style-name="TdC" office:value-type="string">
            <text:p text:style-name="TdL">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3.3. Отдельная графа «Истёк срок исковой давности» — это не вся задолженность контрагента, а только та её часть, требование по которой уже нельзя принудительно взыскать через суд.</text:p>
      <text:p text:style-name="PdBody">3.4. Расшифровка по каждому контрагенту, с датой возникновения долга и документом-основанием, приведена в приложении к акту.</text:p>
      <text:p text:style-name="PdHead">4. Кредиторская задолженность</text:p>
      <text:p text:style-name="PdBody">4.1. Аналогично проверяется задолженность самой организации перед контрагентами: поставщиками, подрядчиками, покупателями по полученным от них авансам и прочими кредиторами.</text:p>
      <table:table table:style-name="Tbl" table:name="Cf1906719">
        <table:table-column table:style-name="Cf1906719c0"/>
        <table:table-column table:style-name="Cf1906719c1"/>
        <table:table-column table:style-name="Cf1906719c2"/>
        <table:table-column table:style-name="Cf1906719c3"/>
        <table:table-column table:style-name="Cf1906719c4"/>
        <table:table-column table:style-name="Cf1906719c5"/>
        <table:table-column table:style-name="Cf1906719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ИНН</text:p>
          </table:table-cell>
          <table:table-cell table:style-name="TdC" office:value-type="string">
            <text:p text:style-name="TdCB">Всего</text:p>
          </table:table-cell>
          <table:table-cell table:style-name="TdC" office:value-type="string">
            <text:p text:style-name="TdCB">Подтверждено актом сверки</text:p>
          </table:table-cell>
          <table:table-cell table:style-name="TdC" office:value-type="string">
            <text:p text:style-name="TdCB">Не подтверждено</text:p>
          </table:table-cell>
          <table:table-cell table:style-name="TdC" office:value-type="string">
            <text:p text:style-name="TdCB">Истёк срок исковой давности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ООО «Сфера-Снаб»</text:p>
          </table:table-cell>
          <table:table-cell table:style-name="TdC" office:value-type="string">
            <text:p text:style-name="TdL">7813456789</text:p>
          </table:table-cell>
          <table:table-cell table:style-name="TdC" office:value-type="string">
            <text:p text:style-name="TdL">480000</text:p>
          </table:table-cell>
          <table:table-cell table:style-name="TdC" office:value-type="string">
            <text:p text:style-name="TdL">480000</text:p>
          </table:table-cell>
          <table:table-cell table:style-name="TdC" office:value-type="string">
            <text:p text:style-name="TdL">0</text:p>
          </table:table-cell>
          <table:table-cell table:style-name="TdC" office:value-type="string">
            <text:p text:style-name="TdL">6500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4.2. Если кредитор не отвечает на запрос об акте сверки, остаток в учёте всё равно остаётся действительным, пока не истечёт срок исковой давности по требованию — молчание кредитора само по себе долг не аннулирует и не освобождает от его отражения в учёте.</text:p>
      <text:p text:style-name="PdHead">5. Срок исковой давности и акты сверки</text:p>
      <text:p text:style-name="PdBody">5.1. Общий срок исковой давности по требованиям между организациями и предпринимателями составляет три года (ст. 196 ГК РФ) и по общему правилу начинает течь со дня, когда сторона узнала или должна была узнать о нарушении своего права.</text:p>
      <text:p text:style-name="PdBody">5.2. Подписание акта сверки прерывает течение срока исковой давности (ст. 203 ГК РФ): после перерыва течение срока начинается заново, а время, истёкшее до подписания акта, в новый срок не засчитывается.</text:p>
      <text:p text:style-name="PdBody">5.3. Поэтому дата последнего подписанного обеими сторонами акта сверки, а не дата возникновения долга, определяет, истёк ли срок фактически.</text:p>
      <text:p text:style-name="PdBody">5.4. По контрагентам, не подтвердившим остаток, комиссия рекомендует направить акт сверки повторно или предъявить претензию до истечения оставшегося срока — иначе взыскать долг через суд станет невозможно.</text:p>
      <text:p text:style-name="PdHead">6. Выводы и предложения комиссии</text:p>
      <text:p text:style-name="PdBody">6.1. По результатам инвентаризации комиссия делает вывод о состоянии расчётов и формулирует предложения руководителю: Остатки по расчётам в целом подтверждены; по ООО «Ромашка» и ООО «Сфера-Снаб» рекомендовано провести дополнительную сверку и рассмотреть списание просроченной задолженности.</text:p>
      <text:p text:style-name="PdBody">6.2. Возможные решения по каждому контрагенту — списать безнадёжную дебиторскую задолженность, направить претензию должнику, инициировать повторную сверку с контрагентом, не подтвердившим остаток, либо оставить задолженность без изменений до истечения срока давности.</text:p>
      <text:p text:style-name="PdBody">6.3. Выбор фиксируется руководителем отдельным приказом на основании этого акта: сам акт решения не принимает, а только фиксирует установленные комиссией факты.</text:p>
      <text:p text:style-name="PdHead">7. Подписи комиссии</text:p>
      <text:p text:style-name="PdBody">7.1. Акт составлен в двух экземплярах, подписывается председателем и всеми членами комиссии и утверждается руководителем организации.</text:p>
      <text:p text:style-name="PdBody">7.2. Один экземпляр остаётся в бухгалтерии, второй передаётся в подразделение, ответственное за учёт расчётов с контрагентами.</text:p>
      <text:p text:style-name="PdBody">7.3. Незаполненные строки в таблицах дебиторской и кредиторской задолженности прочёркиваются, чтобы исключить дописывание позиций после подписания акта.</text:p>
      <text:p text:style-name="PdBreak"/>
      <text:p text:style-name="PdApp">Приложение № 1 к документу</text:p>
      <text:p text:style-name="PdTitle">Справка-расшифровка задолженности по контрагентам</text:p>
      <text:p text:style-name="PdBody">Расшифровка составляется по каждому контрагенту из таблиц дебиторской и кредиторской задолженности отдельно и прикладывается к акту как обязательное приложение.</text:p>
      <table:table table:style-name="Tbl" table:name="C25108cc6">
        <table:table-column table:style-name="C25108cc6c0"/>
        <table:table-column table:style-name="C25108cc6c1"/>
        <table:table-column table:style-name="C25108cc6c2"/>
        <table:table-column table:style-name="C25108cc6c3"/>
        <table:table-row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Сумма, руб.</text:p>
          </table:table-cell>
          <table:table-cell table:style-name="TdC" office:value-type="string">
            <text:p text:style-name="TdCB">Срок возникновения</text:p>
          </table:table-cell>
          <table:table-cell table:style-name="TdC" office:value-type="string">
            <text:p text:style-name="TdCB">Документ-основание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Графа «Документ-основание» заполняется ссылкой на договор, накладную, акт выполненных работ или счёт, из которого возник долг: без этой ссылки при списании безнадёжной задолженности налоговый орган вправе отказать в признании расхода.</text:p>
      <text:p text:style-name="PdHead">8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Организация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Организация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Акт инвентаризации расчётов с покупателями, поставщиками и прочими дебиторами и кредиторами (форма ИНВ-17)» с сайта primadoc.ru. Документ, заполненный под вашу ситуацию, собирается в конструкторе: https://primadoc.ru/doc/akt-inventarizacii-raschetov-s-pokupatelyami-postavschikami-i-prochimi-debitorami-i-kreditorami-forma-inv-1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инвентаризации расчётов с покупателями, поставщиками и прочими дебиторами и кредиторами (форма ИНВ-17) — образец заполнения</dc:title>
    <meta:generator>Примадок</meta:generator>
    <meta:creation-date>2026-09-17T04:39:05</meta:creation-date>
  </office:meta>
</office:document-meta>
</file>