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fo="urn:oasis:names:tc:opendocument:xmlns:xsl-fo-compatible:1.0" xmlns:table="urn:oasis:names:tc:opendocument:xmlns:table:1.0" xmlns:draw="urn:oasis:names:tc:opendocument:xmlns:drawing:1.0" xmlns:svg="urn:oasis:names:tc:opendocument:xmlns:svg-compatible:1.0" xmlns:xlink="http://www.w3.org/1999/xlink" office:version="1.2">
  <office:automatic-styles>
    <style:style style:name="PdBody" style:family="paragraph">
      <style:paragraph-properties fo:text-align="justify" fo:text-indent="0.75cm" fo:margin-bottom="0.106cm" fo:line-height="115%"/>
      <style:text-properties style:font-name="Times New Roman" fo:font-size="12pt"/>
    </style:style>
    <style:style style:name="PdTitle" style:family="paragraph">
      <style:paragraph-properties fo:text-align="center" fo:margin-bottom="0.282cm" fo:line-height="115%"/>
      <style:text-properties style:font-name="Times New Roman" fo:font-size="12pt" fo:font-weight="bold" fo:text-transform="uppercase"/>
    </style:style>
    <style:style style:name="PdSub" style:family="paragraph">
      <style:paragraph-properties fo:text-align="center" fo:margin-bottom="0.282cm" fo:line-height="115%"/>
      <style:text-properties style:font-name="Times New Roman" fo:font-size="12pt"/>
    </style:style>
    <style:style style:name="PdApp" style:family="paragraph">
      <style:paragraph-properties fo:text-align="end" fo:margin-bottom="0.106cm" fo:line-height="115%"/>
      <style:text-properties style:font-name="Times New Roman" fo:font-size="12pt" fo:font-weight="bold"/>
    </style:style>
    <style:style style:name="PdHead" style:family="paragraph">
      <style:paragraph-properties fo:text-align="start" fo:margin-top="0.212cm" fo:margin-bottom="0.071cm" fo:line-height="115%"/>
      <style:text-properties style:font-name="Times New Roman" fo:font-size="12pt" fo:font-weight="bold"/>
    </style:style>
    <style:style style:name="PdAddr" style:family="paragraph">
      <style:paragraph-properties fo:margin-left="8.5cm" fo:text-align="start" fo:margin-bottom="0.106cm" fo:line-height="115%"/>
      <style:text-properties style:font-name="Times New Roman" fo:font-size="12pt"/>
    </style:style>
    <style:style style:name="PdGrif" style:family="paragraph">
      <style:paragraph-properties fo:text-align="start" fo:margin-bottom="0.106cm" fo:line-height="115%"/>
      <style:text-properties style:font-name="Times New Roman" fo:font-size="12pt"/>
    </style:style>
    <style:style style:name="PdNote" style:family="paragraph">
      <style:paragraph-properties fo:text-align="start" fo:margin-top="0.635cm" fo:margin-bottom="0.106cm" fo:line-height="115%" fo:border-top="0.5pt solid #cccccc" fo:padding-top="0.212cm"/>
      <style:text-properties style:font-name="Times New Roman" fo:font-size="8pt" fo:font-style="italic" fo:color="#808080"/>
    </style:style>
    <style:style style:name="PdCity" style:family="paragraph">
      <style:paragraph-properties fo:text-align="start" fo:margin-bottom="0.423cm" fo:line-height="115%">
        <style:tab-stops>
          <style:tab-stop style:position="17.5cm" style:type="right"/>
        </style:tab-stops>
      </style:paragraph-properties>
      <style:text-properties style:font-name="Times New Roman" fo:font-size="12pt"/>
    </style:style>
    <style:style style:name="PdBreak" style:family="paragraph">
      <style:paragraph-properties fo:break-before="page"/>
      <style:text-properties style:font-name="Times New Roman" fo:font-size="12pt"/>
    </style:style>
    <style:style style:name="PdReq" style:family="paragraph">
      <style:paragraph-properties fo:text-align="start" fo:margin-bottom="0.106cm"/>
      <style:text-properties style:font-name="Times New Roman" fo:font-size="12pt"/>
    </style:style>
    <style:style style:name="PdReqB" style:family="paragraph">
      <style:paragraph-properties fo:text-align="start" fo:margin-bottom="0.106cm"/>
      <style:text-properties style:font-name="Times New Roman" fo:font-size="12pt" fo:font-weight="bold"/>
    </style:style>
    <style:style style:name="PdImgL" style:family="paragraph">
      <style:paragraph-properties fo:text-align="start" fo:margin-top="0.212cm" fo:margin-bottom="0.212cm"/>
      <style:text-properties style:font-name="Times New Roman" fo:font-size="12pt"/>
    </style:style>
    <style:style style:name="PdImgC" style:family="paragraph">
      <style:paragraph-properties fo:text-align="center" fo:margin-top="0.212cm" fo:margin-bottom="0.212cm"/>
      <style:text-properties style:font-name="Times New Roman" fo:font-size="12pt"/>
    </style:style>
    <style:style style:name="PdImgR" style:family="paragraph">
      <style:paragraph-properties fo:text-align="end" fo:margin-top="0.212cm" fo:margin-bottom="0.212cm"/>
      <style:text-properties style:font-name="Times New Roman" fo:font-size="12pt"/>
    </style:style>
    <style:style style:name="TdL" style:family="paragraph">
      <style:paragraph-properties fo:text-align="start" fo:text-indent="0cm" fo:margin-bottom="0cm"/>
      <style:text-properties style:font-name="Times New Roman" fo:font-size="12pt" fo:font-weight="normal"/>
    </style:style>
    <style:style style:name="TdLB" style:family="paragraph">
      <style:paragraph-properties fo:text-align="start" fo:text-indent="0cm" fo:margin-bottom="0cm"/>
      <style:text-properties style:font-name="Times New Roman" fo:font-size="12pt" fo:font-weight="bold"/>
    </style:style>
    <style:style style:name="TdC" style:family="paragraph">
      <style:paragraph-properties fo:text-align="center" fo:text-indent="0cm" fo:margin-bottom="0cm"/>
      <style:text-properties style:font-name="Times New Roman" fo:font-size="12pt" fo:font-weight="normal"/>
    </style:style>
    <style:style style:name="TdCB" style:family="paragraph">
      <style:paragraph-properties fo:text-align="center" fo:text-indent="0cm" fo:margin-bottom="0cm"/>
      <style:text-properties style:font-name="Times New Roman" fo:font-size="12pt" fo:font-weight="bold"/>
    </style:style>
    <style:style style:name="TdR" style:family="paragraph">
      <style:paragraph-properties fo:text-align="end" fo:text-indent="0cm" fo:margin-bottom="0cm"/>
      <style:text-properties style:font-name="Times New Roman" fo:font-size="12pt" fo:font-weight="normal"/>
    </style:style>
    <style:style style:name="TdRB" style:family="paragraph">
      <style:paragraph-properties fo:text-align="end" fo:text-indent="0cm" fo:margin-bottom="0cm"/>
      <style:text-properties style:font-name="Times New Roman" fo:font-size="12pt" fo:font-weight="bold"/>
    </style:style>
    <style:style style:name="Tbl" style:family="table">
      <style:table-properties style:rel-width="100%" table:align="margins" fo:margin-top="0.15cm" fo:margin-bottom="0.15cm"/>
    </style:style>
    <style:style style:name="TRb" style:family="table-row">
      <style:table-row-properties style:row-height="0.7cm" style:min-row-height="0.7cm"/>
    </style:style>
    <style:style style:name="TdC" style:family="table-cell">
      <style:table-cell-properties fo:border="0.5pt solid #b8b2a6" fo:padding="0.08cm" style:vertical-align="middle"/>
    </style:style>
    <style:style style:name="Rq" style:family="table">
      <style:table-properties style:rel-width="100%" table:align="margins"/>
    </style:style>
    <style:style style:name="RqC" style:family="table-column">
      <style:table-column-properties style:rel-column-width="1*"/>
    </style:style>
    <style:style style:name="RqD" style:family="table-cell">
      <style:table-cell-properties fo:border="none" fo:padding="0.05cm"/>
    </style:style>
    <style:style style:name="Cf1906719c0" style:family="table-column">
      <style:table-column-properties style:rel-column-width="492*"/>
    </style:style>
    <style:style style:name="Cf1906719c1" style:family="table-column">
      <style:table-column-properties style:rel-column-width="1639*"/>
    </style:style>
    <style:style style:name="Cf1906719c2" style:family="table-column">
      <style:table-column-properties style:rel-column-width="656*"/>
    </style:style>
    <style:style style:name="Cf1906719c3" style:family="table-column">
      <style:table-column-properties style:rel-column-width="820*"/>
    </style:style>
    <style:style style:name="Cf1906719c4" style:family="table-column">
      <style:table-column-properties style:rel-column-width="2131*"/>
    </style:style>
    <style:style style:name="Cf1906719c5" style:family="table-column">
      <style:table-column-properties style:rel-column-width="1967*"/>
    </style:style>
    <style:style style:name="Cf1906719c6" style:family="table-column">
      <style:table-column-properties style:rel-column-width="2295*"/>
    </style:style>
    <style:style style:name="C25108cc6c0" style:family="table-column">
      <style:table-column-properties style:rel-column-width="2128*"/>
    </style:style>
    <style:style style:name="C25108cc6c1" style:family="table-column">
      <style:table-column-properties style:rel-column-width="1277*"/>
    </style:style>
    <style:style style:name="C25108cc6c2" style:family="table-column">
      <style:table-column-properties style:rel-column-width="2766*"/>
    </style:style>
    <style:style style:name="C25108cc6c3" style:family="table-column">
      <style:table-column-properties style:rel-column-width="3830*"/>
    </style:style>
  </office:automatic-styles>
  <office:body>
    <office:text>
      <text:p text:style-name="PdTitle">Акт инвентаризации расчётов с покупателями, поставщиками и прочими дебиторами и кредиторами (форма ИНВ-17)</text:p>
      <text:p text:style-name="PdCity">г. ______<text:tab/>«__» __________ ____ г.</text:p>
      <text:p text:style-name="PdHead">1. Акт и его реквизиты</text:p>
      <text:p text:style-name="PdBody">1.1. Акт инвентаризации расчётов составлен по организации ______ (ИНН ______), код по ОКПО ______.</text:p>
      <text:p text:style-name="PdBody">1.2. Инвентаризация проводится по состоянию на ______.</text:p>
      <text:p text:style-name="PdBody">1.3. Инвентаризации подлежит задолженность покупателей и заказчиков за отгруженные товары, работы и услуги.</text:p>
      <text:p text:style-name="PdBody">1.4. Инвентаризации подлежит задолженность поставщиков и подрядчиков по выданным им авансам.</text:p>
      <text:p text:style-name="PdBody">1.5. Инвентаризации подлежит задолженность перед поставщиками и подрядчиками за полученные, но не оплаченные ценности и работы.</text:p>
      <text:p text:style-name="PdBody">1.6. По решению руководителя в проверку также включается задолженность перед прочими дебиторами и кредиторами, названными в приказе.</text:p>
      <text:p text:style-name="PdBody">1.7. Обязанность и общий порядок инвентаризации активов и обязательств организации установлены законом о бухгалтерском учёте (ст. 11 402-ФЗ) — без такой проверки данные бухгалтерского баланса о состоянии расчётов не считаются подтверждёнными.</text:p>
      <text:p text:style-name="PdBody">1.8. Акт составлен по перечню реквизитов унифицированной формы № ИНВ-17, утверждённой постановлением Госкомстата России от 18.08.1998 № 88 (тем же постановлением утверждена и форма ИНВ-3 по товарно-материальным ценностям).</text:p>
      <text:p text:style-name="PdBody">1.9. Форма необязательна с 2013 года: организация вправе применять её как образец или разработать собственный бланк, закрепив его в учётной политике.</text:p>
      <text:p text:style-name="PdHead">2. Приказ и состав комиссии</text:p>
      <text:p text:style-name="PdBody">2.1. Инвентаризация расчётов назначена приказом (распоряжением) № ______ от ______.</text:p>
      <text:p text:style-name="PdBody">2.2. Председатель комиссии: ______ ______.</text:p>
      <text:p text:style-name="PdBody">2.3. В состав комиссии, кроме председателя, входят: ______. ______ ______;</text:p>
      <text:p text:style-name="PdBody">2.4. Комиссия работает в полном составе: акт, подписанный не всеми членами комиссии, легко оспорить при налоговой проверке или в суде как результат ненадлежаще оформленной инвентаризации.</text:p>
      <text:p text:style-name="PdHead">3. Дебиторская задолженность</text:p>
      <text:p text:style-name="PdBody">3.1. По каждому дебитору комиссия сверяет остаток по данным бухгалтерского учёта с ответом контрагента.</text:p>
      <text:p text:style-name="PdBody">3.2. Если контрагент подписал акт сверки без разногласий, сумма считается подтверждённой; если акт не получен, подписан с разногласиями или контрагент не ответил на запрос — сумма остаётся не подтверждённой.</text:p>
      <table:table table:style-name="Tbl" table:name="Cf1906719">
        <table:table-column table:style-name="Cf1906719c0"/>
        <table:table-column table:style-name="Cf1906719c1"/>
        <table:table-column table:style-name="Cf1906719c2"/>
        <table:table-column table:style-name="Cf1906719c3"/>
        <table:table-column table:style-name="Cf1906719c4"/>
        <table:table-column table:style-name="Cf1906719c5"/>
        <table:table-column table:style-name="Cf1906719c6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Контрагент</text:p>
          </table:table-cell>
          <table:table-cell table:style-name="TdC" office:value-type="string">
            <text:p text:style-name="TdCB">ИНН</text:p>
          </table:table-cell>
          <table:table-cell table:style-name="TdC" office:value-type="string">
            <text:p text:style-name="TdCB">Всего</text:p>
          </table:table-cell>
          <table:table-cell table:style-name="TdC" office:value-type="string">
            <text:p text:style-name="TdCB">Подтверждено актом сверки</text:p>
          </table:table-cell>
          <table:table-cell table:style-name="TdC" office:value-type="string">
            <text:p text:style-name="TdCB">Не подтверждено</text:p>
          </table:table-cell>
          <table:table-cell table:style-name="TdC" office:value-type="string">
            <text:p text:style-name="TdCB">Истёк срок исковой давности</text:p>
          </table:table-cell>
        </table:table-row>
        <table:table-row>
          <table:table-cell table:style-name="TdC" office:value-type="string">
            <text:p text:style-name="TdC">1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2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3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4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5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6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7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8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3.3. Отдельная графа «Истёк срок исковой давности» — это не вся задолженность контрагента, а только та её часть, требование по которой уже нельзя принудительно взыскать через суд.</text:p>
      <text:p text:style-name="PdBody">3.4. Расшифровка по каждому контрагенту, с датой возникновения долга и документом-основанием, приведена в приложении к акту.</text:p>
      <text:p text:style-name="PdHead">4. Кредиторская задолженность</text:p>
      <text:p text:style-name="PdBody">4.1. Аналогично проверяется задолженность самой организации перед контрагентами: поставщиками, подрядчиками, покупателями по полученным от них авансам и прочими кредиторами.</text:p>
      <table:table table:style-name="Tbl" table:name="Cf1906719">
        <table:table-column table:style-name="Cf1906719c0"/>
        <table:table-column table:style-name="Cf1906719c1"/>
        <table:table-column table:style-name="Cf1906719c2"/>
        <table:table-column table:style-name="Cf1906719c3"/>
        <table:table-column table:style-name="Cf1906719c4"/>
        <table:table-column table:style-name="Cf1906719c5"/>
        <table:table-column table:style-name="Cf1906719c6"/>
        <table:table-row>
          <table:table-cell table:style-name="TdC" office:value-type="string">
            <text:p text:style-name="TdCB">№</text:p>
          </table:table-cell>
          <table:table-cell table:style-name="TdC" office:value-type="string">
            <text:p text:style-name="TdCB">Контрагент</text:p>
          </table:table-cell>
          <table:table-cell table:style-name="TdC" office:value-type="string">
            <text:p text:style-name="TdCB">ИНН</text:p>
          </table:table-cell>
          <table:table-cell table:style-name="TdC" office:value-type="string">
            <text:p text:style-name="TdCB">Всего</text:p>
          </table:table-cell>
          <table:table-cell table:style-name="TdC" office:value-type="string">
            <text:p text:style-name="TdCB">Подтверждено актом сверки</text:p>
          </table:table-cell>
          <table:table-cell table:style-name="TdC" office:value-type="string">
            <text:p text:style-name="TdCB">Не подтверждено</text:p>
          </table:table-cell>
          <table:table-cell table:style-name="TdC" office:value-type="string">
            <text:p text:style-name="TdCB">Истёк срок исковой давности</text:p>
          </table:table-cell>
        </table:table-row>
        <table:table-row>
          <table:table-cell table:style-name="TdC" office:value-type="string">
            <text:p text:style-name="TdC">1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2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3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4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5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6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7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>
          <table:table-cell table:style-name="TdC" office:value-type="string">
            <text:p text:style-name="TdC">8</text:p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4.2. Если кредитор не отвечает на запрос об акте сверки, остаток в учёте всё равно остаётся действительным, пока не истечёт срок исковой давности по требованию — молчание кредитора само по себе долг не аннулирует и не освобождает от его отражения в учёте.</text:p>
      <text:p text:style-name="PdHead">5. Срок исковой давности и акты сверки</text:p>
      <text:p text:style-name="PdBody">5.1. Общий срок исковой давности по требованиям между организациями и предпринимателями составляет три года (ст. 196 ГК РФ) и по общему правилу начинает течь со дня, когда сторона узнала или должна была узнать о нарушении своего права.</text:p>
      <text:p text:style-name="PdBody">5.2. Подписание акта сверки прерывает течение срока исковой давности (ст. 203 ГК РФ): после перерыва течение срока начинается заново, а время, истёкшее до подписания акта, в новый срок не засчитывается.</text:p>
      <text:p text:style-name="PdBody">5.3. Поэтому дата последнего подписанного обеими сторонами акта сверки, а не дата возникновения долга, определяет, истёк ли срок фактически.</text:p>
      <text:p text:style-name="PdBody">5.4. По контрагентам, не подтвердившим остаток, комиссия рекомендует направить акт сверки повторно или предъявить претензию до истечения оставшегося срока — иначе взыскать долг через суд станет невозможно.</text:p>
      <text:p text:style-name="PdHead">6. Выводы и предложения комиссии</text:p>
      <text:p text:style-name="PdBody">6.1. По результатам инвентаризации комиссия делает вывод о состоянии расчётов и формулирует предложения руководителю: ______.</text:p>
      <text:p text:style-name="PdBody">6.2. Возможные решения по каждому контрагенту — списать безнадёжную дебиторскую задолженность, направить претензию должнику, инициировать повторную сверку с контрагентом, не подтвердившим остаток, либо оставить задолженность без изменений до истечения срока давности.</text:p>
      <text:p text:style-name="PdBody">6.3. Выбор фиксируется руководителем отдельным приказом на основании этого акта: сам акт решения не принимает, а только фиксирует установленные комиссией факты.</text:p>
      <text:p text:style-name="PdHead">7. Подписи комиссии</text:p>
      <text:p text:style-name="PdBody">7.1. Акт составлен в двух экземплярах, подписывается председателем и всеми членами комиссии и утверждается руководителем организации.</text:p>
      <text:p text:style-name="PdBody">7.2. Один экземпляр остаётся в бухгалтерии, второй передаётся в подразделение, ответственное за учёт расчётов с контрагентами.</text:p>
      <text:p text:style-name="PdBody">7.3. Незаполненные строки в таблицах дебиторской и кредиторской задолженности прочёркиваются, чтобы исключить дописывание позиций после подписания акта.</text:p>
      <text:p text:style-name="PdBreak"/>
      <text:p text:style-name="PdApp">Приложение № 1 к документу</text:p>
      <text:p text:style-name="PdTitle">Справка-расшифровка задолженности по контрагентам</text:p>
      <text:p text:style-name="PdBody">Расшифровка составляется по каждому контрагенту из таблиц дебиторской и кредиторской задолженности отдельно и прикладывается к акту как обязательное приложение.</text:p>
      <table:table table:style-name="Tbl" table:name="C25108cc6">
        <table:table-column table:style-name="C25108cc6c0"/>
        <table:table-column table:style-name="C25108cc6c1"/>
        <table:table-column table:style-name="C25108cc6c2"/>
        <table:table-column table:style-name="C25108cc6c3"/>
        <table:table-row>
          <table:table-cell table:style-name="TdC" office:value-type="string">
            <text:p text:style-name="TdCB">Контрагент</text:p>
          </table:table-cell>
          <table:table-cell table:style-name="TdC" office:value-type="string">
            <text:p text:style-name="TdCB">Сумма, руб.</text:p>
          </table:table-cell>
          <table:table-cell table:style-name="TdC" office:value-type="string">
            <text:p text:style-name="TdCB">Срок возникновения</text:p>
          </table:table-cell>
          <table:table-cell table:style-name="TdC" office:value-type="string">
            <text:p text:style-name="TdCB">Документ-основание</text:p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  <table:table-row table:style-name="TRb"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  <table:table-cell table:style-name="TdC" office:value-type="string">
            <text:p text:style-name="TdL"/>
          </table:table-cell>
        </table:table-row>
      </table:table>
      <text:p text:style-name="PdReq"/>
      <text:p text:style-name="PdBody">Графа «Документ-основание» заполняется ссылкой на договор, накладную, акт выполненных работ или счёт, из которого возник долг: без этой ссылки при списании безнадёжной задолженности налоговый орган вправе отказать в признании расхода.</text:p>
      <text:p text:style-name="PdHead">8. Реквизиты и подпись</text:p>
      <table:table table:style-name="Rq" table:name="Reqs1">
        <table:table-column table:style-name="RqC" table:number-columns-repeated="2"/>
        <table:table-row>
          <table:table-cell table:style-name="RqD" office:value-type="string">
            <text:p text:style-name="PdReqB">Организация</text:p>
            <text:p text:style-name="PdReq">__________<text:line-break/><text:line-break/>Дата рождения: __________<text:line-break/><text:line-break/>Паспорт: __________, выдан __________ __________<text:line-break/><text:line-break/>Адрес места жительства: __________</text:p>
            <text:p text:style-name="PdReq">Организация ____________ / ________</text:p>
          </table:table-cell>
          <table:table-cell table:style-name="RqD" office:value-type="string">
            <text:p text:style-name="PdReq"/>
          </table:table-cell>
        </table:table-row>
      </table:table>
      <text:p text:style-name="PdReq"/>
      <text:p text:style-name="PdNote">Пустой бланк «Акт инвентаризации расчётов с покупателями, поставщиками и прочими дебиторами и кредиторами (форма ИНВ-17)» с сайта primadoc.ru. Документ, заполненный под вашу ситуацию, собирается в конструкторе: https://primadoc.ru/doc/akt-inventarizacii-raschetov-s-pokupatelyami-postavschikami-i-prochimi-debitorami-i-kreditorami-forma-inv-17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fo="urn:oasis:names:tc:opendocument:xmlns:xsl-fo-compatible:1.0" office:version="1.2">
  <office:styles>
    <style:default-style style:family="paragraph">
      <style:text-properties style:font-name="Times New Roman"/>
    </style:default-style>
  </office:styles>
  <office:automatic-styles>
    <style:style style:name="PdFtr" style:family="paragraph">
      <style:paragraph-properties fo:text-align="center" fo:margin-bottom="0cm"/>
      <style:text-properties style:font-name="Times New Roman" fo:font-size="9pt" fo:color="#595959"/>
    </style:style>
    <style:page-layout style:name="pm1">
      <style:page-layout-properties fo:page-width="21cm" fo:page-height="29.7cm" style:print-orientation="portrait" fo:margin-top="1.8cm" fo:margin-right="1.5cm" fo:margin-bottom="1.8cm" fo:margin-left="2cm"/>
      <style:footer-style>
        <style:header-footer-properties fo:min-height="0.6cm" fo:margin-top="0.3cm"/>
      </style:footer-style>
    </style:page-layout>
  </office:automatic-styles>
  <office:master-styles>
    <style:master-page style:name="Standard" style:page-layout-name="pm1">
      <style:footer>
        <text:p text:style-name="PdFtr">Страница <text:page-number text:select-page="current">1</text:page-number> из <text:page-count>1</text:page-count></text:p>
      </style:footer>
    </style:master-page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dc:title>Акт инвентаризации расчётов с покупателями, поставщиками и прочими дебиторами и кредиторами (форма ИНВ-17) — пустой бланк</dc:title>
    <meta:generator>Примадок</meta:generator>
    <meta:creation-date>2026-09-15T11:00:53</meta:creation-date>
  </office:meta>
</office:document-meta>
</file>