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fo="urn:oasis:names:tc:opendocument:xmlns:xsl-fo-compatible:1.0" xmlns:table="urn:oasis:names:tc:opendocument:xmlns:table:1.0" xmlns:draw="urn:oasis:names:tc:opendocument:xmlns:drawing:1.0" xmlns:svg="urn:oasis:names:tc:opendocument:xmlns:svg-compatible:1.0" xmlns:xlink="http://www.w3.org/1999/xlink" office:version="1.2">
  <office:automatic-styles>
    <style:style style:name="PdBody" style:family="paragraph">
      <style:paragraph-properties fo:text-align="justify" fo:text-indent="0.75cm" fo:margin-bottom="0.106cm" fo:line-height="115%"/>
      <style:text-properties style:font-name="Times New Roman" fo:font-size="11pt"/>
    </style:style>
    <style:style style:name="PdTitle" style:family="paragraph">
      <style:paragraph-properties fo:text-align="center" fo:margin-bottom="0.282cm" fo:line-height="115%"/>
      <style:text-properties style:font-name="Times New Roman" fo:font-size="11pt" fo:font-weight="bold" fo:text-transform="uppercase"/>
    </style:style>
    <style:style style:name="PdSub" style:family="paragraph">
      <style:paragraph-properties fo:text-align="center" fo:margin-bottom="0.282cm" fo:line-height="115%"/>
      <style:text-properties style:font-name="Times New Roman" fo:font-size="11pt"/>
    </style:style>
    <style:style style:name="PdApp" style:family="paragraph">
      <style:paragraph-properties fo:text-align="end" fo:margin-bottom="0.106cm" fo:line-height="115%"/>
      <style:text-properties style:font-name="Times New Roman" fo:font-size="11pt" fo:font-weight="bold"/>
    </style:style>
    <style:style style:name="PdHead" style:family="paragraph">
      <style:paragraph-properties fo:text-align="start" fo:margin-top="0.212cm" fo:margin-bottom="0.071cm" fo:line-height="115%"/>
      <style:text-properties style:font-name="Times New Roman" fo:font-size="11pt" fo:font-weight="bold"/>
    </style:style>
    <style:style style:name="PdAddr" style:family="paragraph">
      <style:paragraph-properties fo:margin-left="8.5cm" fo:text-align="start" fo:margin-bottom="0.106cm" fo:line-height="115%"/>
      <style:text-properties style:font-name="Times New Roman" fo:font-size="11pt"/>
    </style:style>
    <style:style style:name="PdGrif" style:family="paragraph">
      <style:paragraph-properties fo:text-align="start" fo:margin-bottom="0.106cm" fo:line-height="115%"/>
      <style:text-properties style:font-name="Times New Roman" fo:font-size="11pt"/>
    </style:style>
    <style:style style:name="PdNote" style:family="paragraph">
      <style:paragraph-properties fo:text-align="start" fo:margin-top="0.635cm" fo:margin-bottom="0.106cm" fo:line-height="115%" fo:border-top="0.5pt solid #cccccc" fo:padding-top="0.212cm"/>
      <style:text-properties style:font-name="Times New Roman" fo:font-size="8pt" fo:font-style="italic" fo:color="#808080"/>
    </style:style>
    <style:style style:name="PdCity" style:family="paragraph">
      <style:paragraph-properties fo:text-align="start" fo:margin-bottom="0.423cm" fo:line-height="115%">
        <style:tab-stops>
          <style:tab-stop style:position="17.5cm" style:type="right"/>
        </style:tab-stops>
      </style:paragraph-properties>
      <style:text-properties style:font-name="Times New Roman" fo:font-size="11pt"/>
    </style:style>
    <style:style style:name="PdBreak" style:family="paragraph">
      <style:paragraph-properties fo:break-before="page"/>
      <style:text-properties style:font-name="Times New Roman" fo:font-size="11pt"/>
    </style:style>
    <style:style style:name="PdReq" style:family="paragraph">
      <style:paragraph-properties fo:text-align="start" fo:margin-bottom="0.106cm"/>
      <style:text-properties style:font-name="Times New Roman" fo:font-size="11pt"/>
    </style:style>
    <style:style style:name="PdReqB" style:family="paragraph">
      <style:paragraph-properties fo:text-align="start" fo:margin-bottom="0.106cm"/>
      <style:text-properties style:font-name="Times New Roman" fo:font-size="11pt" fo:font-weight="bold"/>
    </style:style>
    <style:style style:name="PdImgL" style:family="paragraph">
      <style:paragraph-properties fo:text-align="start" fo:margin-top="0.212cm" fo:margin-bottom="0.212cm"/>
      <style:text-properties style:font-name="Times New Roman" fo:font-size="11pt"/>
    </style:style>
    <style:style style:name="PdImgC" style:family="paragraph">
      <style:paragraph-properties fo:text-align="center" fo:margin-top="0.212cm" fo:margin-bottom="0.212cm"/>
      <style:text-properties style:font-name="Times New Roman" fo:font-size="11pt"/>
    </style:style>
    <style:style style:name="PdImgR" style:family="paragraph">
      <style:paragraph-properties fo:text-align="end" fo:margin-top="0.212cm" fo:margin-bottom="0.212cm"/>
      <style:text-properties style:font-name="Times New Roman" fo:font-size="11pt"/>
    </style:style>
    <style:style style:name="TdL" style:family="paragraph">
      <style:paragraph-properties fo:text-align="start" fo:text-indent="0cm" fo:margin-bottom="0cm"/>
      <style:text-properties style:font-name="Times New Roman" fo:font-size="11pt" fo:font-weight="normal"/>
    </style:style>
    <style:style style:name="TdLB" style:family="paragraph">
      <style:paragraph-properties fo:text-align="start" fo:text-indent="0cm" fo:margin-bottom="0cm"/>
      <style:text-properties style:font-name="Times New Roman" fo:font-size="11pt" fo:font-weight="bold"/>
    </style:style>
    <style:style style:name="TdC" style:family="paragraph">
      <style:paragraph-properties fo:text-align="center" fo:text-indent="0cm" fo:margin-bottom="0cm"/>
      <style:text-properties style:font-name="Times New Roman" fo:font-size="11pt" fo:font-weight="normal"/>
    </style:style>
    <style:style style:name="TdCB" style:family="paragraph">
      <style:paragraph-properties fo:text-align="center" fo:text-indent="0cm" fo:margin-bottom="0cm"/>
      <style:text-properties style:font-name="Times New Roman" fo:font-size="11pt" fo:font-weight="bold"/>
    </style:style>
    <style:style style:name="TdR" style:family="paragraph">
      <style:paragraph-properties fo:text-align="end" fo:text-indent="0cm" fo:margin-bottom="0cm"/>
      <style:text-properties style:font-name="Times New Roman" fo:font-size="11pt" fo:font-weight="normal"/>
    </style:style>
    <style:style style:name="TdRB" style:family="paragraph">
      <style:paragraph-properties fo:text-align="end" fo:text-indent="0cm" fo:margin-bottom="0cm"/>
      <style:text-properties style:font-name="Times New Roman" fo:font-size="11pt" fo:font-weight="bold"/>
    </style:style>
    <style:style style:name="Tbl" style:family="table">
      <style:table-properties style:rel-width="100%" table:align="margins" fo:margin-top="0.15cm" fo:margin-bottom="0.15cm"/>
    </style:style>
    <style:style style:name="TRb" style:family="table-row">
      <style:table-row-properties style:row-height="0.7cm" style:min-row-height="0.7cm"/>
    </style:style>
    <style:style style:name="TdC" style:family="table-cell">
      <style:table-cell-properties fo:border="0.5pt solid #b8b2a6" fo:padding="0.08cm" style:vertical-align="middle"/>
    </style:style>
    <style:style style:name="Rq" style:family="table">
      <style:table-properties style:rel-width="100%" table:align="margins"/>
    </style:style>
    <style:style style:name="RqC" style:family="table-column">
      <style:table-column-properties style:rel-column-width="1*"/>
    </style:style>
    <style:style style:name="RqD" style:family="table-cell">
      <style:table-cell-properties fo:border="none" fo:padding="0.05cm"/>
    </style:style>
    <style:style style:name="C11a51b2ec0" style:family="table-column">
      <style:table-column-properties style:rel-column-width="517*"/>
    </style:style>
    <style:style style:name="C11a51b2ec1" style:family="table-column">
      <style:table-column-properties style:rel-column-width="2414*"/>
    </style:style>
    <style:style style:name="C11a51b2ec2" style:family="table-column">
      <style:table-column-properties style:rel-column-width="1724*"/>
    </style:style>
    <style:style style:name="C11a51b2ec3" style:family="table-column">
      <style:table-column-properties style:rel-column-width="1897*"/>
    </style:style>
    <style:style style:name="C11a51b2ec4" style:family="table-column">
      <style:table-column-properties style:rel-column-width="1724*"/>
    </style:style>
    <style:style style:name="C11a51b2ec5" style:family="table-column">
      <style:table-column-properties style:rel-column-width="1724*"/>
    </style:style>
    <style:style style:name="C8c84855cc0" style:family="table-column">
      <style:table-column-properties style:rel-column-width="2333*"/>
    </style:style>
    <style:style style:name="C8c84855cc1" style:family="table-column">
      <style:table-column-properties style:rel-column-width="3333*"/>
    </style:style>
    <style:style style:name="C8c84855cc2" style:family="table-column">
      <style:table-column-properties style:rel-column-width="1667*"/>
    </style:style>
    <style:style style:name="C8c84855cc3" style:family="table-column">
      <style:table-column-properties style:rel-column-width="2667*"/>
    </style:style>
    <style:style style:name="C637fdea3c0" style:family="table-column">
      <style:table-column-properties style:rel-column-width="1364*"/>
    </style:style>
    <style:style style:name="C637fdea3c1" style:family="table-column">
      <style:table-column-properties style:rel-column-width="1136*"/>
    </style:style>
    <style:style style:name="C637fdea3c2" style:family="table-column">
      <style:table-column-properties style:rel-column-width="2046*"/>
    </style:style>
    <style:style style:name="C637fdea3c3" style:family="table-column">
      <style:table-column-properties style:rel-column-width="2955*"/>
    </style:style>
    <style:style style:name="C637fdea3c4" style:family="table-column">
      <style:table-column-properties style:rel-column-width="2500*"/>
    </style:style>
  </office:automatic-styles>
  <office:body>
    <office:text>
      <text:p text:style-name="PdTitle">Акт инвентаризации наличных денежных средств (форма ИНВ-15)</text:p>
      <text:p text:style-name="PdCity">г. Москва<text:tab/>«12» марта 2026 г.</text:p>
      <text:p text:style-name="PdHead">Организация и основание инвентаризации</text:p>
      <text:p text:style-name="PdBody">АКТ ИНВЕНТАРИЗАЦИИ НАЛИЧНЫХ ДЕНЕЖНЫХ СРЕДСТВ № 4 от 30.09.2026.</text:p>
      <text:p text:style-name="PdBody">Унифицированная форма № ИНВ-15, форма по ОКУД 0317013, утверждена постановлением Госкомстата России от 18.08.1998 № 88.</text:p>
      <text:p text:style-name="PdBody">Организация: ООО «Аметист-Трейд», ИНН 5906138804, код по ОКПО 31740925. Подразделение: главная касса, офис на Революции.</text:p>
      <text:p text:style-name="PdBody">Место нахождения кассы: 614010, г. Пермь, ул. Революции, д. 21, оф. 306. Пересчёт начат в 17:40.</text:p>
      <text:p text:style-name="PdBody">Основание: приказ от 28.09.2026 № 74.</text:p>
      <text:p text:style-name="PdBody">Инвентаризация проводится по правилам, установленным законом о бухгалтерском учёте: случаи, сроки и порядок её проведения, а также перечень объектов определяет экономический субъект, за исключением обязательных случаев (ст. 11 402-ФЗ).</text:p>
      <text:p text:style-name="PdBody">С 1 апреля 2025 года порядок инвентаризации регулирует федеральный стандарт бухгалтерского учёта ФСБУ 28/2023 «Инвентаризация». Форму акта организация вправе взять из постановления Госкомстата, дополнить своими графами или утвердить собственную — обязателен лишь набор реквизитов первичного учётного документа (ст. 9 402-ФЗ).</text:p>
      <text:p text:style-name="PdHead">Плановая инвентаризация перед годовой отчётностью</text:p>
      <text:p text:style-name="PdBody">Инвентаризация проводится в порядке подготовки годовой бухгалтерской отчётности.</text:p>
      <text:p text:style-name="PdBody">Данные о фактическом наличии денежных средств переносятся в отчётность того периода, к которому относится дата проведения инвентаризации.</text:p>
      <text:p text:style-name="PdBody">Проверку кассы удобно приурочить к последнему рабочему дню отчётного года: остаток из акта должен совпасть с остатком по кассовой книге на ту же дату и с показателем баланса.</text:p>
      <text:p text:style-name="PdBody">Помимо кассы, в годовую инвентаризацию включают денежные документы, бланки строгой отчётности и остатки на счетах в банках, которые сверяют по выпискам.</text:p>
      <text:p text:style-name="PdHead">Смена материально ответственного лица</text:p>
      <text:p text:style-name="PdBody">Инвентаризация проводится в связи со сменой материально ответственного лица.</text:p>
      <text:p text:style-name="PdBody">Ценности сдаёт: Балашова Ирина Фёдоровна. Ценности принимает: Шитова Наталья Вадимовна.</text:p>
      <text:p text:style-name="PdBody">Смена кассира входит в число случаев, когда инвентаризация обязательна: без неё невозможно разграничить ответственность прежнего и нового работника.</text:p>
      <text:p text:style-name="PdBody">Акт составляют в трёх экземплярах: сдающему, принимающему и в бухгалтерию. Каждый экземпляр подписывают оба кассира и все члены комиссии.</text:p>
      <text:p text:style-name="PdBody">Договор о полной материальной ответственности с новым кассиром подписывают не позднее дня передачи ценностей: за период между приёмом и подписанием договора взыскать недостачу в полном размере уже нельзя (ст. 244 ТК РФ).</text:p>
      <text:p text:style-name="PdHead">Внезапная ревизия кассы</text:p>
      <text:p text:style-name="PdBody">Проводится внезапная ревизия кассы по решению руководителя.</text:p>
      <text:p text:style-name="PdBody">Кассир о проверке заранее не извещался. Комиссия приступила к пересчёту сразу после предъявления приказа и предложения сдать последние кассовые документы.</text:p>
      <text:p text:style-name="PdBody">Периодичность и порядок внезапных ревизий организация устанавливает сама и закрепляет в положении о кассовой дисциплине или в учётной политике.</text:p>
      <text:p text:style-name="PdBody">Внезапность — не формальность: заранее объявленная проверка кассы проверяет только аккуратность кассира, а не сохранность денег.</text:p>
      <text:p text:style-name="PdHead">Проверка после хищения или порчи ценностей</text:p>
      <text:p text:style-name="PdBody">Инвентаризация проводится в связи с выявлением факта хищения, злоупотребления или порчи ценностей.</text:p>
      <text:p text:style-name="PdBody">Обстоятельства, послужившие поводом: сработала сигнализация 27.09.2026, обнаружен вскрытый денежный ящик и повреждённая дверца сейфа.</text:p>
      <text:p text:style-name="PdBody">Такая инвентаризация обязательна и проводится немедленно после обнаружения факта, а не в плановые сроки.</text:p>
      <text:p text:style-name="PdBody">До принятия решения о возмещении ущерба работодатель обязан провести проверку для установления размера ущерба и причин его возникновения, а также затребовать письменное объяснение работника (ст. 247 ТК РФ).</text:p>
      <text:p text:style-name="PdBody">Если есть признаки преступления, параллельно с инвентаризацией подают заявление в полицию: без него отнести потери на убытки при отсутствии виновных не получится.</text:p>
      <text:p text:style-name="PdHead">Инвентаризация при реорганизации или ликвидации</text:p>
      <text:p text:style-name="PdBody">Инвентаризация проводится в связи с реорганизацией, ликвидацией организации или передачей бизнеса.</text:p>
      <text:p text:style-name="PdBody">Результаты акта переносят в передаточный акт, разделительный баланс или ликвидационный баланс.</text:p>
      <text:p text:style-name="PdBody">Кассу закрывают и остаток сдают на расчётный счёт до составления ликвидационного баланса: наличные, оставшиеся в кассе несуществующего юридического лица, взыскать потом не с кого.</text:p>
      <text:p text:style-name="PdBody">Акт вместе с кассовой книгой и кассовыми документами передают правопреемнику либо сдают в архив вместе с остальными документами бухгалтерского учёта.</text:p>
      <text:p text:style-name="PdHead">Расписка материально ответственного лица</text:p>
      <text:p text:style-name="PdBody">РАСПИСКА. Даётся до начала пересчёта.</text:p>
      <text:p text:style-name="PdBody">Я, Балашова Ирина Фёдоровна, кассир, подтверждаю, что к началу проведения инвентаризации все расходные и приходные документы на денежные средства сданы в бухгалтерию, все поступившие деньги оприходованы, а выбывшие списаны в расход.</text:p>
      <text:p text:style-name="PdBody">Последний приходный кассовый ордер: № 318 от 30.09.2026. Последний расходный кассовый ордер: № 205 от 30.09.2026.</text:p>
      <text:p text:style-name="PdBody">Остаток выведен в кассовой книге: лист 174 за 30.09.2026.</text:p>
      <text:p text:style-name="PdBody">Неоприходованных и несписанных денежных средств, а также личных денег и документов посторонних лиц в кассе не имеется.</text:p>
      <text:p text:style-name="PdBody">Договор о полной материальной ответственности: договор о полной индивидуальной материальной ответственности от 12.03.2024 № 7-МО.</text:p>
      <text:p text:style-name="PdBody">Подпись: ________________ / Балашова Ирина Фёдоровна.</text:p>
      <text:p text:style-name="PdBody">Без этой расписки акт теряет смысл: кассир всегда сможет предъявить «непроведённый» ордер и объяснить расхождение задним числом.</text:p>
      <text:p text:style-name="PdHead">Фактическое наличие и учётные данные</text:p>
      <table:table table:style-name="Tbl" table:name="C11a51b2e">
        <table:table-column table:style-name="C11a51b2ec0"/>
        <table:table-column table:style-name="C11a51b2ec1"/>
        <table:table-column table:style-name="C11a51b2ec2"/>
        <table:table-column table:style-name="C11a51b2ec3"/>
        <table:table-column table:style-name="C11a51b2ec4"/>
        <table:table-column table:style-name="C11a51b2ec5"/>
        <table:table-row>
          <table:table-cell table:style-name="TdC" office:value-type="string">
            <text:p text:style-name="TdCB">№</text:p>
          </table:table-cell>
          <table:table-cell table:style-name="TdC" office:value-type="string">
            <text:p text:style-name="TdCB">Наименование ценностей</text:p>
          </table:table-cell>
          <table:table-cell table:style-name="TdC" office:value-type="string">
            <text:p text:style-name="TdCB">Фактически руб.</text:p>
          </table:table-cell>
          <table:table-cell table:style-name="TdC" office:value-type="string">
            <text:p text:style-name="TdCB">По учётным данным руб.</text:p>
          </table:table-cell>
          <table:table-cell table:style-name="TdC" office:value-type="string">
            <text:p text:style-name="TdCB">Отклонение</text:p>
          </table:table-cell>
          <table:table-cell table:style-name="TdC" office:value-type="string">
            <text:p text:style-name="TdCB">Примечание</text:p>
          </table:table-cell>
        </table:table-row>
        <table:table-row>
          <table:table-cell table:style-name="TdC" office:value-type="string">
            <text:p text:style-name="TdC">1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>100 000</text:p>
          </table:table-cell>
          <table:table-cell table:style-name="TdC" office:value-type="string">
            <text:p text:style-name="TdL">100 000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2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3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4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5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6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7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8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Фактическое наличие, всего: 148230 руб. По учётным данным: 149350 руб.</text:p>
      <text:p text:style-name="PdBody">Установленный лимит остатка наличных денег в кассе: 120000 руб.</text:p>
      <text:p text:style-name="PdBody">В таблицу заносят не только банкноты и монету, но и денежные документы: почтовые марки, оплаченные авиа- и железнодорожные билеты, путёвки, талоны на топливо, подарочные сертификаты, бланки строгой отчётности.</text:p>
      <text:p text:style-name="PdBody">Учётные данные берут из кассовой книги на момент пересчёта, а не из оборотно-сальдовой ведомости за месяц: разница в датах даёт мнимое расхождение.</text:p>
      <table:table table:style-name="Tbl" table:name="C8c84855c">
        <table:table-column table:style-name="C8c84855cc0"/>
        <table:table-column table:style-name="C8c84855cc1"/>
        <table:table-column table:style-name="C8c84855cc2"/>
        <table:table-column table:style-name="C8c84855cc3"/>
        <table:table-row>
          <table:table-cell table:style-name="TdC" office:value-type="string">
            <text:p text:style-name="TdCB">Номинал</text:p>
          </table:table-cell>
          <table:table-cell table:style-name="TdC" office:value-type="string">
            <text:p text:style-name="TdCB">Количество</text:p>
          </table:table-cell>
          <table:table-cell table:style-name="TdC" office:value-type="string">
            <text:p text:style-name="TdCB">Сумма руб.</text:p>
          </table:table-cell>
          <table:table-cell table:style-name="TdC" office:value-type="string">
            <text:p text:style-name="TdCB">Отметка комиссии</text:p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Купюрный пересчёт удобно вести по номиналам и подписывать отдельно: при споре о сумме именно эта разлиновка показывает, что деньги считали, а не оценивали на глаз.</text:p>
      <text:p text:style-name="PdHead">Результат инвентаризации</text:p>
      <text:p text:style-name="PdBody">Расхождений между фактическим наличием и учётными данными не выявлено. Касса передана материально ответственному лицу в том же составе, в каком принята к пересчёту.Выявлена недостача на сумму 1120 руб. Недостача — это сумма, на которую фактическое наличие меньше учётных данных.Выявлен излишек на сумму 1120 руб. Излишек приходуется в кассу и включается в прочие доходы: невыясненные деньги в кассе оставлять нельзя.</text:p>
      <text:p text:style-name="PdBody">Объяснение материально ответственного лица: недостача образовалась из-за ошибки при выдаче сдачи покупателю 29.09.2026; готова внести сумму в кассу.</text:p>
      <text:p text:style-name="PdBody">Решение руководителя: недостачу в сумме 1 120 руб. отнести на кассира Балашову И. Ф. с внесением в кассу в срок до 07.10.2026.</text:p>
      <text:p text:style-name="PdBody">Акт составлен в двух экземплярах — для бухгалтерии и для материально ответственного лица; при смене кассира — в трёх.</text:p>
      <text:p text:style-name="PdBody">Председатель комиссии: финансовый директор Кузнецов Артём Дмитриевич ________________.</text:p>
      <text:p text:style-name="PdBody">Члены комиссии: ________________ / ______________________________.</text:p>
      <text:p text:style-name="PdBody">Материально ответственное лицо: Балашова Ирина Фёдоровна ________________.</text:p>
      <text:p text:style-name="PdBody">Руководитель: генеральный директор Оганесян Давид Артурович ________________.</text:p>
      <text:p text:style-name="PdBreak"/>
      <text:p text:style-name="PdApp">Приложение № 1 к документу</text:p>
      <text:p text:style-name="PdTitle">Оборотная сторона: объяснение и решение</text:p>
      <text:p text:style-name="PdBody">Оборотная сторона акта № 4 от 30.09.2026.</text:p>
      <text:p text:style-name="PdBody">Объяснение причин излишков или недостач. Материально ответственное лицо излагает обстоятельства собственноручно и подписывает лично: пересказ объяснения членом комиссии доказательственной силы не имеет.</text:p>
      <text:p text:style-name="PdBody">______________________________________________________________________________</text:p>
      <text:p text:style-name="PdBody">______________________________________________________________________________</text:p>
      <text:p text:style-name="PdBody">Материально ответственное лицо: ________________ / ______________________________ «____» ______________ 20____ г.</text:p>
      <text:p text:style-name="PdBody">Решение руководителя: ________________________________________________________</text:p>
      <text:p text:style-name="PdBody">Руководитель: ________________ / ______________________________ «____» ______________ 20____ г.</text:p>
      <table:table table:style-name="Tbl" table:name="C637fdea3">
        <table:table-column table:style-name="C637fdea3c0"/>
        <table:table-column table:style-name="C637fdea3c1"/>
        <table:table-column table:style-name="C637fdea3c2"/>
        <table:table-column table:style-name="C637fdea3c3"/>
        <table:table-column table:style-name="C637fdea3c4"/>
        <table:table-row>
          <table:table-cell table:style-name="TdC" office:value-type="string">
            <text:p text:style-name="TdCB">Что решено</text:p>
          </table:table-cell>
          <table:table-cell table:style-name="TdC" office:value-type="string">
            <text:p text:style-name="TdCB">Сумма руб.</text:p>
          </table:table-cell>
          <table:table-cell table:style-name="TdC" office:value-type="string">
            <text:p text:style-name="TdCB">Срок</text:p>
          </table:table-cell>
          <table:table-cell table:style-name="TdC" office:value-type="string">
            <text:p text:style-name="TdCB">Ответственный</text:p>
          </table:table-cell>
          <table:table-cell table:style-name="TdC" office:value-type="string">
            <text:p text:style-name="TdCB">Отметка об исполнении</text:p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В сетку вносят оприходование излишка, внесение недостачи в кассу, удержание из заработной платы, обращение в полицию, списание за счёт организации при отсутствии виновных.</text:p>
      <text:p text:style-name="PdNote">Образец заполнения «Акт инвентаризации наличных денежных средств (форма ИНВ-15)» с сайта primadoc.ru. Документ, заполненный под вашу ситуацию, собирается в конструкторе: https://primadoc.ru/doc/akt-inventarizacii-nalichnyh-denezhnyh-sredstv-forma-inv-15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fo="urn:oasis:names:tc:opendocument:xmlns:xsl-fo-compatible:1.0" office:version="1.2">
  <office:styles>
    <style:default-style style:family="paragraph">
      <style:text-properties style:font-name="Times New Roman"/>
    </style:default-style>
  </office:styles>
  <office:automatic-styles>
    <style:style style:name="PdFtr" style:family="paragraph">
      <style:paragraph-properties fo:text-align="center" fo:margin-bottom="0cm"/>
      <style:text-properties style:font-name="Times New Roman" fo:font-size="9pt" fo:color="#595959"/>
    </style:style>
    <style:page-layout style:name="pm1">
      <style:page-layout-properties fo:page-width="21cm" fo:page-height="29.7cm" style:print-orientation="portrait" fo:margin-top="1.8cm" fo:margin-right="1.5cm" fo:margin-bottom="1.8cm" fo:margin-left="2cm"/>
      <style:footer-style>
        <style:header-footer-properties fo:min-height="0.6cm" fo:margin-top="0.3cm"/>
      </style:footer-style>
    </style:page-layout>
  </office:automatic-styles>
  <office:master-styles>
    <style:master-page style:name="Standard" style:page-layout-name="pm1">
      <style:footer>
        <text:p text:style-name="PdFtr">Страница <text:page-number text:select-page="current">1</text:page-number> из <text:page-count>1</text:page-count></text:p>
      </style:footer>
    </style:master-page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dc:title>Акт инвентаризации наличных денежных средств (форма ИНВ-15) — образец заполнения</dc:title>
    <meta:generator>Примадок</meta:generator>
    <meta:creation-date>2026-09-14T13:12:37</meta:creation-date>
  </office:meta>
</office:document-meta>
</file>